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 manifest:version="1.2"/>
  <manifest:file-entry manifest:full-path="Configurations2/" manifest:media-type="application/vnd.sun.xml.ui.configuration"/>
  <manifest:file-entry manifest:full-path="Configurations2/accelerator/" manifest:media-type=""/>
  <manifest:file-entry manifest:full-path="Configurations2/accelerator/current.xml" manifest:media-type=""/>
  <manifest:file-entry manifest:full-path="Configurations2/floater/" manifest:media-type=""/>
  <manifest:file-entry manifest:full-path="Configurations2/images/" manifest:media-type=""/>
  <manifest:file-entry manifest:full-path="Configurations2/images/Bitmaps/" manifest:media-type=""/>
  <manifest:file-entry manifest:full-path="Configurations2/menubar/" manifest:media-type=""/>
  <manifest:file-entry manifest:full-path="Configurations2/popupmenu/" manifest:media-type=""/>
  <manifest:file-entry manifest:full-path="Configurations2/progressbar/" manifest:media-type=""/>
  <manifest:file-entry manifest:full-path="Configurations2/statusbar/" manifest:media-type=""/>
  <manifest:file-entry manifest:full-path="Configurations2/toolbar/" manifest:media-type=""/>
  <manifest:file-entry manifest:full-path="Thumbnails/" manifest:media-type="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fo="urn:oasis:names:tc:opendocument:xmlns:xsl-fo-compatible:1.0" xmlns:office="urn:oasis:names:tc:opendocument:xmlns:office:1.0" xmlns:xsi="http://www.w3.org/2001/XMLSchema-instance" xmlns:ooo="http://openoffice.org/2004/office" xmlns:oooc="http://openoffice.org/2004/calc" xmlns:xsd="http://www.w3.org/2001/XMLSchema" xmlns:number="urn:oasis:names:tc:opendocument:xmlns:datastyle:1.0" xmlns:script="urn:oasis:names:tc:opendocument:xmlns:script:1.0" xmlns:of="urn:oasis:names:tc:opendocument:xmlns:of:1.2" xmlns:xlink="http://www.w3.org/1999/xlink" xmlns:style="urn:oasis:names:tc:opendocument:xmlns:style:1.0" xmlns:presentation="urn:oasis:names:tc:opendocument:xmlns:presentation:1.0" xmlns:dom="http://www.w3.org/2001/xml-events" xmlns:chart="urn:oasis:names:tc:opendocument:xmlns:chart:1.0" xmlns:xforms="http://www.w3.org/2002/xforms" xmlns:dr3d="urn:oasis:names:tc:opendocument:xmlns:dr3d:1.0" xmlns:text="urn:oasis:names:tc:opendocument:xmlns:text:1.0" xmlns:draw="urn:oasis:names:tc:opendocument:xmlns:drawing:1.0" xmlns:math="http://www.w3.org/1998/Math/MathML" xmlns:form="urn:oasis:names:tc:opendocument:xmlns:form:1.0" xmlns:ooow="http://openoffice.org/2004/writer" xmlns:svg="urn:oasis:names:tc:opendocument:xmlns:svg-compatible:1.0" xmlns:meta="urn:oasis:names:tc:opendocument:xmlns:meta:1.0" xmlns:table="urn:oasis:names:tc:opendocument:xmlns:table:1.0" xmlns:dc="http://purl.org/dc/elements/1.1/" office:version="1.2">
  <office:font-face-decls>
    <style:font-face style:name="Liberation Sans" svg:font-family="Liberation Sans"/>
  </office:font-face-decls>
  <office:automatic-styles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45cm" fo:break-before="auto"/>
    </style:style>
    <style:style style:name="co1" style:family="table-column">
      <style:table-column-properties fo:break-before="auto" style:column-width="2.5cm"/>
    </style:style>
  </office:automatic-styles>
  <office:body>
    <office:spreadsheet>
      <table:table table:name="export" table:style-name="ta1" table:print="false">
        <table:table-column table:style-name="co1" table:number-columns-repeated="1024" table:default-cell-style-name="Default"/>
        <table:table-row table:style-name="ro1">
          <table:table-cell table:style-name="grey_cell_style" office:value-type="string" office:string-value="Número Registro"/>
          <table:table-cell table:style-name="grey_cell_style" office:value-type="string" office:string-value="Nome Titular"/>
          <table:table-cell table:style-name="grey_cell_style" office:value-type="string" office:string-value="Nome"/>
          <table:table-cell table:style-name="grey_cell_style" office:value-type="string" office:string-value="Actividade"/>
          <table:table-cell table:style-name="grey_cell_style" office:value-type="string" office:string-value="2ª Actividade"/>
          <table:table-cell table:style-name="grey_cell_style" office:value-type="string" office:string-value="Tipo de via"/>
          <table:table-cell table:style-name="grey_cell_style" office:value-type="string" office:string-value="Dirección"/>
          <table:table-cell table:style-name="grey_cell_style" office:value-type="string" office:string-value="Número"/>
          <table:table-cell table:style-name="grey_cell_style" office:value-type="string" office:string-value="Bloque"/>
          <table:table-cell table:style-name="grey_cell_style" office:value-type="string" office:string-value="Piso"/>
          <table:table-cell table:style-name="grey_cell_style" office:value-type="string" office:string-value="Puerta"/>
          <table:table-cell table:style-name="grey_cell_style" office:value-type="string" office:string-value="Parroquia"/>
          <table:table-cell table:style-name="grey_cell_style" office:value-type="string" office:string-value="Lugar"/>
          <table:table-cell table:style-name="grey_cell_style" office:value-type="string" office:string-value="Código Postal"/>
          <table:table-cell table:style-name="grey_cell_style" office:value-type="string" office:string-value="Provincia"/>
          <table:table-cell table:style-name="grey_cell_style" office:value-type="string" office:string-value="INE Ayuntamiento"/>
          <table:table-cell table:style-name="grey_cell_style" office:value-type="string" office:string-value="Concello"/>
          <table:table-cell table:style-name="grey_cell_style" office:value-type="string" office:string-value="Localidad"/>
          <table:table-cell table:style-name="grey_cell_style" office:value-type="string" office:string-value="Página web"/>
          <table:table-cell table:style-name="grey_cell_style" office:value-type="string" office:string-value="Teléfono"/>
          <table:table-cell table:style-name="grey_cell_style" office:value-type="string" office:string-value="Facebook"/>
          <table:table-cell table:style-name="grey_cell_style" office:value-type="string" office:string-value="Instagram"/>
          <table:table-cell table:style-name="grey_cell_style" office:value-type="string" office:string-value="Outras redes"/>
        </table:table-row>
        <table:table-row table:style-name="ro1">
          <table:table-cell table:style-name="Default" office:value-type="string" office:string-value="1003"/>
          <table:table-cell table:style-name="Default" office:value-type="string" office:string-value="MARIA ROSARIO LOPEZ GOMEZ"/>
          <table:table-cell table:style-name="Default" office:value-type="string" office:string-value="CHARO LÓPEZ ATELIER"/>
          <table:table-cell table:style-name="Default" office:value-type="string" office:string-value="Complementos de moda"/>
          <table:table-cell table:style-name="Default" office:value-type="string" office:string-value="Sombreiraría"/>
          <table:table-cell table:style-name="Default" office:value-type="string" office:string-value="Lugar"/>
          <table:table-cell table:style-name="Default" office:value-type="string" office:string-value="XIAN"/>
          <table:table-cell table:style-name="Default" office:value-type="string" office:string-value="23"/>
          <table:table-cell table:number-columns-repeated="3"/>
          <table:table-cell table:style-name="Default" office:value-type="string" office:string-value="TROBE"/>
          <table:table-cell/>
          <table:table-cell table:style-name="Default" office:value-type="string" office:string-value="15885"/>
          <table:table-cell table:style-name="Default" office:value-type="string" office:string-value="Coruña (A)"/>
          <table:table-cell table:style-name="Default" office:value-type="string" office:string-value="0891"/>
          <table:table-cell table:style-name="Default" office:value-type="string" office:string-value="Vedra"/>
          <table:table-cell table:style-name="Default" office:value-type="string" office:string-value="VEDRA"/>
        </table:table-row>
        <table:table-row table:style-name="ro1">
          <table:table-cell table:style-name="Default" office:value-type="string" office:string-value="987"/>
          <table:table-cell table:style-name="Default" office:value-type="string" office:string-value="SILVIA LIÑARES FERREIRO"/>
          <table:table-cell table:style-name="Default" office:value-type="string" office:string-value="MAMAIÉ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OTERO PEDRAIO"/>
          <table:table-cell table:style-name="Default" office:value-type="string" office:string-value="1"/>
          <table:table-cell/>
          <table:table-cell table:style-name="Default" office:value-type="string" office:string-value="2"/>
          <table:table-cell table:style-name="Default" office:value-type="string" office:string-value="H"/>
          <table:table-cell table:number-columns-repeated="2"/>
          <table:table-cell table:style-name="Default" office:value-type="string" office:string-value="32004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/>
          <table:table-cell table:style-name="Default" office:value-type="string" office:string-value="659294758"/>
        </table:table-row>
        <table:table-row table:style-name="ro1">
          <table:table-cell table:style-name="Default" office:value-type="string" office:string-value="1016"/>
          <table:table-cell table:style-name="Default" office:value-type="string" office:string-value="MARIA  ROCÍO BARRAL VALIÑA"/>
          <table:table-cell table:style-name="Default" office:value-type="string" office:string-value="LUCECÚS"/>
          <table:table-cell table:style-name="Default" office:value-type="string" office:string-value="Xoguetes, xogueteiro(a), bonecos, bonequ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IDADE DE VIVEIRO "/>
          <table:table-cell table:style-name="Default" office:value-type="string" office:string-value="1"/>
          <table:table-cell/>
          <table:table-cell table:style-name="Default" office:value-type="string" office:string-value="ENTLO"/>
          <table:table-cell table:style-name="Default" office:value-type="string" office:string-value="B"/>
          <table:table-cell table:number-columns-repeated="2"/>
          <table:table-cell table:style-name="Default" office:value-type="string" office:string-value="27800"/>
          <table:table-cell table:style-name="Default" office:value-type="string" office:string-value="Lugo"/>
          <table:table-cell table:style-name="Default" office:value-type="string" office:string-value="0654"/>
          <table:table-cell table:style-name="Default" office:value-type="string" office:string-value="Vilalba"/>
          <table:table-cell table:style-name="Default" office:value-type="string" office:string-value="VILALBA"/>
          <table:table-cell table:style-name="Default" office:value-type="string" office:string-value="WWW.LUCECUS.COM"/>
          <table:table-cell/>
          <table:table-cell table:style-name="Default" office:value-type="string" office:string-value="WWW.FACEBOOK.COM/LUCECUSDOLLMA"/>
          <table:table-cell table:style-name="Default" office:value-type="string" office:string-value="WWW.INSTAGRAM.COM/LUCECUS"/>
        </table:table-row>
        <table:table-row table:style-name="ro1">
          <table:table-cell table:style-name="Default" office:value-type="string" office:string-value="943"/>
          <table:table-cell table:style-name="Default" office:value-type="string" office:string-value="MARIA TERESA RODRÍGUEZ CABECEIRA"/>
          <table:table-cell table:style-name="Default" office:value-type="string" office:string-value="Mª TERESA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BENITO CORBAL"/>
          <table:table-cell table:style-name="Default" office:value-type="string" office:string-value="50"/>
          <table:table-cell/>
          <table:table-cell table:style-name="Default" office:value-type="string" office:string-value="6"/>
          <table:table-cell table:style-name="Default" office:value-type="string" office:string-value="B"/>
          <table:table-cell table:number-columns-repeated="2"/>
          <table:table-cell table:style-name="Default" office:value-type="string" office:string-value="36001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PONTEVEDRA"/>
          <table:table-cell/>
          <table:table-cell table:style-name="Default" office:value-type="string" office:string-value="669112967"/>
        </table:table-row>
        <table:table-row table:style-name="ro1">
          <table:table-cell table:style-name="Default" office:value-type="string" office:string-value="933"/>
          <table:table-cell table:style-name="Default" office:value-type="string" office:string-value="ANA Mª VEZ VÁZQUEZ"/>
          <table:table-cell table:style-name="Default" office:value-type="string" office:string-value="DAMURESA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ISTA ISOLINA "/>
          <table:table-cell table:style-name="Default" office:value-type="string" office:string-value="1"/>
          <table:table-cell/>
          <table:table-cell table:style-name="Default" office:value-type="string" office:string-value="1"/>
          <table:table-cell table:style-name="Default" office:value-type="string" office:string-value="B"/>
          <table:table-cell table:number-columns-repeated="2"/>
          <table:table-cell table:style-name="Default" office:value-type="string" office:string-value="15570"/>
          <table:table-cell table:style-name="Default" office:value-type="string" office:string-value="Coruña (A)"/>
          <table:table-cell table:style-name="Default" office:value-type="string" office:string-value="0546"/>
          <table:table-cell table:style-name="Default" office:value-type="string" office:string-value="Narón"/>
          <table:table-cell table:style-name="Default" office:value-type="string" office:string-value="NARÓN"/>
          <table:table-cell table:style-name="Default" office:value-type="string" office:string-value="www.tocadosanavez.com"/>
          <table:table-cell table:style-name="Default" office:value-type="string" office:string-value="698182256"/>
          <table:table-cell table:style-name="Default" office:value-type="string" office:string-value="DAMURESA"/>
          <table:table-cell table:style-name="Default" office:value-type="string" office:string-value="DAMURESA"/>
        </table:table-row>
        <table:table-row table:style-name="ro1">
          <table:table-cell table:style-name="Default" office:value-type="string" office:string-value="1020"/>
          <table:table-cell table:style-name="Default" office:value-type="string" office:string-value="MÓNICA GARCÍA GRANDÍO"/>
          <table:table-cell table:style-name="Default" office:value-type="string" office:string-value="La Mosquita muerta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ontero Ríos"/>
          <table:table-cell table:style-name="Default" office:value-type="string" office:string-value="21"/>
          <table:table-cell/>
          <table:table-cell table:style-name="Default" office:value-type="string" office:string-value="2"/>
          <table:table-cell table:style-name="Default" office:value-type="string" office:string-value="A"/>
          <table:table-cell table:number-columns-repeated="2"/>
          <table:table-cell table:style-name="Default" office:value-type="string" office:string-value="27002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63692707"/>
        </table:table-row>
        <table:table-row table:style-name="ro1">
          <table:table-cell table:style-name="Default" office:value-type="string" office:string-value="11720"/>
          <table:table-cell table:style-name="Default" office:value-type="string" office:string-value="MARIA AINHOA AGUIN FERNANDEZ"/>
          <table:table-cell table:style-name="Default" office:value-type="string" office:string-value="Serendipia Crative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Estrada"/>
          <table:table-cell table:style-name="Default" office:value-type="string" office:string-value="da Rua"/>
          <table:table-cell table:style-name="Default" office:value-type="string" office:string-value="90"/>
          <table:table-cell table:number-columns-repeated="5"/>
          <table:table-cell table:style-name="Default" office:value-type="string" office:string-value="32550"/>
          <table:table-cell table:style-name="Default" office:value-type="string" office:string-value="Ourense"/>
          <table:table-cell table:style-name="Default" office:value-type="string" office:string-value="0868"/>
          <table:table-cell table:style-name="Default" office:value-type="string" office:string-value="Viana do Bolo"/>
          <table:table-cell table:style-name="Default" office:value-type="string" office:string-value="Viana do Bolo"/>
          <table:table-cell/>
          <table:table-cell table:style-name="Default" office:value-type="string" office:string-value="691136088"/>
          <table:table-cell table:style-name="Default" office:value-type="string" office:string-value="https://www.facebook.com/p/Serendipia-Creative-615"/>
          <table:table-cell table:style-name="Default" office:value-type="string" office:string-value="https://www.instagram.com/serendipia_creative/"/>
        </table:table-row>
        <table:table-row table:style-name="ro1">
          <table:table-cell table:style-name="Default" office:value-type="string" office:string-value="11718"/>
          <table:table-cell table:style-name="Default" office:value-type="string" office:string-value="FEDERICA GIOVANNA PATTI null"/>
          <table:table-cell table:style-name="Default" office:value-type="string" office:string-value="ONDA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lcalde canuto berea  4"/>
          <table:table-cell table:style-name="Default" office:value-type="string" office:string-value="6"/>
          <table:table-cell table:number-columns-repeated="5"/>
          <table:table-cell table:style-name="Default" office:value-type="string" office:string-value="15003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Coruña "/>
          <table:table-cell/>
          <table:table-cell table:style-name="Default" office:value-type="string" office:string-value="621036121"/>
          <table:table-cell/>
          <table:table-cell table:style-name="Default" office:value-type="string" office:string-value="https://www.instagram.com/ondatelier/"/>
        </table:table-row>
        <table:table-row table:style-name="ro1">
          <table:table-cell table:style-name="Default" office:value-type="string" office:string-value="11717"/>
          <table:table-cell table:style-name="Default" office:value-type="string" office:string-value="CRISTINA CHIQUINQUIRA CARRILLO BONNET"/>
          <table:table-cell table:style-name="Default" office:value-type="string" office:string-value="bonnet studi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to domingo"/>
          <table:table-cell table:style-name="Default" office:value-type="string" office:string-value="9"/>
          <table:table-cell/>
          <table:table-cell table:style-name="Default" office:value-type="string" office:string-value="2"/>
          <table:table-cell table:number-columns-repeated="3"/>
          <table:table-cell table:style-name="Default" office:value-type="string" office:string-value="15001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09188082"/>
          <table:table-cell/>
          <table:table-cell table:style-name="Default" office:value-type="string" office:string-value="https://www.instagram.com/bonnet_studio/"/>
        </table:table-row>
        <table:table-row table:style-name="ro1">
          <table:table-cell table:style-name="Default" office:value-type="string" office:string-value="11719"/>
          <table:table-cell table:style-name="Default" office:value-type="string" office:string-value="JOSÉ RAMÓN CONDE CONDE"/>
          <table:table-cell table:style-name="Default" office:value-type="string" office:string-value="Calzados Meire"/>
          <table:table-cell table:style-name="Default" office:value-type="string" office:string-value="Zapataría, zapa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Fondevila "/>
          <table:table-cell table:style-name="Default" office:value-type="string" office:string-value="8"/>
          <table:table-cell table:number-columns-repeated="3"/>
          <table:table-cell table:style-name="Default" office:value-type="string" office:string-value="Meire"/>
          <table:table-cell table:style-name="Default" office:value-type="string" office:string-value="Meire"/>
          <table:table-cell table:style-name="Default" office:value-type="string" office:string-value="32660"/>
          <table:table-cell table:style-name="Default" office:value-type="string" office:string-value="Ourense"/>
          <table:table-cell table:style-name="Default" office:value-type="string" office:string-value="0013"/>
          <table:table-cell table:style-name="Default" office:value-type="string" office:string-value="Allariz"/>
          <table:table-cell table:style-name="Default" office:value-type="string" office:string-value="Meire - Allariz"/>
          <table:table-cell/>
          <table:table-cell table:style-name="Default" office:value-type="string" office:string-value="629652771"/>
          <table:table-cell table:style-name="Default" office:value-type="string" office:string-value="Calzados Meire"/>
          <table:table-cell table:style-name="Default" office:value-type="string" office:string-value="Calzados Meire"/>
        </table:table-row>
        <table:table-row table:style-name="ro1">
          <table:table-cell table:style-name="Default" office:value-type="string" office:string-value="11712"/>
          <table:table-cell table:style-name="Default" office:value-type="string" office:string-value="MANCHEA, S. COOP. GALEGA"/>
          <table:table-cell table:style-name="Default" office:value-type="string" office:string-value="MANCHEA, S. COOP. GALEGA"/>
          <table:table-cell table:style-name="Default" office:value-type="string" office:string-value="Papel, produtor(a) de papel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NAVARRA"/>
          <table:table-cell table:style-name="Default" office:value-type="string" office:string-value="43"/>
          <table:table-cell table:number-columns-repeated="5"/>
          <table:table-cell table:style-name="Default" office:value-type="string" office:string-value="15002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66204107"/>
          <table:table-cell/>
          <table:table-cell table:style-name="Default" office:value-type="string" office:string-value="INSTAGRAM.COM/MANCHEAGRAM"/>
        </table:table-row>
        <table:table-row table:style-name="ro1">
          <table:table-cell table:style-name="Default" office:value-type="string" office:string-value="11710"/>
          <table:table-cell table:style-name="Default" office:value-type="string" office:string-value="SONIA GUILLERMINA SOGO LAURENZANO"/>
          <table:table-cell table:style-name="Default" office:value-type="string" office:string-value="AmoGalicia – Cianotipia de autora"/>
          <table:table-cell table:style-name="Default" office:value-type="string" office:string-value="Fotografía, fotógrafo(a) (proceso non automatizado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a Alhóndiga "/>
          <table:table-cell table:style-name="Default" office:value-type="string" office:string-value="4"/>
          <table:table-cell table:number-columns-repeated="3"/>
          <table:table-cell table:style-name="Default" office:value-type="string" office:string-value="Pontevedra"/>
          <table:table-cell table:style-name="Default" office:value-type="string" office:string-value="Pontevedra"/>
          <table:table-cell table:style-name="Default" office:value-type="string" office:string-value="36002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Pontevedra"/>
          <table:table-cell/>
          <table:table-cell table:style-name="Default" office:value-type="string" office:string-value="628362422"/>
        </table:table-row>
        <table:table-row table:style-name="ro1">
          <table:table-cell table:style-name="Default" office:value-type="string" office:string-value="11714"/>
          <table:table-cell table:style-name="Default" office:value-type="string" office:string-value="ANGEL GARCIA COSTOYA"/>
          <table:table-cell table:style-name="Default" office:value-type="string" office:string-value="O gato farto"/>
          <table:table-cell table:style-name="Default" office:value-type="string" office:string-value="Forxa e ferraría, ferreiro(a)"/>
          <table:table-cell table:style-name="Default" office:value-type="string" office:string-value="Carpintaría, carpinteiro(a)"/>
          <table:table-cell table:style-name="Default" office:value-type="string" office:string-value="Lugar"/>
          <table:table-cell table:style-name="Default" office:value-type="string" office:string-value="Ru"/>
          <table:table-cell table:style-name="Default" office:value-type="string" office:string-value="51"/>
          <table:table-cell table:number-columns-repeated="3"/>
          <table:table-cell table:style-name="Default" office:value-type="string" office:string-value="Vilasantar"/>
          <table:table-cell/>
          <table:table-cell table:style-name="Default" office:value-type="string" office:string-value="15807"/>
          <table:table-cell table:style-name="Default" office:value-type="string" office:string-value="Coruña (A)"/>
          <table:table-cell table:style-name="Default" office:value-type="string" office:string-value="0905"/>
          <table:table-cell table:style-name="Default" office:value-type="string" office:string-value="Vilasantar"/>
          <table:table-cell table:style-name="Default" office:value-type="string" office:string-value="Vilasantar"/>
          <table:table-cell/>
          <table:table-cell table:style-name="Default" office:value-type="string" office:string-value="696499172"/>
          <table:table-cell/>
          <table:table-cell table:style-name="Default" office:value-type="string" office:string-value="https://www.instagram.com/angeldefaxilde/"/>
        </table:table-row>
        <table:table-row table:style-name="ro1">
          <table:table-cell table:style-name="Default" office:value-type="string" office:string-value="11711"/>
          <table:table-cell table:style-name="Default" office:value-type="string" office:string-value="YOLANDA NAYA FERREIRO"/>
          <table:table-cell table:style-name="Default" office:value-type="string" office:string-value="I3D DESEÑO GALEGO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 ISIDORO"/>
          <table:table-cell table:style-name="Default" office:value-type="string" office:string-value="62"/>
          <table:table-cell/>
          <table:table-cell table:style-name="Default" office:value-type="string" office:string-value="BAIXO"/>
          <table:table-cell table:style-name="Default" office:value-type="string" office:string-value="ESQUE"/>
          <table:table-cell table:number-columns-repeated="2"/>
          <table:table-cell table:style-name="Default" office:value-type="string" office:string-value="15007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34585631"/>
          <table:table-cell table:style-name="Default" office:value-type="string" office:string-value="HTTPS://FACEBOOK.COM/IMPRIMETRESDE"/>
          <table:table-cell table:style-name="Default" office:value-type="string" office:string-value="HTTPS://INSTAGRAM.COM/IMPRIMETRESDE"/>
        </table:table-row>
        <table:table-row table:style-name="ro1">
          <table:table-cell table:style-name="Default" office:value-type="string" office:string-value="11713"/>
          <table:table-cell table:style-name="Default" office:value-type="string" office:string-value="MARIA JOSE SALGADO DE DIOS"/>
          <table:table-cell table:style-name="Default" office:value-type="string" office:string-value="MARISE SALGADO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R.PEDRO GONZALEZ "/>
          <table:table-cell table:style-name="Default" office:value-type="string" office:string-value="9"/>
          <table:table-cell/>
          <table:table-cell table:style-name="Default" office:value-type="string" office:string-value="BJ"/>
          <table:table-cell/>
          <table:table-cell table:style-name="Default" office:value-type="string" office:string-value="VERIN"/>
          <table:table-cell table:style-name="Default" office:value-type="string" office:string-value="VERIN"/>
          <table:table-cell table:style-name="Default" office:value-type="string" office:string-value="32600"/>
          <table:table-cell table:style-name="Default" office:value-type="string" office:string-value="Ourense"/>
          <table:table-cell table:style-name="Default" office:value-type="string" office:string-value="0855"/>
          <table:table-cell table:style-name="Default" office:value-type="string" office:string-value="Verín"/>
          <table:table-cell table:style-name="Default" office:value-type="string" office:string-value="VERIN"/>
          <table:table-cell/>
          <table:table-cell table:style-name="Default" office:value-type="string" office:string-value="616649838"/>
        </table:table-row>
        <table:table-row table:style-name="ro1">
          <table:table-cell table:style-name="Default" office:value-type="string" office:string-value="11715"/>
          <table:table-cell table:style-name="Default" office:value-type="string" office:string-value="CORVOS MOUROS SL"/>
          <table:table-cell table:style-name="Default" office:value-type="string" office:string-value="BARAKA"/>
          <table:table-cell table:style-name="Default" office:value-type="string" office:string-value="Ourivaría, ourive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O VILAR"/>
          <table:table-cell table:style-name="Default" office:value-type="string" office:string-value="78"/>
          <table:table-cell/>
          <table:table-cell table:style-name="Default" office:value-type="string" office:string-value="BJ"/>
          <table:table-cell table:number-columns-repeated="3"/>
          <table:table-cell table:style-name="Default" office:value-type="string" office:string-value="15705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96182821"/>
          <table:table-cell table:style-name="Default" office:value-type="string" office:string-value="https://www.facebook.com/barakajoyas/?locale=es_ES"/>
          <table:table-cell table:style-name="Default" office:value-type="string" office:string-value="https://www.instagram.com/baraka_joyas/"/>
        </table:table-row>
        <table:table-row table:style-name="ro1">
          <table:table-cell table:style-name="Default" office:value-type="string" office:string-value="11709"/>
          <table:table-cell table:style-name="Default" office:value-type="string" office:string-value="PAULA LOPEZ GONZALVO"/>
          <table:table-cell table:style-name="Default" office:value-type="string" office:string-value="LatonQueen 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do Valiño"/>
          <table:table-cell table:style-name="Default" office:value-type="string" office:string-value="35"/>
          <table:table-cell/>
          <table:table-cell table:style-name="Default" office:value-type="string" office:string-value="1°"/>
          <table:table-cell table:style-name="Default" office:value-type="string" office:string-value="B"/>
          <table:table-cell/>
          <table:table-cell table:style-name="Default" office:value-type="string" office:string-value="Santiago de Compostela"/>
          <table:table-cell table:style-name="Default" office:value-type="string" office:string-value="15707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49270756"/>
          <table:table-cell/>
          <table:table-cell table:style-name="Default" office:value-type="string" office:string-value="LatonQueen.com"/>
        </table:table-row>
        <table:table-row table:style-name="ro1">
          <table:table-cell table:style-name="Default" office:value-type="string" office:string-value="11708"/>
          <table:table-cell table:style-name="Default" office:value-type="string" office:string-value="LUCIA LOPEZ GONZALEZ"/>
          <table:table-cell table:style-name="Default" office:value-type="string" office:string-value="CERAMICA ARTESANAL LUCIA BARR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INTOR FIERROS"/>
          <table:table-cell table:style-name="Default" office:value-type="string" office:string-value="11"/>
          <table:table-cell/>
          <table:table-cell table:style-name="Default" office:value-type="string" office:string-value="3"/>
          <table:table-cell table:style-name="Default" office:value-type="string" office:string-value="D"/>
          <table:table-cell table:style-name="Default" office:value-type="string" office:string-value="RIBADEO"/>
          <table:table-cell table:style-name="Default" office:value-type="string" office:string-value="RIBADEO"/>
          <table:table-cell table:style-name="Default" office:value-type="string" office:string-value="27700"/>
          <table:table-cell table:style-name="Default" office:value-type="string" office:string-value="Lugo"/>
          <table:table-cell table:style-name="Default" office:value-type="string" office:string-value="0517"/>
          <table:table-cell table:style-name="Default" office:value-type="string" office:string-value="Ribadeo"/>
          <table:table-cell table:style-name="Default" office:value-type="string" office:string-value="RIBADEO"/>
          <table:table-cell/>
          <table:table-cell table:style-name="Default" office:value-type="string" office:string-value="657310369"/>
          <table:table-cell table:style-name="Default" office:value-type="string" office:string-value="https://www.facebook.com/LuciaBarro.Ceramica/"/>
          <table:table-cell table:style-name="Default" office:value-type="string" office:string-value="https://www.instagram.com/ceramica_artesanal_lucia_barro/"/>
        </table:table-row>
        <table:table-row table:style-name="ro1">
          <table:table-cell table:style-name="Default" office:value-type="string" office:string-value="11694"/>
          <table:table-cell table:style-name="Default" office:value-type="string" office:string-value="ANTIA SANCHEZ ALONSO"/>
          <table:table-cell table:style-name="Default" office:value-type="string" office:string-value="antiasanchezstudio"/>
          <table:table-cell table:style-name="Default" office:value-type="string" office:string-value="Escultura, escultor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San Paio, 118"/>
          <table:table-cell table:style-name="Default" office:value-type="string" office:string-value="118"/>
          <table:table-cell table:style-name="Default" office:value-type="string" office:string-value="bx"/>
          <table:table-cell table:style-name="Default" office:value-type="string" office:string-value="118"/>
          <table:table-cell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36212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Vigo"/>
          <table:table-cell/>
          <table:table-cell table:style-name="Default" office:value-type="string" office:string-value="654831086"/>
        </table:table-row>
        <table:table-row table:style-name="ro1">
          <table:table-cell table:style-name="Default" office:value-type="string" office:string-value="11703"/>
          <table:table-cell table:style-name="Default" office:value-type="string" office:string-value="ELISABETH GOMEZ ALVAREZ"/>
          <table:table-cell table:style-name="Default" office:value-type="string" office:string-value="ELGOAL"/>
          <table:table-cell table:style-name="Default" office:value-type="string" office:string-value="Encadernación, encadernador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velazquez"/>
          <table:table-cell table:style-name="Default" office:value-type="string" office:string-value="10"/>
          <table:table-cell/>
          <table:table-cell table:style-name="Default" office:value-type="string" office:string-value="1"/>
          <table:table-cell table:style-name="Default" office:value-type="string" office:string-value="derec"/>
          <table:table-cell table:style-name="Default" office:value-type="string" office:string-value="A Rua De Valdeorras"/>
          <table:table-cell table:style-name="Default" office:value-type="string" office:string-value="A Rua De Valdeorras"/>
          <table:table-cell table:style-name="Default" office:value-type="string" office:string-value="32350"/>
          <table:table-cell table:style-name="Default" office:value-type="string" office:string-value="Ourense"/>
          <table:table-cell table:style-name="Default" office:value-type="string" office:string-value="0723"/>
          <table:table-cell table:style-name="Default" office:value-type="string" office:string-value="Rúa (A)"/>
          <table:table-cell table:style-name="Default" office:value-type="string" office:string-value="A Rua De Valdeorras"/>
          <table:table-cell/>
          <table:table-cell table:style-name="Default" office:value-type="string" office:string-value="687591940"/>
          <table:table-cell/>
          <table:table-cell table:style-name="Default" office:value-type="string" office:string-value="https://www.instagram.com/elgoal2.0?igsh=OTNkOWRxOG45d3lp"/>
        </table:table-row>
        <table:table-row table:style-name="ro1">
          <table:table-cell table:style-name="Default" office:value-type="string" office:string-value="11696"/>
          <table:table-cell table:style-name="Default" office:value-type="string" office:string-value="MARIA ARIAS REY"/>
          <table:table-cell table:style-name="Default" office:value-type="string" office:string-value="ZOLÁS"/>
          <table:table-cell table:style-name="Default" office:value-type="string" office:string-value="Cartón pedra, produtor(a) de obxectos de cartón pedra e similare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STIÑEIRO"/>
          <table:table-cell table:style-name="Default" office:value-type="string" office:string-value="48"/>
          <table:table-cell table:number-columns-repeated="4"/>
          <table:table-cell table:style-name="Default" office:value-type="string" office:string-value="SEAIA"/>
          <table:table-cell table:style-name="Default" office:value-type="string" office:string-value="15113"/>
          <table:table-cell table:style-name="Default" office:value-type="string" office:string-value="Coruña (A)"/>
          <table:table-cell table:style-name="Default" office:value-type="string" office:string-value="0434"/>
          <table:table-cell table:style-name="Default" office:value-type="string" office:string-value="Malpica de Bergantiños"/>
          <table:table-cell table:style-name="Default" office:value-type="string" office:string-value="MALPICA DE BERGANTIÑOS"/>
          <table:table-cell/>
          <table:table-cell table:style-name="Default" office:value-type="string" office:string-value="680444343"/>
          <table:table-cell/>
          <table:table-cell table:style-name="Default" office:value-type="string" office:string-value="@zolas.es"/>
        </table:table-row>
        <table:table-row table:style-name="ro1">
          <table:table-cell table:style-name="Default" office:value-type="string" office:string-value="11695"/>
          <table:table-cell table:style-name="Default" office:value-type="string" office:string-value="EVA PLATERO MORA"/>
          <table:table-cell table:style-name="Default" office:value-type="string" office:string-value="Eva Platero"/>
          <table:table-cell table:style-name="Default" office:value-type="string" office:string-value="Esmaltes, esmaltistas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Carballido "/>
          <table:table-cell table:style-name="Default" office:value-type="string" office:string-value="29"/>
          <table:table-cell table:number-columns-repeated="3"/>
          <table:table-cell table:style-name="Default" office:value-type="string" office:string-value="Carballido"/>
          <table:table-cell/>
          <table:table-cell table:style-name="Default" office:value-type="string" office:string-value="27110"/>
          <table:table-cell table:style-name="Default" office:value-type="string" office:string-value="Lugo"/>
          <table:table-cell table:style-name="Default" office:value-type="string" office:string-value="0180"/>
          <table:table-cell table:style-name="Default" office:value-type="string" office:string-value="Fonsagrada (A)"/>
          <table:table-cell table:style-name="Default" office:value-type="string" office:string-value="Carballido"/>
          <table:table-cell/>
          <table:table-cell table:style-name="Default" office:value-type="string" office:string-value="669878345"/>
          <table:table-cell/>
          <table:table-cell table:style-name="Default" office:value-type="string" office:string-value="instagram.com/elbosquesagrado_evaplatero"/>
        </table:table-row>
        <table:table-row table:style-name="ro1">
          <table:table-cell table:style-name="Default" office:value-type="string" office:string-value="11702"/>
          <table:table-cell table:style-name="Default" office:value-type="string" office:string-value="CARINA RODRIGUEZ RODRIGUEZ"/>
          <table:table-cell table:style-name="Default" office:value-type="string" office:string-value="CARINA "/>
          <table:table-cell table:style-name="Default" office:value-type="string" office:string-value="Decoración de teas, decorador(a) de teas"/>
          <table:table-cell table:style-name="Default" office:value-type="string" office:string-value="Modisto(a)"/>
          <table:table-cell table:style-name="Default" office:value-type="string" office:string-value="Rúa"/>
          <table:table-cell table:style-name="Default" office:value-type="string" office:string-value="FERROL, Nº 6 , PISO 3_A"/>
          <table:table-cell table:style-name="Default" office:value-type="string" office:string-value="6"/>
          <table:table-cell table:number-columns-repeated="4"/>
          <table:table-cell table:style-name="Default" office:value-type="string" office:string-value="A RUA"/>
          <table:table-cell table:style-name="Default" office:value-type="string" office:string-value="32350"/>
          <table:table-cell table:style-name="Default" office:value-type="string" office:string-value="Ourense"/>
          <table:table-cell table:style-name="Default" office:value-type="string" office:string-value="0723"/>
          <table:table-cell table:style-name="Default" office:value-type="string" office:string-value="Rúa (A)"/>
          <table:table-cell table:style-name="Default" office:value-type="string" office:string-value="A RUA"/>
          <table:table-cell/>
          <table:table-cell table:style-name="Default" office:value-type="string" office:string-value="630783805"/>
        </table:table-row>
        <table:table-row table:style-name="ro1">
          <table:table-cell table:style-name="Default" office:value-type="string" office:string-value="11707"/>
          <table:table-cell table:style-name="Default" office:value-type="string" office:string-value="JOAQUIM ORRIOLS I GONZALEZ"/>
          <table:table-cell table:style-name="Default" office:value-type="string" office:string-value="Quim Orriols, Fibras Silvestres"/>
          <table:table-cell table:style-name="Default" office:value-type="string" office:string-value="Cestaría, cesteiro(a)"/>
          <table:table-cell table:style-name="Default" office:value-type="string" office:string-value=""/>
          <table:table-cell table:style-name="Default" office:value-type="string" office:string-value="Praza"/>
          <table:table-cell table:style-name="Default" office:value-type="string" office:string-value="da Commstitucion"/>
          <table:table-cell table:style-name="Default" office:value-type="string" office:string-value="3"/>
          <table:table-cell/>
          <table:table-cell table:style-name="Default" office:value-type="string" office:string-value="2"/>
          <table:table-cell/>
          <table:table-cell table:style-name="Default" office:value-type="string" office:string-value="Betanzos"/>
          <table:table-cell table:style-name="Default" office:value-type="string" office:string-value="Betanzos"/>
          <table:table-cell table:style-name="Default" office:value-type="string" office:string-value="15300"/>
          <table:table-cell table:style-name="Default" office:value-type="string" office:string-value="Coruña (A)"/>
          <table:table-cell table:style-name="Default" office:value-type="string" office:string-value="0098"/>
          <table:table-cell table:style-name="Default" office:value-type="string" office:string-value="Betanzos"/>
          <table:table-cell table:style-name="Default" office:value-type="string" office:string-value="Betanzos"/>
          <table:table-cell/>
          <table:table-cell table:style-name="Default" office:value-type="string" office:string-value="697991509"/>
          <table:table-cell/>
          <table:table-cell table:style-name="Default" office:value-type="string" office:string-value="https://www.instagram.com/fibrassilvestres"/>
        </table:table-row>
        <table:table-row table:style-name="ro1">
          <table:table-cell table:style-name="Default" office:value-type="string" office:string-value="11693"/>
          <table:table-cell table:style-name="Default" office:value-type="string" office:string-value="ANA PATRICIA PEREZ FORNOS"/>
          <table:table-cell table:style-name="Default" office:value-type="string" office:string-value="Patricia Fornos"/>
          <table:table-cell table:style-name="Default" office:value-type="string" office:string-value="Bordados, bordador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i y margall"/>
          <table:table-cell table:style-name="Default" office:value-type="string" office:string-value="68"/>
          <table:table-cell table:style-name="Default" office:value-type="string" office:string-value="5"/>
          <table:table-cell/>
          <table:table-cell table:style-name="Default" office:value-type="string" office:string-value="c"/>
          <table:table-cell/>
          <table:table-cell table:style-name="Default" office:value-type="string" office:string-value="vigo"/>
          <table:table-cell table:style-name="Default" office:value-type="string" office:string-value="36202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77093000"/>
          <table:table-cell table:style-name="Default" office:value-type="string" office:string-value="https://www.facebook.com/patriciafornosillustrator"/>
          <table:table-cell table:style-name="Default" office:value-type="string" office:string-value="https://www.instagram.com/patriciafornos/"/>
        </table:table-row>
        <table:table-row table:style-name="ro1">
          <table:table-cell table:style-name="Default" office:value-type="string" office:string-value="11699"/>
          <table:table-cell table:style-name="Default" office:value-type="string" office:string-value="SANDRA ASUNCION AGUILAR SAN ISIDRO"/>
          <table:table-cell table:style-name="Default" office:value-type="string" office:string-value="Sandraguilar"/>
          <table:table-cell table:style-name="Default" office:value-type="string" office:string-value="Debuxo, debuxante.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das chans"/>
          <table:table-cell table:style-name="Default" office:value-type="string" office:string-value="7"/>
          <table:table-cell table:number-columns-repeated="3"/>
          <table:table-cell table:style-name="Default" office:value-type="string" office:string-value="Baíña"/>
          <table:table-cell table:style-name="Default" office:value-type="string" office:string-value="Fontes"/>
          <table:table-cell table:style-name="Default" office:value-type="string" office:string-value="36308"/>
          <table:table-cell table:style-name="Default" office:value-type="string" office:string-value="Pontevedra"/>
          <table:table-cell table:style-name="Default" office:value-type="string" office:string-value="0031"/>
          <table:table-cell table:style-name="Default" office:value-type="string" office:string-value="Baiona"/>
          <table:table-cell table:style-name="Default" office:value-type="string" office:string-value="Baiona"/>
          <table:table-cell/>
          <table:table-cell table:style-name="Default" office:value-type="string" office:string-value="986355885"/>
          <table:table-cell/>
          <table:table-cell table:style-name="Default" office:value-type="string" office:string-value="www.instagram.com/_sandraguilar"/>
        </table:table-row>
        <table:table-row table:style-name="ro1">
          <table:table-cell table:style-name="Default" office:value-type="string" office:string-value="11704"/>
          <table:table-cell table:style-name="Default" office:value-type="string" office:string-value="TATIANA FERNANDEZ FERNANDEZ"/>
          <table:table-cell table:style-name="Default" office:value-type="string" office:string-value="XENUINA"/>
          <table:table-cell table:style-name="Default" office:value-type="string" office:string-value="Bordados, bordador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O HORREO"/>
          <table:table-cell table:style-name="Default" office:value-type="string" office:string-value="168"/>
          <table:table-cell/>
          <table:table-cell table:style-name="Default" office:value-type="string" office:string-value="8"/>
          <table:table-cell table:style-name="Default" office:value-type="string" office:string-value="C"/>
          <table:table-cell table:style-name="Default" office:value-type="string" office:string-value="SANTIAGO DE COMPOSTELA"/>
          <table:table-cell/>
          <table:table-cell table:style-name="Default" office:value-type="string" office:string-value="15702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96818962"/>
          <table:table-cell/>
          <table:table-cell table:style-name="Default" office:value-type="string" office:string-value="www.instagram.com/xenuina/"/>
        </table:table-row>
        <table:table-row table:style-name="ro1">
          <table:table-cell table:style-name="Default" office:value-type="string" office:string-value="11698"/>
          <table:table-cell table:style-name="Default" office:value-type="string" office:string-value="OSCAR FOJO LAMAS"/>
          <table:table-cell table:style-name="Default" office:value-type="string" office:string-value="FOXO ARTESANÍA"/>
          <table:table-cell table:style-name="Default" office:value-type="string" office:string-value="Produtor(a) de instrumentos musicais de percusión"/>
          <table:table-cell table:style-name="Default" office:value-type="string" office:string-value="Xoguetes, xogueteiro(a), bonecos, bonequeiro(a)"/>
          <table:table-cell table:style-name="Default" office:value-type="string" office:string-value="Rúa"/>
          <table:table-cell table:style-name="Default" office:value-type="string" office:string-value="MARCIAL VALLADARES"/>
          <table:table-cell table:style-name="Default" office:value-type="string" office:string-value="9"/>
          <table:table-cell table:number-columns-repeated="5"/>
          <table:table-cell table:style-name="Default" office:value-type="string" office:string-value="15572"/>
          <table:table-cell table:style-name="Default" office:value-type="string" office:string-value="Coruña (A)"/>
          <table:table-cell table:style-name="Default" office:value-type="string" office:string-value="0546"/>
          <table:table-cell table:style-name="Default" office:value-type="string" office:string-value="Narón"/>
          <table:table-cell table:style-name="Default" office:value-type="string" office:string-value="NARÓN"/>
          <table:table-cell/>
          <table:table-cell table:style-name="Default" office:value-type="string" office:string-value="670814089"/>
          <table:table-cell table:style-name="Default" office:value-type="string" office:string-value="https://www.facebook.com/oscar.fojo"/>
          <table:table-cell table:style-name="Default" office:value-type="string" office:string-value="https://www.instagram.com/foxoartesania/"/>
          <table:table-cell table:style-name="Default" office:value-type="string" office:string-value="https://www.tiktok.com/@foxo.artesania"/>
        </table:table-row>
        <table:table-row table:style-name="ro1">
          <table:table-cell table:style-name="Default" office:value-type="string" office:string-value="11706"/>
          <table:table-cell table:style-name="Default" office:value-type="string" office:string-value="ELVIRA CRISTINA FERNANDEZ HERNANDEZ"/>
          <table:table-cell table:style-name="Default" office:value-type="string" office:string-value="Atelis Ceramics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Estrada"/>
          <table:table-cell table:style-name="Default" office:value-type="string" office:string-value="Vilariño "/>
          <table:table-cell table:style-name="Default" office:value-type="string" office:string-value="18"/>
          <table:table-cell table:number-columns-repeated="3"/>
          <table:table-cell table:style-name="Default" office:value-type="string" office:string-value="Viana do Bolo"/>
          <table:table-cell/>
          <table:table-cell table:style-name="Default" office:value-type="string" office:string-value="32550"/>
          <table:table-cell table:style-name="Default" office:value-type="string" office:string-value="Ourense"/>
          <table:table-cell table:style-name="Default" office:value-type="string" office:string-value="0868"/>
          <table:table-cell table:style-name="Default" office:value-type="string" office:string-value="Viana do Bolo"/>
          <table:table-cell table:style-name="Default" office:value-type="string" office:string-value="Viana Do Bolo"/>
          <table:table-cell/>
          <table:table-cell table:style-name="Default" office:value-type="string" office:string-value="61586607"/>
          <table:table-cell/>
          <table:table-cell table:style-name="Default" office:value-type="string" office:string-value="https://www.instagram.com/atelis_ceramics/"/>
        </table:table-row>
        <table:table-row table:style-name="ro1">
          <table:table-cell table:style-name="Default" office:value-type="string" office:string-value="11705"/>
          <table:table-cell table:style-name="Default" office:value-type="string" office:string-value="BERNADETTE ROMAN GAMALLO"/>
          <table:table-cell table:style-name="Default" office:value-type="string" office:string-value="BERNADETTE ROMAN GAMALLO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UGARDOS"/>
          <table:table-cell table:style-name="Default" office:value-type="string" office:string-value="11"/>
          <table:table-cell/>
          <table:table-cell table:style-name="Default" office:value-type="string" office:string-value="2"/>
          <table:table-cell table:style-name="Default" office:value-type="string" office:string-value="B"/>
          <table:table-cell table:number-columns-repeated="2"/>
          <table:table-cell table:style-name="Default" office:value-type="string" office:string-value="15570"/>
          <table:table-cell table:style-name="Default" office:value-type="string" office:string-value="Coruña (A)"/>
          <table:table-cell table:style-name="Default" office:value-type="string" office:string-value="0546"/>
          <table:table-cell table:style-name="Default" office:value-type="string" office:string-value="Narón"/>
          <table:table-cell table:style-name="Default" office:value-type="string" office:string-value="NARON"/>
          <table:table-cell/>
          <table:table-cell table:style-name="Default" office:value-type="string" office:string-value="699724277"/>
          <table:table-cell table:style-name="Default" office:value-type="string" office:string-value="artesaniaaelena "/>
          <table:table-cell table:style-name="Default" office:value-type="string" office:string-value=" @artesaniaaelena"/>
        </table:table-row>
        <table:table-row table:style-name="ro1">
          <table:table-cell table:style-name="Default" office:value-type="string" office:string-value="11701"/>
          <table:table-cell table:style-name="Default" office:value-type="string" office:string-value="ALEJANDRO PORTELA FERNANDEZ"/>
          <table:table-cell table:style-name="Default" office:value-type="string" office:string-value="A.Portela Fly Fishing Rods"/>
          <table:table-cell table:style-name="Default" office:value-type="string" office:string-value="Produtor(a) de artigos deportivo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ua O Pegal "/>
          <table:table-cell table:style-name="Default" office:value-type="string" office:string-value="4"/>
          <table:table-cell table:number-columns-repeated="3"/>
          <table:table-cell table:style-name="Default" office:value-type="string" office:string-value="Sandiás"/>
          <table:table-cell table:style-name="Default" office:value-type="string" office:string-value="Sandiás"/>
          <table:table-cell table:style-name="Default" office:value-type="string" office:string-value="32692"/>
          <table:table-cell table:style-name="Default" office:value-type="string" office:string-value="Ourense"/>
          <table:table-cell table:style-name="Default" office:value-type="string" office:string-value="0776"/>
          <table:table-cell table:style-name="Default" office:value-type="string" office:string-value="Sandiás"/>
          <table:table-cell table:style-name="Default" office:value-type="string" office:string-value="Sandiás"/>
          <table:table-cell/>
          <table:table-cell table:style-name="Default" office:value-type="string" office:string-value="649675038"/>
          <table:table-cell table:style-name="Default" office:value-type="string" office:string-value="https://www.facebook.com/alejandro.portelafernande"/>
          <table:table-cell table:style-name="Default" office:value-type="string" office:string-value="https://www.instagram.com/a.portela_fly_fishing_rods/"/>
        </table:table-row>
        <table:table-row table:style-name="ro1">
          <table:table-cell table:style-name="Default" office:value-type="string" office:string-value="11700"/>
          <table:table-cell table:style-name="Default" office:value-type="string" office:string-value="CARLOS LOURO MARTINEZ"/>
          <table:table-cell table:style-name="Default" office:value-type="string" office:string-value="Carlos Louro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/ ICARO ,20"/>
          <table:table-cell table:style-name="Default" office:value-type="string" office:string-value="20"/>
          <table:table-cell table:number-columns-repeated="3"/>
          <table:table-cell table:style-name="Default" office:value-type="string" office:string-value="PERILLO"/>
          <table:table-cell table:style-name="Default" office:value-type="string" office:string-value="PERILLO"/>
          <table:table-cell table:style-name="Default" office:value-type="string" office:string-value="15172"/>
          <table:table-cell table:style-name="Default" office:value-type="string" office:string-value="Coruña (A)"/>
          <table:table-cell table:style-name="Default" office:value-type="string" office:string-value="0584"/>
          <table:table-cell table:style-name="Default" office:value-type="string" office:string-value="Oleiros"/>
          <table:table-cell table:style-name="Default" office:value-type="string" office:string-value="PERILLO"/>
          <table:table-cell/>
          <table:table-cell table:style-name="Default" office:value-type="string" office:string-value="626182881"/>
          <table:table-cell/>
          <table:table-cell table:style-name="Default" office:value-type="string" office:string-value="https://www.instagram.com/carloslourojoyero950?igsh=MTM0ZDJxeWVwc3JzNg=="/>
        </table:table-row>
        <table:table-row table:style-name="ro1">
          <table:table-cell table:style-name="Default" office:value-type="string" office:string-value="11697"/>
          <table:table-cell table:style-name="Default" office:value-type="string" office:string-value="MARIE MULLER"/>
          <table:table-cell table:style-name="Default" office:value-type="string" office:string-value="Betula Taxus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Castelo"/>
          <table:table-cell table:style-name="Default" office:value-type="string" office:string-value="11"/>
          <table:table-cell table:number-columns-repeated="3"/>
          <table:table-cell table:style-name="Default" office:value-type="string" office:string-value="Xuño"/>
          <table:table-cell table:style-name="Default" office:value-type="string" office:string-value="Castelo"/>
          <table:table-cell table:style-name="Default" office:value-type="string" office:string-value="15995"/>
          <table:table-cell table:style-name="Default" office:value-type="string" office:string-value="Coruña (A)"/>
          <table:table-cell table:style-name="Default" office:value-type="string" office:string-value="0716"/>
          <table:table-cell table:style-name="Default" office:value-type="string" office:string-value="Porto do Son (O)"/>
          <table:table-cell table:style-name="Default" office:value-type="string" office:string-value="Xuño"/>
          <table:table-cell/>
          <table:table-cell table:style-name="Default" office:value-type="string" office:string-value="722279402"/>
          <table:table-cell/>
          <table:table-cell table:style-name="Default" office:value-type="string" office:string-value="https://www.instagram.com/betula.taxus/"/>
        </table:table-row>
        <table:table-row table:style-name="ro1">
          <table:table-cell table:style-name="Default" office:value-type="string" office:string-value="11690"/>
          <table:table-cell table:style-name="Default" office:value-type="string" office:string-value="PABLO SANCHEZ OTERO"/>
          <table:table-cell table:style-name="Default" office:value-type="string" office:string-value="PABLO SÁNCHEZ OTERO - GUITARRERO"/>
          <table:table-cell table:style-name="Default" office:value-type="string" office:string-value="Produtor(a) de instrumentos musicais de corda ou luthier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ARGARIDAS"/>
          <table:table-cell table:style-name="Default" office:value-type="string" office:string-value="7"/>
          <table:table-cell/>
          <table:table-cell table:style-name="Default" office:value-type="string" office:string-value="4"/>
          <table:table-cell table:style-name="Default" office:value-type="string" office:string-value="DTA"/>
          <table:table-cell table:number-columns-repeated="2"/>
          <table:table-cell table:style-name="Default" office:value-type="string" office:string-value="15008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75135388"/>
          <table:table-cell table:style-name="Default" office:value-type="string" office:string-value="WWW.FACEBOOK.COM/PABLOSANCHEZOTEROGUITARS"/>
          <table:table-cell table:style-name="Default" office:value-type="string" office:string-value="WWW.INSTAGRAM.COM/PABLOSANCHEZOTEROGUITARS"/>
        </table:table-row>
        <table:table-row table:style-name="ro1">
          <table:table-cell table:style-name="Default" office:value-type="string" office:string-value="11688"/>
          <table:table-cell table:style-name="Default" office:value-type="string" office:string-value="ANA BELEN JARRIN MORAN"/>
          <table:table-cell table:style-name="Default" office:value-type="string" office:string-value="anabelenjarrin"/>
          <table:table-cell table:style-name="Default" office:value-type="string" office:string-value="Arranxos florais con flores naturais ou secas, fabricación de flores de papel ou teas, etc.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Camiño de Pedornes "/>
          <table:table-cell table:style-name="Default" office:value-type="string" office:string-value="3"/>
          <table:table-cell table:number-columns-repeated="3"/>
          <table:table-cell table:style-name="Default" office:value-type="string" office:string-value="Pedornes"/>
          <table:table-cell/>
          <table:table-cell table:style-name="Default" office:value-type="string" office:string-value="36309"/>
          <table:table-cell table:style-name="Default" office:value-type="string" office:string-value="Pontevedra"/>
          <table:table-cell table:style-name="Default" office:value-type="string" office:string-value="0366"/>
          <table:table-cell table:style-name="Default" office:value-type="string" office:string-value="Oia"/>
          <table:table-cell table:style-name="Default" office:value-type="string" office:string-value="Santa Maria de Oia"/>
          <table:table-cell/>
          <table:table-cell table:style-name="Default" office:value-type="string" office:string-value="655834790"/>
          <table:table-cell/>
          <table:table-cell table:style-name="Default" office:value-type="string" office:string-value="https://www.instagram.com"/>
          <table:table-cell table:style-name="Default" office:value-type="string" office:string-value="https://anabelenjarrin.com"/>
        </table:table-row>
        <table:table-row table:style-name="ro1">
          <table:table-cell table:style-name="Default" office:value-type="string" office:string-value="11691"/>
          <table:table-cell table:style-name="Default" office:value-type="string" office:string-value="LORENA QUINTAS REJO"/>
          <table:table-cell table:style-name="Default" office:value-type="string" office:string-value="xogo de fios"/>
          <table:table-cell table:style-name="Default" office:value-type="string" office:string-value="Debuxo, debuxante.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OUTEIRO DE LAXE "/>
          <table:table-cell table:style-name="Default" office:value-type="string" office:string-value="1"/>
          <table:table-cell table:number-columns-repeated="4"/>
          <table:table-cell table:style-name="Default" office:value-type="string" office:string-value="outeiro de laxe, allariz"/>
          <table:table-cell table:style-name="Default" office:value-type="string" office:string-value="32668"/>
          <table:table-cell table:style-name="Default" office:value-type="string" office:string-value="Ourense"/>
          <table:table-cell table:style-name="Default" office:value-type="string" office:string-value="0013"/>
          <table:table-cell table:style-name="Default" office:value-type="string" office:string-value="Allariz"/>
          <table:table-cell table:style-name="Default" office:value-type="string" office:string-value="ourense"/>
          <table:table-cell/>
          <table:table-cell table:style-name="Default" office:value-type="string" office:string-value="676716291"/>
          <table:table-cell table:style-name="Default" office:value-type="string" office:string-value="xogo de fíos"/>
          <table:table-cell table:style-name="Default" office:value-type="string" office:string-value="lorena_xogodefios"/>
          <table:table-cell table:style-name="Default" office:value-type="string" office:string-value="https://www.youtube.com/@xogodefioslorena1014"/>
        </table:table-row>
        <table:table-row table:style-name="ro1">
          <table:table-cell table:style-name="Default" office:value-type="string" office:string-value="11689"/>
          <table:table-cell table:style-name="Default" office:value-type="string" office:string-value="JOIASOS SC"/>
          <table:table-cell table:style-name="Default" office:value-type="string" office:string-value="JOIASUS SC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RAICES - BIDUIDO"/>
          <table:table-cell table:style-name="Default" office:value-type="string" office:string-value="43"/>
          <table:table-cell table:number-columns-repeated="3"/>
          <table:table-cell table:style-name="Default" office:value-type="string" office:string-value="BIDUIDO"/>
          <table:table-cell table:style-name="Default" office:value-type="string" office:string-value="RAICES"/>
          <table:table-cell table:style-name="Default" office:value-type="string" office:string-value="15895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AMES"/>
          <table:table-cell/>
          <table:table-cell table:style-name="Default" office:value-type="string" office:string-value="665992330"/>
          <table:table-cell/>
          <table:table-cell table:style-name="Default" office:value-type="string" office:string-value="joiasos1"/>
        </table:table-row>
        <table:table-row table:style-name="ro1">
          <table:table-cell table:style-name="Default" office:value-type="string" office:string-value="11686"/>
          <table:table-cell table:style-name="Default" office:value-type="string" office:string-value="Iluminación Nigrán S.L."/>
          <table:table-cell table:style-name="Default" office:value-type="string" office:string-value="LAGOMONROY (Iluminación Nigrán S.L.)"/>
          <table:table-cell table:style-name="Default" office:value-type="string" office:string-value="Metalistaría, metalisteiro(a) (traballos de diverso tipo en metais-latón, cobre, estaño, titanio, alpaca, gravados decorativos, cicelados, repuxados, etc.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AVD. Pablo Iglesias 41"/>
          <table:table-cell table:style-name="Default" office:value-type="string" office:string-value="41"/>
          <table:table-cell table:number-columns-repeated="3"/>
          <table:table-cell table:style-name="Default" office:value-type="string" office:string-value="Nigrán"/>
          <table:table-cell/>
          <table:table-cell table:style-name="Default" office:value-type="string" office:string-value="36391"/>
          <table:table-cell table:style-name="Default" office:value-type="string" office:string-value="Pontevedra"/>
          <table:table-cell table:style-name="Default" office:value-type="string" office:string-value="0353"/>
          <table:table-cell table:style-name="Default" office:value-type="string" office:string-value="Nigrán"/>
          <table:table-cell table:style-name="Default" office:value-type="string" office:string-value="Nigrán"/>
          <table:table-cell/>
          <table:table-cell table:style-name="Default" office:value-type="string" office:string-value="626338605"/>
          <table:table-cell table:style-name="Default" office:value-type="string" office:string-value="https://www.facebook.com/monroyproyectos.iluminaci"/>
          <table:table-cell table:style-name="Default" office:value-type="string" office:string-value="https://www.instagram.com/lagomonroy/"/>
        </table:table-row>
        <table:table-row table:style-name="ro1">
          <table:table-cell table:style-name="Default" office:value-type="string" office:string-value="11687"/>
          <table:table-cell table:style-name="Default" office:value-type="string" office:string-value="EVA FERNANDEZ CASAIS"/>
          <table:table-cell table:style-name="Default" office:value-type="string" office:string-value="Eva Casais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de galicia"/>
          <table:table-cell table:style-name="Default" office:value-type="string" office:string-value="252"/>
          <table:table-cell table:number-columns-repeated="3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36216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15074606"/>
          <table:table-cell/>
          <table:table-cell table:style-name="Default" office:value-type="string" office:string-value="https://www.instagram.com/evacasais/"/>
        </table:table-row>
        <table:table-row table:style-name="ro1">
          <table:table-cell table:style-name="Default" office:value-type="string" office:string-value="11685"/>
          <table:table-cell table:style-name="Default" office:value-type="string" office:string-value="RAMON LOPEZ AVENDAÑO"/>
          <table:table-cell table:style-name="Default" office:value-type="string" office:string-value="Latonta y Larubia"/>
          <table:table-cell table:style-name="Default" office:value-type="string" office:string-value="Ourivaría, ourive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octor cadaval"/>
          <table:table-cell table:style-name="Default" office:value-type="string" office:string-value="19"/>
          <table:table-cell/>
          <table:table-cell table:style-name="Default" office:value-type="string" office:string-value="4"/>
          <table:table-cell/>
          <table:table-cell table:style-name="Default" office:value-type="string" office:string-value="Vigo"/>
          <table:table-cell/>
          <table:table-cell table:style-name="Default" office:value-type="string" office:string-value="36202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05249477"/>
          <table:table-cell table:style-name="Default" office:value-type="string" office:string-value="latontaylarubia"/>
          <table:table-cell table:style-name="Default" office:value-type="string" office:string-value="latontaylarubia"/>
        </table:table-row>
        <table:table-row table:style-name="ro1">
          <table:table-cell table:style-name="Default" office:value-type="string" office:string-value="11671"/>
          <table:table-cell table:style-name="Default" office:value-type="string" office:string-value="JEAN MARC HUBERT VAN LOO"/>
          <table:table-cell table:style-name="Default" office:value-type="string" office:string-value="VAN LOO LUTHIER"/>
          <table:table-cell table:style-name="Default" office:value-type="string" office:string-value="Produtor(a) de instrumentos musicais de corda ou luthier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TALIA"/>
          <table:table-cell table:style-name="Default" office:value-type="string" office:string-value="46"/>
          <table:table-cell/>
          <table:table-cell table:style-name="Default" office:value-type="string" office:string-value="36203"/>
          <table:table-cell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36203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50853850"/>
        </table:table-row>
        <table:table-row table:style-name="ro1">
          <table:table-cell table:style-name="Default" office:value-type="string" office:string-value="11672"/>
          <table:table-cell table:style-name="Default" office:value-type="string" office:string-value="VERONICA SANCHEZ GONZALEZ"/>
          <table:table-cell table:style-name="Default" office:value-type="string" office:string-value="Ambarai Studio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Castrodelo"/>
          <table:table-cell table:style-name="Default" office:value-type="string" office:string-value="3"/>
          <table:table-cell table:number-columns-repeated="4"/>
          <table:table-cell table:style-name="Default" office:value-type="string" office:string-value="Castrodelo"/>
          <table:table-cell table:style-name="Default" office:value-type="string" office:string-value="27692"/>
          <table:table-cell table:style-name="Default" office:value-type="string" office:string-value="Lugo"/>
          <table:table-cell table:style-name="Default" office:value-type="string" office:string-value="0266"/>
          <table:table-cell table:style-name="Default" office:value-type="string" office:string-value="Láncara"/>
          <table:table-cell table:style-name="Default" office:value-type="string" office:string-value="Láncara"/>
          <table:table-cell/>
          <table:table-cell table:style-name="Default" office:value-type="string" office:string-value="695905611"/>
          <table:table-cell/>
          <table:table-cell table:style-name="Default" office:value-type="string" office:string-value="ambarai_studio"/>
        </table:table-row>
        <table:table-row table:style-name="ro1">
          <table:table-cell table:style-name="Default" office:value-type="string" office:string-value="11674"/>
          <table:table-cell table:style-name="Default" office:value-type="string" office:string-value="SARA ANTONELLA CARABAJAL"/>
          <table:table-cell table:style-name="Default" office:value-type="string" office:string-value="SO PARA MIN"/>
          <table:table-cell table:style-name="Default" office:value-type="string" office:string-value="Olaría, ol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LFREDO NAN"/>
          <table:table-cell table:style-name="Default" office:value-type="string" office:string-value="2"/>
          <table:table-cell/>
          <table:table-cell table:style-name="Default" office:value-type="string" office:string-value="BJ"/>
          <table:table-cell table:number-columns-repeated="3"/>
          <table:table-cell table:style-name="Default" office:value-type="string" office:string-value="32660"/>
          <table:table-cell table:style-name="Default" office:value-type="string" office:string-value="Ourense"/>
          <table:table-cell table:style-name="Default" office:value-type="string" office:string-value="0013"/>
          <table:table-cell table:style-name="Default" office:value-type="string" office:string-value="Allariz"/>
          <table:table-cell table:style-name="Default" office:value-type="string" office:string-value="ALLARIZ"/>
          <table:table-cell/>
          <table:table-cell table:style-name="Default" office:value-type="string" office:string-value="610340510"/>
        </table:table-row>
        <table:table-row table:style-name="ro1">
          <table:table-cell table:style-name="Default" office:value-type="string" office:string-value="11668"/>
          <table:table-cell table:style-name="Default" office:value-type="string" office:string-value="MARIA ESTHER ESTEVEZ IRAZABAL"/>
          <table:table-cell table:style-name="Default" office:value-type="string" office:string-value="Maria Esther Estevez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Olaría, oleiro(a)"/>
          <table:table-cell table:style-name="Default" office:value-type="string" office:string-value="Rúa"/>
          <table:table-cell table:style-name="Default" office:value-type="string" office:string-value="RUA DO OURO"/>
          <table:table-cell table:style-name="Default" office:value-type="string" office:string-value="14"/>
          <table:table-cell/>
          <table:table-cell table:style-name="Default" office:value-type="string" office:string-value="6"/>
          <table:table-cell table:style-name="Default" office:value-type="string" office:string-value="B"/>
          <table:table-cell table:style-name="Default" office:value-type="string" office:string-value="PONTEVEDRA"/>
          <table:table-cell table:style-name="Default" office:value-type="string" office:string-value="PONTEVEDRA"/>
          <table:table-cell table:style-name="Default" office:value-type="string" office:string-value="36002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PONTEVEDRA"/>
          <table:table-cell/>
          <table:table-cell table:style-name="Default" office:value-type="string" office:string-value="0031647310423"/>
          <table:table-cell/>
          <table:table-cell table:style-name="Default" office:value-type="string" office:string-value="@esther_estevez_"/>
        </table:table-row>
        <table:table-row table:style-name="ro1">
          <table:table-cell table:style-name="Default" office:value-type="string" office:string-value="11678"/>
          <table:table-cell table:style-name="Default" office:value-type="string" office:string-value="MARIA DOLORES FUSTER PERIS"/>
          <table:table-cell table:style-name="Default" office:value-type="string" office:string-value="A LINDA LANDRA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Lamas de Prado"/>
          <table:table-cell table:style-name="Default" office:value-type="string" office:string-value="174"/>
          <table:table-cell table:number-columns-repeated="2"/>
          <table:table-cell table:style-name="Default" office:value-type="string" office:string-value="4"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27004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43036457"/>
          <table:table-cell/>
          <table:table-cell table:style-name="Default" office:value-type="string" office:string-value="https://www.instagram.com/a_linda_landra?igsh=MWRzNW5laXg4YTcxcw=="/>
        </table:table-row>
        <table:table-row table:style-name="ro1">
          <table:table-cell table:style-name="Default" office:value-type="string" office:string-value="11676"/>
          <table:table-cell table:style-name="Default" office:value-type="string" office:string-value="NATALIA PIA CONDE DIEZ"/>
          <table:table-cell table:style-name="Default" office:value-type="string" office:string-value="Pía Piados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ua do Valiño"/>
          <table:table-cell table:style-name="Default" office:value-type="string" office:string-value="14"/>
          <table:table-cell/>
          <table:table-cell table:style-name="Default" office:value-type="string" office:string-value="3"/>
          <table:table-cell table:style-name="Default" office:value-type="string" office:string-value="A"/>
          <table:table-cell table:style-name="Default" office:value-type="string" office:string-value="Lugo"/>
          <table:table-cell/>
          <table:table-cell table:style-name="Default" office:value-type="string" office:string-value="27002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59864717"/>
          <table:table-cell/>
          <table:table-cell table:style-name="Default" office:value-type="string" office:string-value="https://www.instagram.com/pia.piadosa"/>
        </table:table-row>
        <table:table-row table:style-name="ro1">
          <table:table-cell table:style-name="Default" office:value-type="string" office:string-value="11680"/>
          <table:table-cell table:style-name="Default" office:value-type="string" office:string-value="MARCOS SEOANE LENS"/>
          <table:table-cell table:style-name="Default" office:value-type="string" office:string-value="Os Lizos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José Miñones Bernardez"/>
          <table:table-cell table:style-name="Default" office:value-type="string" office:string-value="6"/>
          <table:table-cell/>
          <table:table-cell table:style-name="Default" office:value-type="string" office:string-value="6"/>
          <table:table-cell table:style-name="Default" office:value-type="string" office:string-value="A"/>
          <table:table-cell table:style-name="Default" office:value-type="string" office:string-value="A Coruña"/>
          <table:table-cell table:style-name="Default" office:value-type="string" office:string-value="A Coruña"/>
          <table:table-cell table:style-name="Default" office:value-type="string" office:string-value="15008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14300197"/>
          <table:table-cell/>
          <table:table-cell table:style-name="Default" office:value-type="string" office:string-value="https://www.instagram.com/os.lizos.restauracion/"/>
        </table:table-row>
        <table:table-row table:style-name="ro1">
          <table:table-cell table:style-name="Default" office:value-type="string" office:string-value="11675"/>
          <table:table-cell table:style-name="Default" office:value-type="string" office:string-value="PAULA RAQUEL MONTERO ESTEVEZ"/>
          <table:table-cell table:style-name="Default" office:value-type="string" office:string-value="Espazo Boh"/>
          <table:table-cell table:style-name="Default" office:value-type="string" office:string-value="Tecidos, tecedor(a) (alto e baixo lizo, alfombras, tapices)"/>
          <table:table-cell table:style-name="Default" office:value-type="string" office:string-value="Debuxo, debuxante."/>
          <table:table-cell table:style-name="Default" office:value-type="string" office:string-value="Lugar"/>
          <table:table-cell table:style-name="Default" office:value-type="string" office:string-value="Outeiro"/>
          <table:table-cell table:style-name="Default" office:value-type="string" office:string-value="15"/>
          <table:table-cell table:number-columns-repeated="3"/>
          <table:table-cell table:style-name="Default" office:value-type="string" office:string-value="Cela (San Xulián)"/>
          <table:table-cell/>
          <table:table-cell table:style-name="Default" office:value-type="string" office:string-value="15660"/>
          <table:table-cell table:style-name="Default" office:value-type="string" office:string-value="Coruña (A)"/>
          <table:table-cell table:style-name="Default" office:value-type="string" office:string-value="0177"/>
          <table:table-cell table:style-name="Default" office:value-type="string" office:string-value="Cambre"/>
          <table:table-cell table:style-name="Default" office:value-type="string" office:string-value="Cambre"/>
          <table:table-cell/>
          <table:table-cell table:style-name="Default" office:value-type="string" office:string-value="637950609"/>
          <table:table-cell/>
          <table:table-cell table:style-name="Default" office:value-type="string" office:string-value="https://www.instagram.com/raquelmontero_/"/>
          <table:table-cell table:style-name="Default" office:value-type="string" office:string-value="https://www.instagram.com/espazo.boh/"/>
        </table:table-row>
        <table:table-row table:style-name="ro1">
          <table:table-cell table:style-name="Default" office:value-type="string" office:string-value="11684"/>
          <table:table-cell table:style-name="Default" office:value-type="string" office:string-value="OSCAR GÓRRIZ REY"/>
          <table:table-cell table:style-name="Default" office:value-type="string" office:string-value="ÓSCAR GÓRRIZ"/>
          <table:table-cell table:style-name="Default" office:value-type="string" office:string-value="Fotografía, fotógrafo(a) (proceso non automatizado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TOCHA BAIXA"/>
          <table:table-cell table:style-name="Default" office:value-type="string" office:string-value="22"/>
          <table:table-cell/>
          <table:table-cell table:style-name="Default" office:value-type="string" office:string-value="BAIXO"/>
          <table:table-cell table:style-name="Default" office:value-type="string" office:string-value="A"/>
          <table:table-cell table:number-columns-repeated="2"/>
          <table:table-cell table:style-name="Default" office:value-type="string" office:string-value="15001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77788647"/>
          <table:table-cell/>
          <table:table-cell table:style-name="Default" office:value-type="string" office:string-value="https://www.instagram.com/oscar.gorriz/"/>
          <table:table-cell table:style-name="Default" office:value-type="string" office:string-value="https://www.youtube.com/@ogorriz"/>
        </table:table-row>
        <table:table-row table:style-name="ro1">
          <table:table-cell table:style-name="Default" office:value-type="string" office:string-value="11669"/>
          <table:table-cell table:style-name="Default" office:value-type="string" office:string-value="SANDRA MARIA PEREZ ALVAREZ"/>
          <table:table-cell table:style-name="Default" office:value-type="string" office:string-value="Unas alas desde París "/>
          <table:table-cell table:style-name="Default" office:value-type="string" office:string-value="Xoguetes, xogueteiro(a), bonecos, bonequeiro(a)"/>
          <table:table-cell table:style-name="Default" office:value-type="string" office:string-value=""/>
          <table:table-cell table:style-name="Default" office:value-type="string" office:string-value="Estrada"/>
          <table:table-cell table:style-name="Default" office:value-type="string" office:string-value="Beirán"/>
          <table:table-cell table:style-name="Default" office:value-type="string" office:string-value="58"/>
          <table:table-cell table:number-columns-repeated="3"/>
          <table:table-cell table:style-name="Default" office:value-type="string" office:string-value="Matamá"/>
          <table:table-cell table:style-name="Default" office:value-type="string" office:string-value="Matamá"/>
          <table:table-cell table:style-name="Default" office:value-type="string" office:string-value="36213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69325439"/>
          <table:table-cell table:style-name="Default" office:value-type="string" office:string-value="@unasalasdesdeparis"/>
          <table:table-cell table:style-name="Default" office:value-type="string" office:string-value="@unasalasdesdeparis"/>
          <table:table-cell table:style-name="Default" office:value-type="string" office:string-value="https://www.youtube.com/shorts/Jbd_ojZtlBA"/>
        </table:table-row>
        <table:table-row table:style-name="ro1">
          <table:table-cell table:style-name="Default" office:value-type="string" office:string-value="11673"/>
          <table:table-cell table:style-name="Default" office:value-type="string" office:string-value="MARIA DO CARME AYALA LAGO"/>
          <table:table-cell table:style-name="Default" office:value-type="string" office:string-value="CARME AYAL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MIÑOS CHANS"/>
          <table:table-cell table:style-name="Default" office:value-type="string" office:string-value="165"/>
          <table:table-cell table:number-columns-repeated="3"/>
          <table:table-cell table:style-name="Default" office:value-type="string" office:string-value="BRENS"/>
          <table:table-cell table:style-name="Default" office:value-type="string" office:string-value="AS CAMPAS"/>
          <table:table-cell table:style-name="Default" office:value-type="string" office:string-value="15299"/>
          <table:table-cell table:style-name="Default" office:value-type="string" office:string-value="Coruña (A)"/>
          <table:table-cell table:style-name="Default" office:value-type="string" office:string-value="0238"/>
          <table:table-cell table:style-name="Default" office:value-type="string" office:string-value="Cee"/>
          <table:table-cell table:style-name="Default" office:value-type="string" office:string-value="Cee"/>
          <table:table-cell/>
          <table:table-cell table:style-name="Default" office:value-type="string" office:string-value="698169644"/>
          <table:table-cell/>
          <table:table-cell table:style-name="Default" office:value-type="string" office:string-value="https://www.instagram.com/carme.ayalaa/?hl=es"/>
        </table:table-row>
        <table:table-row table:style-name="ro1">
          <table:table-cell table:style-name="Default" office:value-type="string" office:string-value="11670"/>
          <table:table-cell table:style-name="Default" office:value-type="string" office:string-value="ANTIA RODRIGUEZ CALDEIRO"/>
          <table:table-cell table:style-name="Default" office:value-type="string" office:string-value="Caldeiro Ceramic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Olaría, oleiro(a)"/>
          <table:table-cell table:style-name="Default" office:value-type="string" office:string-value="Rúa"/>
          <table:table-cell table:style-name="Default" office:value-type="string" office:string-value="Felga"/>
          <table:table-cell table:style-name="Default" office:value-type="string" office:string-value="3B"/>
          <table:table-cell/>
          <table:table-cell table:style-name="Default" office:value-type="string" office:string-value="2"/>
          <table:table-cell table:number-columns-repeated="3"/>
          <table:table-cell table:style-name="Default" office:value-type="string" office:string-value="32700"/>
          <table:table-cell table:style-name="Default" office:value-type="string" office:string-value="Ourense"/>
          <table:table-cell table:style-name="Default" office:value-type="string" office:string-value="0436"/>
          <table:table-cell table:style-name="Default" office:value-type="string" office:string-value="Maceda"/>
          <table:table-cell table:style-name="Default" office:value-type="string" office:string-value="Maceda"/>
          <table:table-cell/>
          <table:table-cell table:style-name="Default" office:value-type="string" office:string-value="661006281"/>
          <table:table-cell table:style-name="Default" office:value-type="string" office:string-value="https://www.facebook.com/profile.php?id=6158062949"/>
          <table:table-cell table:style-name="Default" office:value-type="string" office:string-value="https://www.instagram.com/caldeiro.ceramica/"/>
        </table:table-row>
        <table:table-row table:style-name="ro1">
          <table:table-cell table:style-name="Default" office:value-type="string" office:string-value="11682"/>
          <table:table-cell table:style-name="Default" office:value-type="string" office:string-value="CRISTHIAN POMBO RODRIGUEZ"/>
          <table:table-cell table:style-name="Default" office:value-type="string" office:string-value="SPOOMBINI DESIGNS"/>
          <table:table-cell table:style-name="Default" office:value-type="string" office:string-value="Tornaría, torneiro(a) de madeira"/>
          <table:table-cell table:style-name="Default" office:value-type="string" office:string-value="Talla, tallista"/>
          <table:table-cell table:style-name="Default" office:value-type="string" office:string-value="Rúa"/>
          <table:table-cell table:style-name="Default" office:value-type="string" office:string-value="San Francisco Blanco "/>
          <table:table-cell table:style-name="Default" office:value-type="string" office:string-value="1"/>
          <table:table-cell table:style-name="Default" office:value-type="string" office:string-value="4"/>
          <table:table-cell table:style-name="Default" office:value-type="string" office:string-value="4"/>
          <table:table-cell table:style-name="Default" office:value-type="string" office:string-value="D"/>
          <table:table-cell table:style-name="Default" office:value-type="string" office:string-value="O Barco de valdeorras"/>
          <table:table-cell table:style-name="Default" office:value-type="string" office:string-value="O Barco de Valdeorras"/>
          <table:table-cell table:style-name="Default" office:value-type="string" office:string-value="32300"/>
          <table:table-cell table:style-name="Default" office:value-type="string" office:string-value="Ourense"/>
          <table:table-cell table:style-name="Default" office:value-type="string" office:string-value="0090"/>
          <table:table-cell table:style-name="Default" office:value-type="string" office:string-value="Barco de Valdeorras (O)"/>
          <table:table-cell table:style-name="Default" office:value-type="string" office:string-value="O Barco de Valdeorras"/>
          <table:table-cell/>
          <table:table-cell table:style-name="Default" office:value-type="string" office:string-value="662170194"/>
          <table:table-cell table:style-name="Default" office:value-type="string" office:string-value="https://www.facebook.com/spoombini/?locale=es_ES"/>
          <table:table-cell table:style-name="Default" office:value-type="string" office:string-value="https://www.instagram.com/spoombini/?hl=es"/>
        </table:table-row>
        <table:table-row table:style-name="ro1">
          <table:table-cell table:style-name="Default" office:value-type="string" office:string-value="11681"/>
          <table:table-cell table:style-name="Default" office:value-type="string" office:string-value="LARA FREIRE SANTOS"/>
          <table:table-cell table:style-name="Default" office:value-type="string" office:string-value="Enxebre bolsos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lcalde ezequiel massoni"/>
          <table:table-cell table:style-name="Default" office:value-type="string" office:string-value="65"/>
          <table:table-cell/>
          <table:table-cell table:style-name="Default" office:value-type="string" office:string-value="1"/>
          <table:table-cell table:style-name="Default" office:value-type="string" office:string-value="B"/>
          <table:table-cell table:style-name="Default" office:value-type="string" office:string-value="marrin"/>
          <table:table-cell table:style-name="Default" office:value-type="string" office:string-value="pontevedra"/>
          <table:table-cell table:style-name="Default" office:value-type="string" office:string-value="36900"/>
          <table:table-cell table:style-name="Default" office:value-type="string" office:string-value="Pontevedra"/>
          <table:table-cell table:style-name="Default" office:value-type="string" office:string-value="0268"/>
          <table:table-cell table:style-name="Default" office:value-type="string" office:string-value="Marín"/>
          <table:table-cell table:style-name="Default" office:value-type="string" office:string-value="PONTEVEDRA"/>
          <table:table-cell/>
          <table:table-cell table:style-name="Default" office:value-type="string" office:string-value="637926821"/>
          <table:table-cell/>
          <table:table-cell table:style-name="Default" office:value-type="string" office:string-value="https://www.instagram.com/enxebre_bolsos/"/>
        </table:table-row>
        <table:table-row table:style-name="ro1">
          <table:table-cell table:style-name="Default" office:value-type="string" office:string-value="11677"/>
          <table:table-cell table:style-name="Default" office:value-type="string" office:string-value="ROSA MARIA SANCHEZ BEIROA"/>
          <table:table-cell table:style-name="Default" office:value-type="string" office:string-value="Rosa Sánchez"/>
          <table:table-cell table:style-name="Default" office:value-type="string" office:string-value="Produtor(a) de instrumentos tradicionais populares galego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ulas"/>
          <table:table-cell table:style-name="Default" office:value-type="string" office:string-value="38"/>
          <table:table-cell table:number-columns-repeated="3"/>
          <table:table-cell table:style-name="Default" office:value-type="string" office:string-value="Meixonfrío"/>
          <table:table-cell table:style-name="Default" office:value-type="string" office:string-value="Meixonfrío"/>
          <table:table-cell table:style-name="Default" office:value-type="string" office:string-value="15705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18699941"/>
        </table:table-row>
        <table:table-row table:style-name="ro1">
          <table:table-cell table:style-name="Default" office:value-type="string" office:string-value="11679"/>
          <table:table-cell table:style-name="Default" office:value-type="string" office:string-value="MARIA ARANZAZU VILLANUEVA HERMIDA"/>
          <table:table-cell table:style-name="Default" office:value-type="string" office:string-value="ARXIL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Barrio"/>
          <table:table-cell table:style-name="Default" office:value-type="string" office:string-value="LOUREIRAL"/>
          <table:table-cell table:style-name="Default" office:value-type="string" office:string-value="74"/>
          <table:table-cell/>
          <table:table-cell table:style-name="Default" office:value-type="string" office:string-value="3"/>
          <table:table-cell table:style-name="Default" office:value-type="string" office:string-value="B"/>
          <table:table-cell table:number-columns-repeated="2"/>
          <table:table-cell table:style-name="Default" office:value-type="string" office:string-value="36300"/>
          <table:table-cell table:style-name="Default" office:value-type="string" office:string-value="Pontevedra"/>
          <table:table-cell table:style-name="Default" office:value-type="string" office:string-value="0031"/>
          <table:table-cell table:style-name="Default" office:value-type="string" office:string-value="Baiona"/>
          <table:table-cell table:style-name="Default" office:value-type="string" office:string-value="BAIONA"/>
          <table:table-cell/>
          <table:table-cell table:style-name="Default" office:value-type="string" office:string-value="626088412"/>
          <table:table-cell/>
          <table:table-cell table:style-name="Default" office:value-type="string" office:string-value="https://www.instagram.com/arxilaceramics/"/>
        </table:table-row>
        <table:table-row table:style-name="ro1">
          <table:table-cell table:style-name="Default" office:value-type="string" office:string-value="11683"/>
          <table:table-cell table:style-name="Default" office:value-type="string" office:string-value="TATIANA MEDAL FRANCESCH"/>
          <table:table-cell table:style-name="Default" office:value-type="string" office:string-value="MICA ceramic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orzan"/>
          <table:table-cell table:style-name="Default" office:value-type="string" office:string-value="102"/>
          <table:table-cell/>
          <table:table-cell table:style-name="Default" office:value-type="string" office:string-value="2"/>
          <table:table-cell/>
          <table:table-cell table:style-name="Default" office:value-type="string" office:string-value="A Coruña"/>
          <table:table-cell table:style-name="Default" office:value-type="string" office:string-value="A Coruña"/>
          <table:table-cell table:style-name="Default" office:value-type="string" office:string-value="15003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26662666"/>
          <table:table-cell/>
          <table:table-cell table:style-name="Default" office:value-type="string" office:string-value="@mica_ceramica"/>
        </table:table-row>
        <table:table-row table:style-name="ro1">
          <table:table-cell table:style-name="Default" office:value-type="string" office:string-value="11658"/>
          <table:table-cell table:style-name="Default" office:value-type="string" office:string-value="Forxa Chago SL"/>
          <table:table-cell table:style-name="Default" office:value-type="string" office:string-value="Forxa Chago SL"/>
          <table:table-cell table:style-name="Default" office:value-type="string" office:string-value="Forxa e ferraría, ferreiro(a)"/>
          <table:table-cell table:style-name="Default" office:value-type="string" office:string-value=""/>
          <table:table-cell table:style-name="Default" office:value-type="string" office:string-value="Vía"/>
          <table:table-cell table:style-name="Default" office:value-type="string" office:string-value="Via Pasteur, 39B"/>
          <table:table-cell table:style-name="Default" office:value-type="string" office:string-value="39"/>
          <table:table-cell table:number-columns-repeated="2"/>
          <table:table-cell table:style-name="Default" office:value-type="string" office:string-value="B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15890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55890040"/>
        </table:table-row>
        <table:table-row table:style-name="ro1">
          <table:table-cell table:style-name="Default" office:value-type="string" office:string-value="11665"/>
          <table:table-cell table:style-name="Default" office:value-type="string" office:string-value="ROCIO CASAS ALGUACIL"/>
          <table:table-cell table:style-name="Default" office:value-type="string" office:string-value="el Rocio de Santiago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 LOURENZO"/>
          <table:table-cell table:style-name="Default" office:value-type="string" office:string-value="30"/>
          <table:table-cell/>
          <table:table-cell table:style-name="Default" office:value-type="string" office:string-value="1"/>
          <table:table-cell table:number-columns-repeated="3"/>
          <table:table-cell table:style-name="Default" office:value-type="string" office:string-value="15705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57342721"/>
          <table:table-cell table:style-name="Default" office:value-type="string" office:string-value="https://www.facebook.com/profile.php?id=6155258772"/>
          <table:table-cell table:style-name="Default" office:value-type="string" office:string-value="https://www.instagram.com/elrociodesantiago/"/>
          <table:table-cell table:style-name="Default" office:value-type="string" office:string-value="TIK TOK:   https://www.tiktok.com/@elrociodesantiago?_t=ZN-90VeIDwF2ne&amp;_r=1"/>
        </table:table-row>
        <table:table-row table:style-name="ro1">
          <table:table-cell table:style-name="Default" office:value-type="string" office:string-value="11654"/>
          <table:table-cell table:style-name="Default" office:value-type="string" office:string-value="ANGELA GANDOY VALIN"/>
          <table:table-cell table:style-name="Default" office:value-type="string" office:string-value="Belitroque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Vázquez Queipo"/>
          <table:table-cell table:style-name="Default" office:value-type="string" office:string-value="5"/>
          <table:table-cell/>
          <table:table-cell table:style-name="Default" office:value-type="string" office:string-value="8"/>
          <table:table-cell table:number-columns-repeated="3"/>
          <table:table-cell table:style-name="Default" office:value-type="string" office:string-value="27003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49206855"/>
          <table:table-cell table:style-name="Default" office:value-type="string" office:string-value="https://facebook.com/share/17xQqh26fE/"/>
          <table:table-cell table:style-name="Default" office:value-type="string" office:string-value="https://www.instagram.com/belitroque_camibags/"/>
        </table:table-row>
        <table:table-row table:style-name="ro1">
          <table:table-cell table:style-name="Default" office:value-type="string" office:string-value="11655"/>
          <table:table-cell table:style-name="Default" office:value-type="string" office:string-value="BERTA GONZALEZ VILLANUEVA"/>
          <table:table-cell table:style-name="Default" office:value-type="string" office:string-value="Descalciña Pola Area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Outeiro"/>
          <table:table-cell table:style-name="Default" office:value-type="string" office:string-value="14"/>
          <table:table-cell table:number-columns-repeated="3"/>
          <table:table-cell table:style-name="Default" office:value-type="string" office:string-value="Lourizán"/>
          <table:table-cell table:style-name="Default" office:value-type="string" office:string-value="Placeres"/>
          <table:table-cell table:style-name="Default" office:value-type="string" office:string-value="36153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Pontevedra"/>
          <table:table-cell/>
          <table:table-cell table:style-name="Default" office:value-type="string" office:string-value="606362672"/>
          <table:table-cell/>
          <table:table-cell table:style-name="Default" office:value-type="string" office:string-value="@descalcinapolarea"/>
        </table:table-row>
        <table:table-row table:style-name="ro1">
          <table:table-cell table:style-name="Default" office:value-type="string" office:string-value="11659"/>
          <table:table-cell table:style-name="Default" office:value-type="string" office:string-value="FRANCISCO JAVIER FRAGUEIRO VILANOVA"/>
          <table:table-cell table:style-name="Default" office:value-type="string" office:string-value="MADEJAS TEJERLO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 MARTIÑO"/>
          <table:table-cell table:style-name="Default" office:value-type="string" office:string-value="7"/>
          <table:table-cell table:number-columns-repeated="5"/>
          <table:table-cell table:style-name="Default" office:value-type="string" office:string-value="32400"/>
          <table:table-cell table:style-name="Default" office:value-type="string" office:string-value="Ourense"/>
          <table:table-cell table:style-name="Default" office:value-type="string" office:string-value="0697"/>
          <table:table-cell table:style-name="Default" office:value-type="string" office:string-value="Ribadavia"/>
          <table:table-cell table:style-name="Default" office:value-type="string" office:string-value="RIBADAVIA"/>
          <table:table-cell/>
          <table:table-cell table:style-name="Default" office:value-type="string" office:string-value="611745433"/>
          <table:table-cell/>
          <table:table-cell table:style-name="Default" office:value-type="string" office:string-value="https://www.instagram.com/madejastejerlo/"/>
          <table:table-cell table:style-name="Default" office:value-type="string" office:string-value="https://www.youtube.com/@MADEJASTEJERLO"/>
        </table:table-row>
        <table:table-row table:style-name="ro1">
          <table:table-cell table:style-name="Default" office:value-type="string" office:string-value="11666"/>
          <table:table-cell table:style-name="Default" office:value-type="string" office:string-value="RODRIGO MOSQUERA CORRAL"/>
          <table:table-cell table:style-name="Default" office:value-type="string" office:string-value="TresOficios"/>
          <table:table-cell table:style-name="Default" office:value-type="string" office:string-value="Ebanistaría, ebanist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A Grela "/>
          <table:table-cell table:style-name="Default" office:value-type="string" office:string-value="102"/>
          <table:table-cell/>
          <table:table-cell table:style-name="Default" office:value-type="string" office:string-value="102"/>
          <table:table-cell/>
          <table:table-cell table:style-name="Default" office:value-type="string" office:string-value="Lampai"/>
          <table:table-cell table:style-name="Default" office:value-type="string" office:string-value="A Grela"/>
          <table:table-cell table:style-name="Default" office:value-type="string" office:string-value="15886"/>
          <table:table-cell table:style-name="Default" office:value-type="string" office:string-value="Coruña (A)"/>
          <table:table-cell table:style-name="Default" office:value-type="string" office:string-value="0829"/>
          <table:table-cell table:style-name="Default" office:value-type="string" office:string-value="Teo"/>
          <table:table-cell table:style-name="Default" office:value-type="string" office:string-value="Lampai"/>
          <table:table-cell/>
          <table:table-cell table:style-name="Default" office:value-type="string" office:string-value="676570366"/>
          <table:table-cell table:style-name="Default" office:value-type="string" office:string-value="https://www.facebook.com/tresoficios"/>
          <table:table-cell table:style-name="Default" office:value-type="string" office:string-value="https://www.instagram.com/tresoficios"/>
        </table:table-row>
        <table:table-row table:style-name="ro1">
          <table:table-cell table:style-name="Default" office:value-type="string" office:string-value="11662"/>
          <table:table-cell table:style-name="Default" office:value-type="string" office:string-value="JULIA VILA PENA"/>
          <table:table-cell table:style-name="Default" office:value-type="string" office:string-value="JULIA VILA PENA"/>
          <table:table-cell table:style-name="Default" office:value-type="string" office:string-value="Produtor(a) e reparador(a) de redes, red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OCTOR CARREÑO"/>
          <table:table-cell table:style-name="Default" office:value-type="string" office:string-value="26"/>
          <table:table-cell/>
          <table:table-cell table:style-name="Default" office:value-type="string" office:string-value="2"/>
          <table:table-cell table:number-columns-repeated="3"/>
          <table:table-cell table:style-name="Default" office:value-type="string" office:string-value="15365"/>
          <table:table-cell table:style-name="Default" office:value-type="string" office:string-value="Coruña (A)"/>
          <table:table-cell table:style-name="Default" office:value-type="string" office:string-value="9012"/>
          <table:table-cell table:style-name="Default" office:value-type="string" office:string-value="Cariño"/>
          <table:table-cell table:style-name="Default" office:value-type="string" office:string-value="CARIÑO"/>
          <table:table-cell/>
          <table:table-cell table:style-name="Default" office:value-type="string" office:string-value="605576304"/>
        </table:table-row>
        <table:table-row table:style-name="ro1">
          <table:table-cell table:style-name="Default" office:value-type="string" office:string-value="11661"/>
          <table:table-cell table:style-name="Default" office:value-type="string" office:string-value="JOSE ANGEL CORREDOIRA LEA"/>
          <table:table-cell table:style-name="Default" office:value-type="string" office:string-value="CARPINTEIRO  JOSE ANGEL CORREDOIRA LEA "/>
          <table:table-cell table:style-name="Default" office:value-type="string" office:string-value="Carpintaría, carpinteiro(a)"/>
          <table:table-cell table:style-name="Default" office:value-type="string" office:string-value="Ebanistaría, ebanista"/>
          <table:table-cell table:style-name="Default" office:value-type="string" office:string-value="Lugar"/>
          <table:table-cell table:style-name="Default" office:value-type="string" office:string-value="XIAN - CARBALLEIRA"/>
          <table:table-cell table:style-name="Default" office:value-type="string" office:string-value="S/N"/>
          <table:table-cell table:number-columns-repeated="3"/>
          <table:table-cell table:style-name="Default" office:value-type="string" office:string-value="CARBALLEIRA"/>
          <table:table-cell/>
          <table:table-cell table:style-name="Default" office:value-type="string" office:string-value="27227"/>
          <table:table-cell table:style-name="Default" office:value-type="string" office:string-value="Lugo"/>
          <table:table-cell table:style-name="Default" office:value-type="string" office:string-value="0207"/>
          <table:table-cell table:style-name="Default" office:value-type="string" office:string-value="Friol"/>
          <table:table-cell table:style-name="Default" office:value-type="string" office:string-value="FRIOL"/>
          <table:table-cell/>
          <table:table-cell table:style-name="Default" office:value-type="string" office:string-value="628069194"/>
        </table:table-row>
        <table:table-row table:style-name="ro1">
          <table:table-cell table:style-name="Default" office:value-type="string" office:string-value="11656"/>
          <table:table-cell table:style-name="Default" office:value-type="string" office:string-value="CARME ROMERO DIAZ"/>
          <table:table-cell table:style-name="Default" office:value-type="string" office:string-value="CARME ROMERO DIAZ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Escultura, escultor(a)"/>
          <table:table-cell table:style-name="Default" office:value-type="string" office:string-value="Avenida"/>
          <table:table-cell table:style-name="Default" office:value-type="string" office:string-value="DO MAR"/>
          <table:table-cell table:style-name="Default" office:value-type="string" office:string-value="41"/>
          <table:table-cell/>
          <table:table-cell table:style-name="Default" office:value-type="string" office:string-value="3"/>
          <table:table-cell table:style-name="Default" office:value-type="string" office:string-value="A"/>
          <table:table-cell table:style-name="Default" office:value-type="string" office:string-value="FENE"/>
          <table:table-cell table:style-name="Default" office:value-type="string" office:string-value="FENE"/>
          <table:table-cell table:style-name="Default" office:value-type="string" office:string-value="15500"/>
          <table:table-cell table:style-name="Default" office:value-type="string" office:string-value="Coruña (A)"/>
          <table:table-cell table:style-name="Default" office:value-type="string" office:string-value="0354"/>
          <table:table-cell table:style-name="Default" office:value-type="string" office:string-value="Fene"/>
          <table:table-cell table:style-name="Default" office:value-type="string" office:string-value="FENE"/>
          <table:table-cell/>
          <table:table-cell table:style-name="Default" office:value-type="string" office:string-value="669897609"/>
          <table:table-cell table:style-name="Default" office:value-type="string" office:string-value="https://www.facebook.com/CarmeRomeroceramicas/?loc"/>
          <table:table-cell table:style-name="Default" office:value-type="string" office:string-value="https://www.instagram.com/carmenromerodiaz/"/>
        </table:table-row>
        <table:table-row table:style-name="ro1">
          <table:table-cell table:style-name="Default" office:value-type="string" office:string-value="11653"/>
          <table:table-cell table:style-name="Default" office:value-type="string" office:string-value="ANA ISABEL GOMEZ MUIÑO"/>
          <table:table-cell table:style-name="Default" office:value-type="string" office:string-value="ANA ISABEL GOMEZ MUIÑO"/>
          <table:table-cell table:style-name="Default" office:value-type="string" office:string-value="Produtor(a) e reparador(a) de redes, red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AREADO-SISMUNDI"/>
          <table:table-cell table:style-name="Default" office:value-type="string" office:string-value="4"/>
          <table:table-cell table:number-columns-repeated="5"/>
          <table:table-cell table:style-name="Default" office:value-type="string" office:string-value="13369"/>
          <table:table-cell table:style-name="Default" office:value-type="string" office:string-value="Coruña (A)"/>
          <table:table-cell table:style-name="Default" office:value-type="string" office:string-value="9012"/>
          <table:table-cell table:style-name="Default" office:value-type="string" office:string-value="Cariño"/>
          <table:table-cell table:style-name="Default" office:value-type="string" office:string-value="CARIÑO"/>
          <table:table-cell/>
          <table:table-cell table:style-name="Default" office:value-type="string" office:string-value="629334092"/>
        </table:table-row>
        <table:table-row table:style-name="ro1">
          <table:table-cell table:style-name="Default" office:value-type="string" office:string-value="11663"/>
          <table:table-cell table:style-name="Default" office:value-type="string" office:string-value="MARIA ISABEL VILA LAGE"/>
          <table:table-cell table:style-name="Default" office:value-type="string" office:string-value="MARIA ISABEL VILA LAGE"/>
          <table:table-cell table:style-name="Default" office:value-type="string" office:string-value="Produtor(a) e reparador(a) de redes, red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CORREDOIRA- A PEDRA"/>
          <table:table-cell table:style-name="Default" office:value-type="string" office:string-value="5"/>
          <table:table-cell table:number-columns-repeated="5"/>
          <table:table-cell table:style-name="Default" office:value-type="string" office:string-value="15365"/>
          <table:table-cell table:style-name="Default" office:value-type="string" office:string-value="Coruña (A)"/>
          <table:table-cell table:style-name="Default" office:value-type="string" office:string-value="9012"/>
          <table:table-cell table:style-name="Default" office:value-type="string" office:string-value="Cariño"/>
          <table:table-cell table:style-name="Default" office:value-type="string" office:string-value="CARIÑO"/>
          <table:table-cell/>
          <table:table-cell table:style-name="Default" office:value-type="string" office:string-value="661371651"/>
        </table:table-row>
        <table:table-row table:style-name="ro1">
          <table:table-cell table:style-name="Default" office:value-type="string" office:string-value="11660"/>
          <table:table-cell table:style-name="Default" office:value-type="string" office:string-value="FRANCISCO JOSE RODRIGUEZ REMISEIRO"/>
          <table:table-cell table:style-name="Default" office:value-type="string" office:string-value="FRANCISCO REMISEIRO"/>
          <table:table-cell table:style-name="Default" office:value-type="string" office:string-value="Ebanistaría, ebanist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CONSTENLA"/>
          <table:table-cell table:style-name="Default" office:value-type="string" office:string-value="25"/>
          <table:table-cell table:number-columns-repeated="3"/>
          <table:table-cell table:style-name="Default" office:value-type="string" office:string-value="BARRO"/>
          <table:table-cell table:style-name="Default" office:value-type="string" office:string-value="CONSTENLA"/>
          <table:table-cell table:style-name="Default" office:value-type="string" office:string-value="36191"/>
          <table:table-cell table:style-name="Default" office:value-type="string" office:string-value="Pontevedra"/>
          <table:table-cell table:style-name="Default" office:value-type="string" office:string-value="0025"/>
          <table:table-cell table:style-name="Default" office:value-type="string" office:string-value="Barro"/>
          <table:table-cell table:style-name="Default" office:value-type="string" office:string-value="CONSTENLA"/>
          <table:table-cell/>
          <table:table-cell table:style-name="Default" office:value-type="string" office:string-value="619107801"/>
        </table:table-row>
        <table:table-row table:style-name="ro1">
          <table:table-cell table:style-name="Default" office:value-type="string" office:string-value="11664"/>
          <table:table-cell table:style-name="Default" office:value-type="string" office:string-value="MARIA VICTORIA MARTINEZ AVELLEIRA"/>
          <table:table-cell table:style-name="Default" office:value-type="string" office:string-value="MARIA VICTORIA MARTINEZ AVELLEIRA"/>
          <table:table-cell table:style-name="Default" office:value-type="string" office:string-value="Cestaría, cest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axoso de Abaixo"/>
          <table:table-cell table:style-name="Default" office:value-type="string" office:string-value="35"/>
          <table:table-cell table:number-columns-repeated="3"/>
          <table:table-cell table:style-name="Default" office:value-type="string" office:string-value="Ponte Caldelas"/>
          <table:table-cell table:style-name="Default" office:value-type="string" office:string-value="laxoso de abaixo"/>
          <table:table-cell table:style-name="Default" office:value-type="string" office:string-value="36820"/>
          <table:table-cell table:style-name="Default" office:value-type="string" office:string-value="Pontevedra"/>
          <table:table-cell table:style-name="Default" office:value-type="string" office:string-value="0433"/>
          <table:table-cell table:style-name="Default" office:value-type="string" office:string-value="Ponte Caldelas"/>
          <table:table-cell table:style-name="Default" office:value-type="string" office:string-value="ponte Caldelas"/>
          <table:table-cell/>
          <table:table-cell table:style-name="Default" office:value-type="string" office:string-value="697207194"/>
        </table:table-row>
        <table:table-row table:style-name="ro1">
          <table:table-cell table:style-name="Default" office:value-type="string" office:string-value="11657"/>
          <table:table-cell table:style-name="Default" office:value-type="string" office:string-value="ESTELA INSUA AYUSO"/>
          <table:table-cell table:style-name="Default" office:value-type="string" office:string-value="Estela Insua Ayuso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UASBARRAS "/>
          <table:table-cell table:style-name="Default" office:value-type="string" office:string-value="12"/>
          <table:table-cell table:number-columns-repeated="3"/>
          <table:table-cell table:style-name="Default" office:value-type="string" office:string-value="SAN XOAN DE COVAS"/>
          <table:table-cell table:style-name="Default" office:value-type="string" office:string-value="Viveiro"/>
          <table:table-cell table:style-name="Default" office:value-type="string" office:string-value="27861"/>
          <table:table-cell table:style-name="Default" office:value-type="string" office:string-value="Lugo"/>
          <table:table-cell table:style-name="Default" office:value-type="string" office:string-value="0667"/>
          <table:table-cell table:style-name="Default" office:value-type="string" office:string-value="Viveiro"/>
          <table:table-cell table:style-name="Default" office:value-type="string" office:string-value="Viveiro"/>
          <table:table-cell/>
          <table:table-cell table:style-name="Default" office:value-type="string" office:string-value="676109955"/>
          <table:table-cell table:style-name="Default" office:value-type="string" office:string-value="www.facebook.com/protegelallama/"/>
          <table:table-cell table:style-name="Default" office:value-type="string" office:string-value="www.instagram.com/puragarra/"/>
        </table:table-row>
        <table:table-row table:style-name="ro1">
          <table:table-cell table:style-name="Default" office:value-type="string" office:string-value="11634"/>
          <table:table-cell table:style-name="Default" office:value-type="string" office:string-value="FLORENCIA CARLA MAZZONE"/>
          <table:table-cell table:style-name="Default" office:value-type="string" office:string-value="Florencia Carla Mazzone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O calvar "/>
          <table:table-cell table:style-name="Default" office:value-type="string" office:string-value="9"/>
          <table:table-cell table:number-columns-repeated="2"/>
          <table:table-cell table:style-name="Default" office:value-type="string" office:string-value="2"/>
          <table:table-cell table:style-name="Default" office:value-type="string" office:string-value="domaio"/>
          <table:table-cell table:style-name="Default" office:value-type="string" office:string-value="o calvar"/>
          <table:table-cell table:style-name="Default" office:value-type="string" office:string-value="36957"/>
          <table:table-cell table:style-name="Default" office:value-type="string" office:string-value="Pontevedra"/>
          <table:table-cell table:style-name="Default" office:value-type="string" office:string-value="0293"/>
          <table:table-cell table:style-name="Default" office:value-type="string" office:string-value="Moaña"/>
          <table:table-cell table:style-name="Default" office:value-type="string" office:string-value="moaña"/>
          <table:table-cell/>
          <table:table-cell table:style-name="Default" office:value-type="string" office:string-value="613911432"/>
          <table:table-cell/>
          <table:table-cell table:style-name="Default" office:value-type="string" office:string-value="@bosquetallerartesano"/>
        </table:table-row>
        <table:table-row table:style-name="ro1">
          <table:table-cell table:style-name="Default" office:value-type="string" office:string-value="11638"/>
          <table:table-cell table:style-name="Default" office:value-type="string" office:string-value="MARIA DEL MAR JANEIRO TOME"/>
          <table:table-cell table:style-name="Default" office:value-type="string" office:string-value="Janeiro Floristería"/>
          <table:table-cell table:style-name="Default" office:value-type="string" office:string-value="Arranxos florais con flores naturais ou secas, fabricación de flores de papel ou teas, etc.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Avenida da Coruña"/>
          <table:table-cell table:style-name="Default" office:value-type="string" office:string-value="422"/>
          <table:table-cell/>
          <table:table-cell table:style-name="Default" office:value-type="string" office:string-value="Baixo"/>
          <table:table-cell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27003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63975232"/>
          <table:table-cell table:style-name="Default" office:value-type="string" office:string-value="Janeiro Floristería"/>
          <table:table-cell table:style-name="Default" office:value-type="string" office:string-value="@janeiroflor"/>
          <table:table-cell table:style-name="Default" office:value-type="string" office:string-value="Tik tok @ janeiroflor"/>
        </table:table-row>
        <table:table-row table:style-name="ro1">
          <table:table-cell table:style-name="Default" office:value-type="string" office:string-value="11644"/>
          <table:table-cell table:style-name="Default" office:value-type="string" office:string-value="RAQUEL ESTER OSORIO SANTALLA"/>
          <table:table-cell table:style-name="Default" office:value-type="string" office:string-value="Xeitosas"/>
          <table:table-cell table:style-name="Default" office:value-type="string" office:string-value="Calceta, calceteiro(a), gancho, gancheiro(a)"/>
          <table:table-cell table:style-name="Default" office:value-type="string" office:string-value="Complementos de moda"/>
          <table:table-cell table:style-name="Default" office:value-type="string" office:string-value="Rúa"/>
          <table:table-cell table:style-name="Default" office:value-type="string" office:string-value="Rúa Estrada"/>
          <table:table-cell table:style-name="Default" office:value-type="string" office:string-value="17"/>
          <table:table-cell/>
          <table:table-cell table:style-name="Default" office:value-type="string" office:string-value="5"/>
          <table:table-cell table:style-name="Default" office:value-type="string" office:string-value="i"/>
          <table:table-cell table:style-name="Default" office:value-type="string" office:string-value="Pontevedra"/>
          <table:table-cell table:style-name="Default" office:value-type="string" office:string-value="Pontevedra"/>
          <table:table-cell table:style-name="Default" office:value-type="string" office:string-value="36004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Pontevedra"/>
          <table:table-cell/>
          <table:table-cell table:style-name="Default" office:value-type="string" office:string-value="663544659"/>
          <table:table-cell table:style-name="Default" office:value-type="string" office:string-value="https://www.facebook.com/beehsweetartesania"/>
          <table:table-cell table:style-name="Default" office:value-type="string" office:string-value="www.instagram.com/xeitosas__"/>
        </table:table-row>
        <table:table-row table:style-name="ro1">
          <table:table-cell table:style-name="Default" office:value-type="string" office:string-value="11637"/>
          <table:table-cell table:style-name="Default" office:value-type="string" office:string-value="TALIA RODRIGUEZ VAZQUEZ"/>
          <table:table-cell table:style-name="Default" office:value-type="string" office:string-value="PAZI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Travesía"/>
          <table:table-cell table:style-name="Default" office:value-type="string" office:string-value="HUERTAS "/>
          <table:table-cell table:style-name="Default" office:value-type="string" office:string-value="9"/>
          <table:table-cell table:style-name="Default" office:value-type="string" office:string-value="2"/>
          <table:table-cell/>
          <table:table-cell table:style-name="Default" office:value-type="string" office:string-value="IZDA"/>
          <table:table-cell table:style-name="Default" office:value-type="string" office:string-value="A CORUÑA"/>
          <table:table-cell table:style-name="Default" office:value-type="string" office:string-value="A CORUÑA"/>
          <table:table-cell table:style-name="Default" office:value-type="string" office:string-value="15001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67936991"/>
          <table:table-cell/>
          <table:table-cell table:style-name="Default" office:value-type="string" office:string-value="@PAZIO.TIENDAESTUDIO"/>
        </table:table-row>
        <table:table-row table:style-name="ro1">
          <table:table-cell table:style-name="Default" office:value-type="string" office:string-value="11640"/>
          <table:table-cell table:style-name="Default" office:value-type="string" office:string-value="MONICA FUENTES SUEIRO"/>
          <table:table-cell table:style-name="Default" office:value-type="string" office:string-value="MICA"/>
          <table:table-cell table:style-name="Default" office:value-type="string" office:string-value="Bixutería"/>
          <table:table-cell table:style-name="Default" office:value-type="string" office:string-value="Bixutería"/>
          <table:table-cell table:style-name="Default" office:value-type="string" office:string-value="Avenida"/>
          <table:table-cell table:style-name="Default" office:value-type="string" office:string-value="avd mahia 36"/>
          <table:table-cell table:style-name="Default" office:value-type="string" office:string-value="36"/>
          <table:table-cell/>
          <table:table-cell table:style-name="Default" office:value-type="string" office:string-value="3"/>
          <table:table-cell table:style-name="Default" office:value-type="string" office:string-value="d"/>
          <table:table-cell table:style-name="Default" office:value-type="string" office:string-value="AMES"/>
          <table:table-cell table:style-name="Default" office:value-type="string" office:string-value="BERTAMIRANS"/>
          <table:table-cell table:style-name="Default" office:value-type="string" office:string-value="15220"/>
          <table:table-cell table:style-name="Default" office:value-type="string" office:string-value="Coruña (A)"/>
          <table:table-cell table:style-name="Default" office:value-type="string" office:string-value="0026"/>
          <table:table-cell table:style-name="Default" office:value-type="string" office:string-value="Ames"/>
          <table:table-cell table:style-name="Default" office:value-type="string" office:string-value="Bertamiráns"/>
          <table:table-cell/>
          <table:table-cell table:style-name="Default" office:value-type="string" office:string-value="649406406"/>
          <table:table-cell/>
          <table:table-cell table:style-name="Default" office:value-type="string" office:string-value="mica_bisu."/>
        </table:table-row>
        <table:table-row table:style-name="ro1">
          <table:table-cell table:style-name="Default" office:value-type="string" office:string-value="11647"/>
          <table:table-cell table:style-name="Default" office:value-type="string" office:string-value="MARIA JESUS LOPEZ LAGE"/>
          <table:table-cell table:style-name="Default" office:value-type="string" office:string-value="María Jesús López Lage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Álvaro Cunqueiro nº15, 3ºD"/>
          <table:table-cell table:style-name="Default" office:value-type="string" office:string-value="15"/>
          <table:table-cell/>
          <table:table-cell table:style-name="Default" office:value-type="string" office:string-value="3"/>
          <table:table-cell table:style-name="Default" office:value-type="string" office:string-value="D"/>
          <table:table-cell table:number-columns-repeated="2"/>
          <table:table-cell table:style-name="Default" office:value-type="string" office:string-value="27780"/>
          <table:table-cell table:style-name="Default" office:value-type="string" office:string-value="Lugo"/>
          <table:table-cell table:style-name="Default" office:value-type="string" office:string-value="0193"/>
          <table:table-cell table:style-name="Default" office:value-type="string" office:string-value="Foz"/>
          <table:table-cell table:style-name="Default" office:value-type="string" office:string-value="FOZ - CASCO URBANO"/>
          <table:table-cell/>
          <table:table-cell table:style-name="Default" office:value-type="string" office:string-value="657605618"/>
          <table:table-cell/>
          <table:table-cell table:style-name="Default" office:value-type="string" office:string-value="www.instagram.com/chus_lage"/>
        </table:table-row>
        <table:table-row table:style-name="ro1">
          <table:table-cell table:style-name="Default" office:value-type="string" office:string-value="11646"/>
          <table:table-cell table:style-name="Default" office:value-type="string" office:string-value="JOSE RAMON ARAGON MORALES"/>
          <table:table-cell table:style-name="Default" office:value-type="string" office:string-value="Aragon"/>
          <table:table-cell table:style-name="Default" office:value-type="string" office:string-value="Metalistaría, metalisteiro(a) (traballos de diverso tipo en metais-latón, cobre, estaño, titanio, alpaca, gravados decorativos, cicelados, repuxados, etc.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Soutilo"/>
          <table:table-cell table:style-name="Default" office:value-type="string" office:string-value="25"/>
          <table:table-cell table:number-columns-repeated="3"/>
          <table:table-cell table:style-name="Default" office:value-type="string" office:string-value="Veigue"/>
          <table:table-cell/>
          <table:table-cell table:style-name="Default" office:value-type="string" office:string-value="15169"/>
          <table:table-cell table:style-name="Default" office:value-type="string" office:string-value="Coruña (A)"/>
          <table:table-cell table:style-name="Default" office:value-type="string" office:string-value="0755"/>
          <table:table-cell table:style-name="Default" office:value-type="string" office:string-value="Sada"/>
          <table:table-cell table:style-name="Default" office:value-type="string" office:string-value="sada"/>
          <table:table-cell/>
          <table:table-cell table:style-name="Default" office:value-type="string" office:string-value="679051415"/>
          <table:table-cell/>
          <table:table-cell table:style-name="Default" office:value-type="string" office:string-value="aragon_artesan"/>
        </table:table-row>
        <table:table-row table:style-name="ro1">
          <table:table-cell table:style-name="Default" office:value-type="string" office:string-value="11633"/>
          <table:table-cell table:style-name="Default" office:value-type="string" office:string-value="MARIA JOSE VALLE LEIVAS"/>
          <table:table-cell table:style-name="Default" office:value-type="string" office:string-value="Tokillama"/>
          <table:table-cell table:style-name="Default" office:value-type="string" office:string-value="Xoguetes, xogueteiro(a), bonecos, bonequ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RTAÑA"/>
          <table:table-cell table:style-name="Default" office:value-type="string" office:string-value="6"/>
          <table:table-cell/>
          <table:table-cell table:style-name="Default" office:value-type="string" office:string-value="4"/>
          <table:table-cell table:style-name="Default" office:value-type="string" office:string-value="IZQ"/>
          <table:table-cell table:number-columns-repeated="2"/>
          <table:table-cell table:style-name="Default" office:value-type="string" office:string-value="15404"/>
          <table:table-cell table:style-name="Default" office:value-type="string" office:string-value="Coruña (A)"/>
          <table:table-cell table:style-name="Default" office:value-type="string" office:string-value="0367"/>
          <table:table-cell table:style-name="Default" office:value-type="string" office:string-value="Ferrol"/>
          <table:table-cell table:style-name="Default" office:value-type="string" office:string-value="FERROL"/>
          <table:table-cell/>
          <table:table-cell table:style-name="Default" office:value-type="string" office:string-value="654536593"/>
          <table:table-cell table:style-name="Default" office:value-type="string" office:string-value="https://www.facebook.com/Makito.Tokillama/"/>
          <table:table-cell table:style-name="Default" office:value-type="string" office:string-value="https://www.instagram.com/makito_tokillama/"/>
        </table:table-row>
        <table:table-row table:style-name="ro1">
          <table:table-cell table:style-name="Default" office:value-type="string" office:string-value="11652"/>
          <table:table-cell table:style-name="Default" office:value-type="string" office:string-value="JOSE MARIA DAPENA RODRIGUEZ"/>
          <table:table-cell table:style-name="Default" office:value-type="string" office:string-value="Arte en Fusing Chema Dapena"/>
          <table:table-cell table:style-name="Default" office:value-type="string" office:string-value="Vitralista (vidreira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LLE MONTE PENAMA "/>
          <table:table-cell table:style-name="Default" office:value-type="string" office:string-value="23"/>
          <table:table-cell/>
          <table:table-cell table:style-name="Default" office:value-type="string" office:string-value="3"/>
          <table:table-cell table:style-name="Default" office:value-type="string" office:string-value="E"/>
          <table:table-cell table:style-name="Default" office:value-type="string" office:string-value="OURENSE"/>
          <table:table-cell table:style-name="Default" office:value-type="string" office:string-value="OURENSE"/>
          <table:table-cell table:style-name="Default" office:value-type="string" office:string-value="32005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/>
          <table:table-cell table:style-name="Default" office:value-type="string" office:string-value="603280175"/>
          <table:table-cell table:style-name="Default" office:value-type="string" office:string-value="Chemadapena"/>
          <table:table-cell table:style-name="Default" office:value-type="string" office:string-value="@chemadapena"/>
        </table:table-row>
        <table:table-row table:style-name="ro1">
          <table:table-cell table:style-name="Default" office:value-type="string" office:string-value="11642"/>
          <table:table-cell table:style-name="Default" office:value-type="string" office:string-value="YOLANDA RODRIGUEZ ANEIROS"/>
          <table:table-cell table:style-name="Default" office:value-type="string" office:string-value="BY NANA"/>
          <table:table-cell table:style-name="Default" office:value-type="string" office:string-value="Bordados, bordador(a)"/>
          <table:table-cell table:style-name="Default" office:value-type="string" office:string-value=""/>
          <table:table-cell table:style-name="Default" office:value-type="string" office:string-value="Praza"/>
          <table:table-cell table:style-name="Default" office:value-type="string" office:string-value="CRUCEIRO DE CANIDO "/>
          <table:table-cell table:style-name="Default" office:value-type="string" office:string-value="13"/>
          <table:table-cell/>
          <table:table-cell table:style-name="Default" office:value-type="string" office:string-value="2"/>
          <table:table-cell/>
          <table:table-cell table:style-name="Default" office:value-type="string" office:string-value="CANIDO"/>
          <table:table-cell table:style-name="Default" office:value-type="string" office:string-value="FERROL"/>
          <table:table-cell table:style-name="Default" office:value-type="string" office:string-value="15401"/>
          <table:table-cell table:style-name="Default" office:value-type="string" office:string-value="Coruña (A)"/>
          <table:table-cell table:style-name="Default" office:value-type="string" office:string-value="0367"/>
          <table:table-cell table:style-name="Default" office:value-type="string" office:string-value="Ferrol"/>
          <table:table-cell table:style-name="Default" office:value-type="string" office:string-value="FERROL"/>
          <table:table-cell/>
          <table:table-cell table:style-name="Default" office:value-type="string" office:string-value="697406523"/>
          <table:table-cell/>
          <table:table-cell table:style-name="Default" office:value-type="string" office:string-value="https://www.instagram.com/bynana_____/"/>
        </table:table-row>
        <table:table-row table:style-name="ro1">
          <table:table-cell table:style-name="Default" office:value-type="string" office:string-value="11645"/>
          <table:table-cell table:style-name="Default" office:value-type="string" office:string-value="MARIA MARTINA BECEIRO VILLADONIGA"/>
          <table:table-cell table:style-name="Default" office:value-type="string" office:string-value="MAI ESTUDIO CERÁMIC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PORTO DE ABAIXO"/>
          <table:table-cell table:style-name="Default" office:value-type="string" office:string-value="1"/>
          <table:table-cell table:number-columns-repeated="3"/>
          <table:table-cell table:style-name="Default" office:value-type="string" office:string-value="VILARRUBE"/>
          <table:table-cell table:style-name="Default" office:value-type="string" office:string-value="PORTO DO CABO"/>
          <table:table-cell table:style-name="Default" office:value-type="string" office:string-value="15554"/>
          <table:table-cell table:style-name="Default" office:value-type="string" office:string-value="Coruña (A)"/>
          <table:table-cell table:style-name="Default" office:value-type="string" office:string-value="0872"/>
          <table:table-cell table:style-name="Default" office:value-type="string" office:string-value="Valdoviño"/>
          <table:table-cell table:style-name="Default" office:value-type="string" office:string-value="VALDOVIÑO"/>
          <table:table-cell/>
          <table:table-cell table:style-name="Default" office:value-type="string" office:string-value="622377001"/>
        </table:table-row>
        <table:table-row table:style-name="ro1">
          <table:table-cell table:style-name="Default" office:value-type="string" office:string-value="11649"/>
          <table:table-cell table:style-name="Default" office:value-type="string" office:string-value="MARIA DEL ROSARIO CRUCES CARIDE"/>
          <table:table-cell table:style-name="Default" office:value-type="string" office:string-value="MARIA DEL ROSARIO CRUCES CARIDE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OUTEIRO"/>
          <table:table-cell table:style-name="Default" office:value-type="string" office:string-value="6"/>
          <table:table-cell/>
          <table:table-cell table:style-name="Default" office:value-type="string" office:string-value="6"/>
          <table:table-cell table:number-columns-repeated="3"/>
          <table:table-cell table:style-name="Default" office:value-type="string" office:string-value="36391"/>
          <table:table-cell table:style-name="Default" office:value-type="string" office:string-value="Pontevedra"/>
          <table:table-cell table:style-name="Default" office:value-type="string" office:string-value="0353"/>
          <table:table-cell table:style-name="Default" office:value-type="string" office:string-value="Nigrán"/>
          <table:table-cell table:style-name="Default" office:value-type="string" office:string-value="Priegue / Albores grande"/>
          <table:table-cell/>
          <table:table-cell table:style-name="Default" office:value-type="string" office:string-value="608554660"/>
          <table:table-cell/>
          <table:table-cell table:style-name="Default" office:value-type="string" office:string-value="https://www.instagram.com/elbarroylacometa_ceramica/"/>
        </table:table-row>
        <table:table-row table:style-name="ro1">
          <table:table-cell table:style-name="Default" office:value-type="string" office:string-value="11648"/>
          <table:table-cell table:style-name="Default" office:value-type="string" office:string-value="Maria Carmen Muñoz Llaguno"/>
          <table:table-cell table:style-name="Default" office:value-type="string" office:string-value="CUNA Craft &amp; Design"/>
          <table:table-cell table:style-name="Default" office:value-type="string" office:string-value="Carpintaría, carpint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OUTEIRO"/>
          <table:table-cell table:style-name="Default" office:value-type="string" office:string-value="20"/>
          <table:table-cell table:number-columns-repeated="3"/>
          <table:table-cell table:style-name="Default" office:value-type="string" office:string-value="SOBER"/>
          <table:table-cell table:style-name="Default" office:value-type="string" office:string-value="SOBER"/>
          <table:table-cell table:style-name="Default" office:value-type="string" office:string-value="27460"/>
          <table:table-cell table:style-name="Default" office:value-type="string" office:string-value="Lugo"/>
          <table:table-cell table:style-name="Default" office:value-type="string" office:string-value="0594"/>
          <table:table-cell table:style-name="Default" office:value-type="string" office:string-value="Sober"/>
          <table:table-cell table:style-name="Default" office:value-type="string" office:string-value="LUGO"/>
          <table:table-cell/>
          <table:table-cell table:style-name="Default" office:value-type="string" office:string-value="610119746"/>
        </table:table-row>
        <table:table-row table:style-name="ro1">
          <table:table-cell table:style-name="Default" office:value-type="string" office:string-value="11651"/>
          <table:table-cell table:style-name="Default" office:value-type="string" office:string-value="LAS FLORES DE GRETA S. COOP. GALEGA"/>
          <table:table-cell table:style-name="Default" office:value-type="string" office:string-value="Las flores de Greta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Gonda "/>
          <table:table-cell table:style-name="Default" office:value-type="string" office:string-value="7"/>
          <table:table-cell table:number-columns-repeated="3"/>
          <table:table-cell table:style-name="Default" office:value-type="string" office:string-value="Gondomar"/>
          <table:table-cell table:style-name="Default" office:value-type="string" office:string-value="Gondomar"/>
          <table:table-cell table:style-name="Default" office:value-type="string" office:string-value="36204"/>
          <table:table-cell table:style-name="Default" office:value-type="string" office:string-value="Pontevedra"/>
          <table:table-cell table:style-name="Default" office:value-type="string" office:string-value="0216"/>
          <table:table-cell table:style-name="Default" office:value-type="string" office:string-value="Gondomar"/>
          <table:table-cell table:style-name="Default" office:value-type="string" office:string-value="Gondomar"/>
          <table:table-cell/>
          <table:table-cell table:style-name="Default" office:value-type="string" office:string-value="636006411"/>
          <table:table-cell table:style-name="Default" office:value-type="string" office:string-value="@lasfloresdegreta"/>
          <table:table-cell table:style-name="Default" office:value-type="string" office:string-value="@lasfloresdegreta"/>
        </table:table-row>
        <table:table-row table:style-name="ro1">
          <table:table-cell table:style-name="Default" office:value-type="string" office:string-value="11641"/>
          <table:table-cell table:style-name="Default" office:value-type="string" office:string-value="EVA MARIA QUINTANA VIGO"/>
          <table:table-cell table:style-name="Default" office:value-type="string" office:string-value="ENCAIXES MELANIA"/>
          <table:table-cell table:style-name="Default" office:value-type="string" office:string-value="Encaixes, encaixeiro(a), palilleiro(a), picador(a) de cartóns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Ronda de outeiro "/>
          <table:table-cell table:style-name="Default" office:value-type="string" office:string-value="310"/>
          <table:table-cell/>
          <table:table-cell table:style-name="Default" office:value-type="string" office:string-value="6"/>
          <table:table-cell table:style-name="Default" office:value-type="string" office:string-value="B"/>
          <table:table-cell table:number-columns-repeated="2"/>
          <table:table-cell table:style-name="Default" office:value-type="string" office:string-value="15011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Coruña "/>
          <table:table-cell/>
          <table:table-cell table:style-name="Default" office:value-type="string" office:string-value="674936191"/>
        </table:table-row>
        <table:table-row table:style-name="ro1">
          <table:table-cell table:style-name="Default" office:value-type="string" office:string-value="11643"/>
          <table:table-cell table:style-name="Default" office:value-type="string" office:string-value="ITAMAR GADDIELA SALAZAR RODRIGUEZ"/>
          <table:table-cell table:style-name="Default" office:value-type="string" office:string-value="Chuladas y Más Hecho a Mano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Barrio"/>
          <table:table-cell table:style-name="Default" office:value-type="string" office:string-value="Mourelos Reigada "/>
          <table:table-cell table:style-name="Default" office:value-type="string" office:string-value="7"/>
          <table:table-cell table:number-columns-repeated="3"/>
          <table:table-cell table:style-name="Default" office:value-type="string" office:string-value="Monforte de Lemos"/>
          <table:table-cell table:style-name="Default" office:value-type="string" office:string-value="Monforte de Lemos"/>
          <table:table-cell table:style-name="Default" office:value-type="string" office:string-value="27411"/>
          <table:table-cell table:style-name="Default" office:value-type="string" office:string-value="Lugo"/>
          <table:table-cell table:style-name="Default" office:value-type="string" office:string-value="0312"/>
          <table:table-cell table:style-name="Default" office:value-type="string" office:string-value="Monforte de Lemos"/>
          <table:table-cell table:style-name="Default" office:value-type="string" office:string-value="Monforte de Lemos"/>
          <table:table-cell/>
          <table:table-cell table:style-name="Default" office:value-type="string" office:string-value="669867548"/>
          <table:table-cell table:style-name="Default" office:value-type="string" office:string-value="https://www.facebook.com/people/Chuladas-y-M%C3%A1"/>
          <table:table-cell table:style-name="Default" office:value-type="string" office:string-value="https://www.instagram.com/chu_ladasymas/"/>
        </table:table-row>
        <table:table-row table:style-name="ro1">
          <table:table-cell table:style-name="Default" office:value-type="string" office:string-value="11639"/>
          <table:table-cell table:style-name="Default" office:value-type="string" office:string-value="CARMEN COSTAS ESPJ"/>
          <table:table-cell table:style-name="Default" office:value-type="string" office:string-value="CARMEN COSTAS ESPJ"/>
          <table:table-cell table:style-name="Default" office:value-type="string" office:string-value="Modisto(a)"/>
          <table:table-cell table:style-name="Default" office:value-type="string" office:string-value="Xastre(a)"/>
          <table:table-cell table:style-name="Default" office:value-type="string" office:string-value="Rúa"/>
          <table:table-cell table:style-name="Default" office:value-type="string" office:string-value="VENEZUELA"/>
          <table:table-cell table:style-name="Default" office:value-type="string" office:string-value="24"/>
          <table:table-cell/>
          <table:table-cell table:style-name="Default" office:value-type="string" office:string-value="EN"/>
          <table:table-cell table:style-name="Default" office:value-type="string" office:string-value="A"/>
          <table:table-cell/>
          <table:table-cell table:style-name="Default" office:value-type="string" office:string-value="VIGO"/>
          <table:table-cell table:style-name="Default" office:value-type="string" office:string-value="36203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46474620"/>
        </table:table-row>
        <table:table-row table:style-name="ro1">
          <table:table-cell table:style-name="Default" office:value-type="string" office:string-value="11650"/>
          <table:table-cell table:style-name="Default" office:value-type="string" office:string-value="ANA AGUIN LOPEZ"/>
          <table:table-cell table:style-name="Default" office:value-type="string" office:string-value="ANA AGUÍN DESIGN"/>
          <table:table-cell table:style-name="Default" office:value-type="string" office:string-value="Bixutería"/>
          <table:table-cell table:style-name="Default" office:value-type="string" office:string-value="Pinturas e revestimentos decorativos, pintor-decorador(a), estucador, etcétera."/>
          <table:table-cell table:style-name="Default" office:value-type="string" office:string-value="Camiño"/>
          <table:table-cell table:style-name="Default" office:value-type="string" office:string-value="ANEVADOS"/>
          <table:table-cell table:style-name="Default" office:value-type="string" office:string-value="13"/>
          <table:table-cell table:number-columns-repeated="3"/>
          <table:table-cell table:style-name="Default" office:value-type="string" office:string-value="ADIGNA"/>
          <table:table-cell table:style-name="Default" office:value-type="string" office:string-value="PORTONOVO"/>
          <table:table-cell table:style-name="Default" office:value-type="string" office:string-value="36970"/>
          <table:table-cell table:style-name="Default" office:value-type="string" office:string-value="Pontevedra"/>
          <table:table-cell table:style-name="Default" office:value-type="string" office:string-value="0519"/>
          <table:table-cell table:style-name="Default" office:value-type="string" office:string-value="Sanxenxo"/>
          <table:table-cell table:style-name="Default" office:value-type="string" office:string-value="PORTONOVO"/>
          <table:table-cell/>
          <table:table-cell table:style-name="Default" office:value-type="string" office:string-value="671290332"/>
          <table:table-cell/>
          <table:table-cell table:style-name="Default" office:value-type="string" office:string-value="https://www.instagram.com/anaaguindesign/"/>
        </table:table-row>
        <table:table-row table:style-name="ro1">
          <table:table-cell table:style-name="Default" office:value-type="string" office:string-value="11635"/>
          <table:table-cell table:style-name="Default" office:value-type="string" office:string-value="ANA MARIA ANTELO QUINTANS"/>
          <table:table-cell table:style-name="Default" office:value-type="string" office:string-value="Ana Trasariz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Aldea"/>
          <table:table-cell table:style-name="Default" office:value-type="string" office:string-value="Baiñas,B"/>
          <table:table-cell table:style-name="Default" office:value-type="string" office:string-value="55"/>
          <table:table-cell table:number-columns-repeated="3"/>
          <table:table-cell table:style-name="Default" office:value-type="string" office:string-value="Vimianzo"/>
          <table:table-cell table:style-name="Default" office:value-type="string" office:string-value="Baiñas"/>
          <table:table-cell table:style-name="Default" office:value-type="string" office:string-value="15127"/>
          <table:table-cell table:style-name="Default" office:value-type="string" office:string-value="Coruña (A)"/>
          <table:table-cell table:style-name="Default" office:value-type="string" office:string-value="0927"/>
          <table:table-cell table:style-name="Default" office:value-type="string" office:string-value="Vimianzo"/>
          <table:table-cell table:style-name="Default" office:value-type="string" office:string-value="Vimianzo"/>
          <table:table-cell/>
          <table:table-cell table:style-name="Default" office:value-type="string" office:string-value="666224248"/>
          <table:table-cell table:style-name="Default" office:value-type="string" office:string-value="https://www.facebook.com/profile.php?id=6155831783"/>
          <table:table-cell table:style-name="Default" office:value-type="string" office:string-value="https://www.instagram.com/anatrasariz/"/>
        </table:table-row>
        <table:table-row table:style-name="ro1">
          <table:table-cell table:style-name="Default" office:value-type="string" office:string-value="11636"/>
          <table:table-cell table:style-name="Default" office:value-type="string" office:string-value="BORJA NIEVES HERNANSAIZ"/>
          <table:table-cell table:style-name="Default" office:value-type="string" office:string-value="bellatore"/>
          <table:table-cell table:style-name="Default" office:value-type="string" office:string-value="Forxa e ferraría, ferr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viena"/>
          <table:table-cell table:style-name="Default" office:value-type="string" office:string-value="8"/>
          <table:table-cell/>
          <table:table-cell table:style-name="Default" office:value-type="string" office:string-value="2"/>
          <table:table-cell table:style-name="Default" office:value-type="string" office:string-value="b"/>
          <table:table-cell/>
          <table:table-cell table:style-name="Default" office:value-type="string" office:string-value="fontiñas"/>
          <table:table-cell table:style-name="Default" office:value-type="string" office:string-value="15707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28665813"/>
          <table:table-cell table:style-name="Default" office:value-type="string" office:string-value="https://www.facebook.com/Bellatoreswords?locale=gl"/>
          <table:table-cell table:style-name="Default" office:value-type="string" office:string-value="https://www.instagram.com/bellatore_swords/"/>
        </table:table-row>
        <table:table-row table:style-name="ro1">
          <table:table-cell table:style-name="Default" office:value-type="string" office:string-value="11632"/>
          <table:table-cell table:style-name="Default" office:value-type="string" office:string-value="ANA CASTRO LOPEZ"/>
          <table:table-cell table:style-name="Default" office:value-type="string" office:string-value="Sula &amp; Frida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Bolivia "/>
          <table:table-cell table:style-name="Default" office:value-type="string" office:string-value="8"/>
          <table:table-cell/>
          <table:table-cell table:style-name="Default" office:value-type="string" office:string-value="5"/>
          <table:table-cell table:style-name="Default" office:value-type="string" office:string-value="c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36203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91858497"/>
          <table:table-cell table:style-name="Default" office:value-type="string" office:string-value="https://www.facebook.com/share/1EdExbsJWu/?mibexti"/>
          <table:table-cell table:style-name="Default" office:value-type="string" office:string-value="https://www.instagram.com/sulaandfrida?igsh=dXUyenR1cWNseWN2&amp;utm_source=qr"/>
          <table:table-cell table:style-name="Default" office:value-type="string" office:string-value="https://www.tiktok.com/@sulaandfrida?_t=ZN-8zo78UIpzaY&amp;_r=1"/>
        </table:table-row>
        <table:table-row table:style-name="ro1">
          <table:table-cell table:style-name="Default" office:value-type="string" office:string-value="11631"/>
          <table:table-cell table:style-name="Default" office:value-type="string" office:string-value="ALMUDENA CEREZO ARAUJO"/>
          <table:table-cell table:style-name="Default" office:value-type="string" office:string-value="Almudena Cerezo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JOSE VIQUEIRA BARRIO"/>
          <table:table-cell table:style-name="Default" office:value-type="string" office:string-value="35"/>
          <table:table-cell table:number-columns-repeated="3"/>
          <table:table-cell table:style-name="Default" office:value-type="string" office:string-value="FONTECARMOA"/>
          <table:table-cell/>
          <table:table-cell table:style-name="Default" office:value-type="string" office:string-value="36600"/>
          <table:table-cell table:style-name="Default" office:value-type="string" office:string-value="Pontevedra"/>
          <table:table-cell table:style-name="Default" office:value-type="string" office:string-value="0600"/>
          <table:table-cell table:style-name="Default" office:value-type="string" office:string-value="Vilagarcía de Arousa"/>
          <table:table-cell table:style-name="Default" office:value-type="string" office:string-value="VILAGARCIA DE AROUSA"/>
          <table:table-cell/>
          <table:table-cell table:style-name="Default" office:value-type="string" office:string-value="676239820"/>
          <table:table-cell/>
          <table:table-cell table:style-name="Default" office:value-type="string" office:string-value="https://www.instagram.com/materiabotanica_/"/>
        </table:table-row>
        <table:table-row table:style-name="ro1">
          <table:table-cell table:style-name="Default" office:value-type="string" office:string-value="11621"/>
          <table:table-cell table:style-name="Default" office:value-type="string" office:string-value="TAPICERIA ROSALES SL"/>
          <table:table-cell table:style-name="Default" office:value-type="string" office:string-value="ANTONIO ROSALES ®"/>
          <table:table-cell table:style-name="Default" office:value-type="string" office:string-value="Tapizaría, tapic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/Pedro Alvarado, 3 bajo dch."/>
          <table:table-cell table:style-name="Default" office:value-type="string" office:string-value="5"/>
          <table:table-cell/>
          <table:table-cell table:style-name="Default" office:value-type="string" office:string-value="BAJO"/>
          <table:table-cell table:style-name="Default" office:value-type="string" office:string-value="4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36207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15315383"/>
          <table:table-cell table:style-name="Default" office:value-type="string" office:string-value="https://www.facebook.com/TapiceriaRosalesSL/"/>
          <table:table-cell table:style-name="Default" office:value-type="string" office:string-value="https://www.instagram.com/tapiceriarosales1909/"/>
        </table:table-row>
        <table:table-row table:style-name="ro1">
          <table:table-cell table:style-name="Default" office:value-type="string" office:string-value="11622"/>
          <table:table-cell table:style-name="Default" office:value-type="string" office:string-value="ALICIA MARTINEZ CASALS"/>
          <table:table-cell table:style-name="Default" office:value-type="string" office:string-value="The Melting Lab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rogreso, 27, 4ºC"/>
          <table:table-cell table:style-name="Default" office:value-type="string" office:string-value="27"/>
          <table:table-cell/>
          <table:table-cell table:style-name="Default" office:value-type="string" office:string-value="4"/>
          <table:table-cell table:style-name="Default" office:value-type="string" office:string-value="C"/>
          <table:table-cell table:number-columns-repeated="2"/>
          <table:table-cell table:style-name="Default" office:value-type="string" office:string-value="36202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96200129"/>
          <table:table-cell table:style-name="Default" office:value-type="string" office:string-value="https://www.facebook.com/p/The-Melting-Lab-6157535"/>
          <table:table-cell table:style-name="Default" office:value-type="string" office:string-value="https://www.instagram.com/the.melting.lab/"/>
        </table:table-row>
        <table:table-row table:style-name="ro1">
          <table:table-cell table:style-name="Default" office:value-type="string" office:string-value="11626"/>
          <table:table-cell table:style-name="Default" office:value-type="string" office:string-value="Mª del Pilar Blanco Rey"/>
          <table:table-cell table:style-name="Default" office:value-type="string" office:string-value="Obradoiro Hedra"/>
          <table:table-cell table:style-name="Default" office:value-type="string" office:string-value="Xoiaría, xoieiro(a)"/>
          <table:table-cell table:style-name="Default" office:value-type="string" office:string-value="Esmaltes, esmaltistas"/>
          <table:table-cell table:style-name="Default" office:value-type="string" office:string-value="Lugar"/>
          <table:table-cell table:style-name="Default" office:value-type="string" office:string-value="TOURAL"/>
          <table:table-cell table:style-name="Default" office:value-type="string" office:string-value="6"/>
          <table:table-cell/>
          <table:table-cell table:style-name="Default" office:value-type="string" office:string-value="1"/>
          <table:table-cell table:number-columns-repeated="3"/>
          <table:table-cell table:style-name="Default" office:value-type="string" office:string-value="36141"/>
          <table:table-cell table:style-name="Default" office:value-type="string" office:string-value="Pontevedra"/>
          <table:table-cell table:style-name="Default" office:value-type="string" office:string-value="0583"/>
          <table:table-cell table:style-name="Default" office:value-type="string" office:string-value="Vilaboa"/>
          <table:table-cell table:style-name="Default" office:value-type="string" office:string-value="VILABOA"/>
          <table:table-cell table:style-name="Default" office:value-type="string" office:string-value="www.obradoirohedra.blogspot.com"/>
          <table:table-cell table:style-name="Default" office:value-type="string" office:string-value="665470728"/>
        </table:table-row>
        <table:table-row table:style-name="ro1">
          <table:table-cell table:style-name="Default" office:value-type="string" office:string-value="11620"/>
          <table:table-cell table:style-name="Default" office:value-type="string" office:string-value="ZORAIDA SOBRIN PINTOR"/>
          <table:table-cell table:style-name="Default" office:value-type="string" office:string-value="MALAHERBA"/>
          <table:table-cell table:style-name="Default" office:value-type="string" office:string-value="Decoración de teas, decorador(a) de teas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SANTA MINIA"/>
          <table:table-cell table:style-name="Default" office:value-type="string" office:string-value="38"/>
          <table:table-cell table:number-columns-repeated="3"/>
          <table:table-cell table:style-name="Default" office:value-type="string" office:string-value="BRIÓN"/>
          <table:table-cell table:style-name="Default" office:value-type="string" office:string-value="BRIÓN"/>
          <table:table-cell table:style-name="Default" office:value-type="string" office:string-value="15865"/>
          <table:table-cell table:style-name="Default" office:value-type="string" office:string-value="Coruña (A)"/>
          <table:table-cell table:style-name="Default" office:value-type="string" office:string-value="0130"/>
          <table:table-cell table:style-name="Default" office:value-type="string" office:string-value="Brión"/>
          <table:table-cell table:style-name="Default" office:value-type="string" office:string-value="BRIÓN"/>
          <table:table-cell/>
          <table:table-cell table:style-name="Default" office:value-type="string" office:string-value="651807560"/>
          <table:table-cell table:style-name="Default" office:value-type="string" office:string-value="https://www.facebook.com/estudio.malaherba"/>
          <table:table-cell table:style-name="Default" office:value-type="string" office:string-value="https://www.instagram.com/malaherba.estudio/"/>
        </table:table-row>
        <table:table-row table:style-name="ro1">
          <table:table-cell table:style-name="Default" office:value-type="string" office:string-value="11627"/>
          <table:table-cell table:style-name="Default" office:value-type="string" office:string-value="ANA VICTORIA LAMAS PICOS"/>
          <table:table-cell table:style-name="Default" office:value-type="string" office:string-value="As Lolas da Cascarilla"/>
          <table:table-cell table:style-name="Default" office:value-type="string" office:string-value="Xoguetes, xogueteiro(a), bonecos, bonequeiro(a)"/>
          <table:table-cell table:style-name="Default" office:value-type="string" office:string-value="Arranxos florais con flores naturais ou secas, fabricación de flores de papel ou teas, etc."/>
          <table:table-cell table:style-name="Default" office:value-type="string" office:string-value="Lugar"/>
          <table:table-cell table:style-name="Default" office:value-type="string" office:string-value="A Penalonga  "/>
          <table:table-cell table:style-name="Default" office:value-type="string" office:string-value="3"/>
          <table:table-cell table:number-columns-repeated="3"/>
          <table:table-cell table:style-name="Default" office:value-type="string" office:string-value="Igrexafeita"/>
          <table:table-cell table:style-name="Default" office:value-type="string" office:string-value="A Penalonga"/>
          <table:table-cell table:style-name="Default" office:value-type="string" office:string-value="15580"/>
          <table:table-cell table:style-name="Default" office:value-type="string" office:string-value="Coruña (A)"/>
          <table:table-cell table:style-name="Default" office:value-type="string" office:string-value="0768"/>
          <table:table-cell table:style-name="Default" office:value-type="string" office:string-value="San Sadurniño"/>
          <table:table-cell table:style-name="Default" office:value-type="string" office:string-value="San Sadurniño"/>
          <table:table-cell/>
          <table:table-cell table:style-name="Default" office:value-type="string" office:string-value="649138749"/>
          <table:table-cell table:style-name="Default" office:value-type="string" office:string-value="https://www.facebook.com/AsLolasdacascarilla"/>
        </table:table-row>
        <table:table-row table:style-name="ro1">
          <table:table-cell table:style-name="Default" office:value-type="string" office:string-value="11628"/>
          <table:table-cell table:style-name="Default" office:value-type="string" office:string-value="MARIA BELEN LAMELA MENDEZ"/>
          <table:table-cell table:style-name="Default" office:value-type="string" office:string-value="NACUMINIS"/>
          <table:table-cell table:style-name="Default" office:value-type="string" office:string-value="Miniaturas, miniaturist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mapolas"/>
          <table:table-cell table:style-name="Default" office:value-type="string" office:string-value="2"/>
          <table:table-cell/>
          <table:table-cell table:style-name="Default" office:value-type="string" office:string-value="10"/>
          <table:table-cell table:style-name="Default" office:value-type="string" office:string-value="A"/>
          <table:table-cell table:number-columns-repeated="2"/>
          <table:table-cell table:style-name="Default" office:value-type="string" office:string-value="15008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07411879"/>
          <table:table-cell/>
          <table:table-cell table:style-name="Default" office:value-type="string" office:string-value="WWW.INSTAGRAM.COM/NACUMINIS"/>
        </table:table-row>
        <table:table-row table:style-name="ro1">
          <table:table-cell table:style-name="Default" office:value-type="string" office:string-value="11630"/>
          <table:table-cell table:style-name="Default" office:value-type="string" office:string-value="MARIA TERESA CALDAS QUINTELA"/>
          <table:table-cell table:style-name="Default" office:value-type="string" office:string-value="Maytadas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stiñeiro"/>
          <table:table-cell table:style-name="Default" office:value-type="string" office:string-value="23"/>
          <table:table-cell table:number-columns-repeated="5"/>
          <table:table-cell table:style-name="Default" office:value-type="string" office:string-value="36613"/>
          <table:table-cell table:style-name="Default" office:value-type="string" office:string-value="Pontevedra"/>
          <table:table-cell table:style-name="Default" office:value-type="string" office:string-value="0600"/>
          <table:table-cell table:style-name="Default" office:value-type="string" office:string-value="Vilagarcía de Arousa"/>
          <table:table-cell table:style-name="Default" office:value-type="string" office:string-value="Vilagarcía de Arousa"/>
          <table:table-cell/>
          <table:table-cell table:style-name="Default" office:value-type="string" office:string-value="637809733"/>
          <table:table-cell/>
          <table:table-cell table:style-name="Default" office:value-type="string" office:string-value="https://www.instagram.com/mis.maytadas/"/>
        </table:table-row>
        <table:table-row table:style-name="ro1">
          <table:table-cell table:style-name="Default" office:value-type="string" office:string-value="11625"/>
          <table:table-cell table:style-name="Default" office:value-type="string" office:string-value="JAVIER LLORENTE BOTO"/>
          <table:table-cell table:style-name="Default" office:value-type="string" office:string-value="RELOJOY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ARIA LUISA DE MARILLAC"/>
          <table:table-cell table:style-name="Default" office:value-type="string" office:string-value="1"/>
          <table:table-cell/>
          <table:table-cell table:style-name="Default" office:value-type="string" office:string-value="BAJO"/>
          <table:table-cell/>
          <table:table-cell table:style-name="Default" office:value-type="string" office:string-value="A CORUÑA"/>
          <table:table-cell table:style-name="Default" office:value-type="string" office:string-value="A CORUÑA"/>
          <table:table-cell table:style-name="Default" office:value-type="string" office:string-value="15002"/>
          <table:table-cell table:style-name="Default" office:value-type="string" office:string-value="Coruña (A)"/>
          <table:table-cell table:style-name="Default" office:value-type="string" office:string-value="0177"/>
          <table:table-cell table:style-name="Default" office:value-type="string" office:string-value="Cambre"/>
          <table:table-cell table:style-name="Default" office:value-type="string" office:string-value="A CORUÑA"/>
          <table:table-cell/>
          <table:table-cell table:style-name="Default" office:value-type="string" office:string-value="647262340"/>
        </table:table-row>
        <table:table-row table:style-name="ro1">
          <table:table-cell table:style-name="Default" office:value-type="string" office:string-value="11624"/>
          <table:table-cell table:style-name="Default" office:value-type="string" office:string-value="CLAUDINAS FELTROS ESCULPIDOS E ARTESABNAIS SL"/>
          <table:table-cell table:style-name="Default" office:value-type="string" office:string-value="Sandra Vilas  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García prieto 45 baixo"/>
          <table:table-cell table:style-name="Default" office:value-type="string" office:string-value="57"/>
          <table:table-cell table:number-columns-repeated="3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15706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45791303"/>
        </table:table-row>
        <table:table-row table:style-name="ro1">
          <table:table-cell table:style-name="Default" office:value-type="string" office:string-value="11623"/>
          <table:table-cell table:style-name="Default" office:value-type="string" office:string-value="RAUL GONZALEZ RODRIGUEZ"/>
          <table:table-cell table:style-name="Default" office:value-type="string" office:string-value="RAUL GONZALEZ ARTESAN CERAMISTA 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AGDALENA "/>
          <table:table-cell table:style-name="Default" office:value-type="string" office:string-value="165"/>
          <table:table-cell table:number-columns-repeated="3"/>
          <table:table-cell table:style-name="Default" office:value-type="string" office:string-value="FERROL"/>
          <table:table-cell table:style-name="Default" office:value-type="string" office:string-value="FERROL"/>
          <table:table-cell table:style-name="Default" office:value-type="string" office:string-value="14502"/>
          <table:table-cell table:style-name="Default" office:value-type="string" office:string-value="Coruña (A)"/>
          <table:table-cell table:style-name="Default" office:value-type="string" office:string-value="0367"/>
          <table:table-cell table:style-name="Default" office:value-type="string" office:string-value="Ferrol"/>
          <table:table-cell table:style-name="Default" office:value-type="string" office:string-value="FERROL"/>
          <table:table-cell/>
          <table:table-cell table:style-name="Default" office:value-type="string" office:string-value="650573582"/>
          <table:table-cell/>
          <table:table-cell table:style-name="Default" office:value-type="string" office:string-value="ARTS.ANTIQUES"/>
          <table:table-cell table:style-name="Default" office:value-type="string" office:string-value="EL BEKE.CERAMICA"/>
        </table:table-row>
        <table:table-row table:style-name="ro1">
          <table:table-cell table:style-name="Default" office:value-type="string" office:string-value="11629"/>
          <table:table-cell table:style-name="Default" office:value-type="string" office:string-value="ALBA FERNANDEZ CASTRO"/>
          <table:table-cell table:style-name="Default" office:value-type="string" office:string-value="Alba F. Castro"/>
          <table:table-cell table:style-name="Default" office:value-type="string" office:string-value="Cestaría, cesteiro(a)"/>
          <table:table-cell table:style-name="Default" office:value-type="string" office:string-value=""/>
          <table:table-cell table:style-name="Default" office:value-type="string" office:string-value="Aldea"/>
          <table:table-cell table:style-name="Default" office:value-type="string" office:string-value="Esperante"/>
          <table:table-cell table:style-name="Default" office:value-type="string" office:string-value="6"/>
          <table:table-cell table:number-columns-repeated="5"/>
          <table:table-cell table:style-name="Default" office:value-type="string" office:string-value="27324"/>
          <table:table-cell table:style-name="Default" office:value-type="string" office:string-value="Lugo"/>
          <table:table-cell table:style-name="Default" office:value-type="string" office:string-value="0174"/>
          <table:table-cell table:style-name="Default" office:value-type="string" office:string-value="Folgoso do Courel"/>
          <table:table-cell table:style-name="Default" office:value-type="string" office:string-value="San Pedro de Esperante"/>
          <table:table-cell/>
          <table:table-cell table:style-name="Default" office:value-type="string" office:string-value="639650871"/>
          <table:table-cell/>
          <table:table-cell table:style-name="Default" office:value-type="string" office:string-value="www.instagram.com/albafcastro/"/>
        </table:table-row>
        <table:table-row table:style-name="ro1">
          <table:table-cell table:style-name="Default" office:value-type="string" office:string-value="11604"/>
          <table:table-cell table:style-name="Default" office:value-type="string" office:string-value="PATRICIA SOTO PERALES"/>
          <table:table-cell table:style-name="Default" office:value-type="string" office:string-value="Azulgris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Praza"/>
          <table:table-cell table:style-name="Default" office:value-type="string" office:string-value="Praza de  España N 1 Portal B 1D"/>
          <table:table-cell table:style-name="Default" office:value-type="string" office:string-value="1"/>
          <table:table-cell table:style-name="Default" office:value-type="string" office:string-value="B"/>
          <table:table-cell table:style-name="Default" office:value-type="string" office:string-value="1"/>
          <table:table-cell table:style-name="Default" office:value-type="string" office:string-value="D"/>
          <table:table-cell table:style-name="Default" office:value-type="string" office:string-value="Ferrol"/>
          <table:table-cell/>
          <table:table-cell table:style-name="Default" office:value-type="string" office:string-value="15401"/>
          <table:table-cell table:style-name="Default" office:value-type="string" office:string-value="Coruña (A)"/>
          <table:table-cell table:style-name="Default" office:value-type="string" office:string-value="0367"/>
          <table:table-cell table:style-name="Default" office:value-type="string" office:string-value="Ferrol"/>
          <table:table-cell table:style-name="Default" office:value-type="string" office:string-value="Ferrol"/>
          <table:table-cell/>
          <table:table-cell table:style-name="Default" office:value-type="string" office:string-value="637340648"/>
          <table:table-cell table:style-name="Default" office:value-type="string" office:string-value="www.facebook.com/azulgris.es"/>
          <table:table-cell table:style-name="Default" office:value-type="string" office:string-value="@azulgris.es"/>
        </table:table-row>
        <table:table-row table:style-name="ro1">
          <table:table-cell table:style-name="Default" office:value-type="string" office:string-value="11617"/>
          <table:table-cell table:style-name="Default" office:value-type="string" office:string-value="MATEO DI NOTO GEROSA"/>
          <table:table-cell table:style-name="Default" office:value-type="string" office:string-value="Comarca Joyería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Barrio"/>
          <table:table-cell table:style-name="Default" office:value-type="string" office:string-value="O Calvar"/>
          <table:table-cell table:style-name="Default" office:value-type="string" office:string-value="9"/>
          <table:table-cell/>
          <table:table-cell table:style-name="Default" office:value-type="string" office:string-value="2"/>
          <table:table-cell/>
          <table:table-cell table:style-name="Default" office:value-type="string" office:string-value="Domaio"/>
          <table:table-cell table:style-name="Default" office:value-type="string" office:string-value="Calvar"/>
          <table:table-cell table:style-name="Default" office:value-type="string" office:string-value="36957"/>
          <table:table-cell table:style-name="Default" office:value-type="string" office:string-value="Pontevedra"/>
          <table:table-cell table:style-name="Default" office:value-type="string" office:string-value="0293"/>
          <table:table-cell table:style-name="Default" office:value-type="string" office:string-value="Moaña"/>
          <table:table-cell table:style-name="Default" office:value-type="string" office:string-value="Moaña"/>
          <table:table-cell/>
          <table:table-cell table:style-name="Default" office:value-type="string" office:string-value="655390948"/>
          <table:table-cell/>
          <table:table-cell table:style-name="Default" office:value-type="string" office:string-value="https://www.instagram.com/comarcajoyeria/"/>
          <table:table-cell table:style-name="Default" office:value-type="string" office:string-value="https://www.instagram.com/bosquetallerartesano/"/>
        </table:table-row>
        <table:table-row table:style-name="ro1">
          <table:table-cell table:style-name="Default" office:value-type="string" office:string-value="11606"/>
          <table:table-cell table:style-name="Default" office:value-type="string" office:string-value="FILOMENA MENACHO ROJAS"/>
          <table:table-cell table:style-name="Default" office:value-type="string" office:string-value="Defilo"/>
          <table:table-cell table:style-name="Default" office:value-type="string" office:string-value="Tecidos, tecedor(a) (alto e baixo lizo, alfombras, tapices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Zumalacarregui "/>
          <table:table-cell table:style-name="Default" office:value-type="string" office:string-value="8"/>
          <table:table-cell table:style-name="Default" office:value-type="string" office:string-value="4"/>
          <table:table-cell/>
          <table:table-cell table:style-name="Default" office:value-type="string" office:string-value="A"/>
          <table:table-cell table:number-columns-repeated="2"/>
          <table:table-cell table:style-name="Default" office:value-type="string" office:string-value="15350"/>
          <table:table-cell table:style-name="Default" office:value-type="string" office:string-value="Coruña (A)"/>
          <table:table-cell table:style-name="Default" office:value-type="string" office:string-value="0222"/>
          <table:table-cell table:style-name="Default" office:value-type="string" office:string-value="Cedeira"/>
          <table:table-cell table:style-name="Default" office:value-type="string" office:string-value="Cedeira"/>
          <table:table-cell/>
          <table:table-cell table:style-name="Default" office:value-type="string" office:string-value="610324667"/>
          <table:table-cell table:style-name="Default" office:value-type="string" office:string-value="Defilo arte textil"/>
          <table:table-cell table:style-name="Default" office:value-type="string" office:string-value="@defiloa"/>
        </table:table-row>
        <table:table-row table:style-name="ro1">
          <table:table-cell table:style-name="Default" office:value-type="string" office:string-value="11605"/>
          <table:table-cell table:style-name="Default" office:value-type="string" office:string-value="ODILE CANO BABA"/>
          <table:table-cell table:style-name="Default" office:value-type="string" office:string-value="Odile Cano Jewellery Lab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VILLA DE CARRAL"/>
          <table:table-cell table:style-name="Default" office:value-type="string" office:string-value="7"/>
          <table:table-cell/>
          <table:table-cell table:style-name="Default" office:value-type="string" office:string-value="BJO"/>
          <table:table-cell table:style-name="Default" office:value-type="string" office:string-value="DCHA"/>
          <table:table-cell table:number-columns-repeated="2"/>
          <table:table-cell table:style-name="Default" office:value-type="string" office:string-value="15002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Coruña"/>
          <table:table-cell/>
          <table:table-cell table:style-name="Default" office:value-type="string" office:string-value="622642280"/>
        </table:table-row>
        <table:table-row table:style-name="ro1">
          <table:table-cell table:style-name="Default" office:value-type="string" office:string-value="11614"/>
          <table:table-cell table:style-name="Default" office:value-type="string" office:string-value="IRENE SACO SOLANAS"/>
          <table:table-cell table:style-name="Default" office:value-type="string" office:string-value="Sacco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José Pascual López Cortón"/>
          <table:table-cell table:style-name="Default" office:value-type="string" office:string-value="2"/>
          <table:table-cell/>
          <table:table-cell table:style-name="Default" office:value-type="string" office:string-value="15"/>
          <table:table-cell table:style-name="Default" office:value-type="string" office:string-value="G"/>
          <table:table-cell table:style-name="Default" office:value-type="string" office:string-value="La Coruña"/>
          <table:table-cell table:style-name="Default" office:value-type="string" office:string-value="La Coruña"/>
          <table:table-cell table:style-name="Default" office:value-type="string" office:string-value="15008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La Coruña"/>
          <table:table-cell/>
          <table:table-cell table:style-name="Default" office:value-type="string" office:string-value="665998313"/>
          <table:table-cell/>
          <table:table-cell table:style-name="Default" office:value-type="string" office:string-value="irene_saco"/>
        </table:table-row>
        <table:table-row table:style-name="ro1">
          <table:table-cell table:style-name="Default" office:value-type="string" office:string-value="11612"/>
          <table:table-cell table:style-name="Default" office:value-type="string" office:string-value="MARCOS DE MARTIN GUTIERREZ"/>
          <table:table-cell table:style-name="Default" office:value-type="string" office:string-value="MARCOS PHOTOLAB"/>
          <table:table-cell table:style-name="Default" office:value-type="string" office:string-value="Fotografía, fotógrafo(a) (proceso non automatizado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UGAR - ABELENDA DAS PENAS"/>
          <table:table-cell table:style-name="Default" office:value-type="string" office:string-value="126"/>
          <table:table-cell table:number-columns-repeated="5"/>
          <table:table-cell table:style-name="Default" office:value-type="string" office:string-value="32433"/>
          <table:table-cell table:style-name="Default" office:value-type="string" office:string-value="Ourense"/>
          <table:table-cell table:style-name="Default" office:value-type="string" office:string-value="0697"/>
          <table:table-cell table:style-name="Default" office:value-type="string" office:string-value="Ribadavia"/>
          <table:table-cell table:style-name="Default" office:value-type="string" office:string-value="ABELENDA"/>
          <table:table-cell/>
          <table:table-cell table:style-name="Default" office:value-type="string" office:string-value="606367070"/>
          <table:table-cell table:style-name="Default" office:value-type="string" office:string-value="https://www.facebook.com/p/Marcos-Photo-Lab-100082"/>
          <table:table-cell table:style-name="Default" office:value-type="string" office:string-value="https://www.instagram.com/marcosphotolab/"/>
        </table:table-row>
        <table:table-row table:style-name="ro1">
          <table:table-cell table:style-name="Default" office:value-type="string" office:string-value="11618"/>
          <table:table-cell table:style-name="Default" office:value-type="string" office:string-value="BEATRIZ SECO CAO"/>
          <table:table-cell table:style-name="Default" office:value-type="string" office:string-value="SIMEDALALANA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A BARRONCA"/>
          <table:table-cell table:style-name="Default" office:value-type="string" office:string-value="13"/>
          <table:table-cell table:number-columns-repeated="5"/>
          <table:table-cell table:style-name="Default" office:value-type="string" office:string-value="36866"/>
          <table:table-cell table:style-name="Default" office:value-type="string" office:string-value="Pontevedra"/>
          <table:table-cell table:style-name="Default" office:value-type="string" office:string-value="0427"/>
          <table:table-cell table:style-name="Default" office:value-type="string" office:string-value="Ponteareas"/>
          <table:table-cell table:style-name="Default" office:value-type="string" office:string-value="RIBADETEA"/>
          <table:table-cell/>
          <table:table-cell table:style-name="Default" office:value-type="string" office:string-value="679692264"/>
          <table:table-cell table:style-name="Default" office:value-type="string" office:string-value="https://www.facebook.com/people/SimedalaLana/10006"/>
          <table:table-cell table:style-name="Default" office:value-type="string" office:string-value="https://www.instagram.com/simedalalana"/>
        </table:table-row>
        <table:table-row table:style-name="ro1">
          <table:table-cell table:style-name="Default" office:value-type="string" office:string-value="11613"/>
          <table:table-cell table:style-name="Default" office:value-type="string" office:string-value="ROBERTO NOGUEIRAS SOUTO"/>
          <table:table-cell table:style-name="Default" office:value-type="string" office:string-value="ROBERTO NOGUEIRAS"/>
          <table:table-cell table:style-name="Default" office:value-type="string" office:string-value="Cartón pedra, produtor(a) de obxectos de cartón pedra e similares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LAXES"/>
          <table:table-cell table:style-name="Default" office:value-type="string" office:string-value="77"/>
          <table:table-cell table:number-columns-repeated="3"/>
          <table:table-cell table:style-name="Default" office:value-type="string" office:string-value="CORUXO"/>
          <table:table-cell table:style-name="Default" office:value-type="string" office:string-value="CORUXO"/>
          <table:table-cell table:style-name="Default" office:value-type="string" office:string-value="36330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CORUXO"/>
          <table:table-cell/>
          <table:table-cell table:style-name="Default" office:value-type="string" office:string-value="667575233"/>
        </table:table-row>
        <table:table-row table:style-name="ro1">
          <table:table-cell table:style-name="Default" office:value-type="string" office:string-value="11611"/>
          <table:table-cell table:style-name="Default" office:value-type="string" office:string-value="JOSE ANTONIO NOVOA VIEITEZ"/>
          <table:table-cell table:style-name="Default" office:value-type="string" office:string-value="FLECHARTE"/>
          <table:table-cell table:style-name="Default" office:value-type="string" office:string-value="Tornaría, torneiro(a) de madeir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GUIA"/>
          <table:table-cell table:style-name="Default" office:value-type="string" office:string-value="18"/>
          <table:table-cell/>
          <table:table-cell table:style-name="Default" office:value-type="string" office:string-value="SOTA"/>
          <table:table-cell table:number-columns-repeated="3"/>
          <table:table-cell table:style-name="Default" office:value-type="string" office:string-value="36205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36679751"/>
        </table:table-row>
        <table:table-row table:style-name="ro1">
          <table:table-cell table:style-name="Default" office:value-type="string" office:string-value="11608"/>
          <table:table-cell table:style-name="Default" office:value-type="string" office:string-value="Manuel ignacio  CARBALLAL Miñán"/>
          <table:table-cell table:style-name="Default" office:value-type="string" office:string-value="Manuel ignacio Carballal Miñán"/>
          <table:table-cell table:style-name="Default" office:value-type="string" office:string-value="Tornaría, torneiro(a) de madeir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oxelio Landeiro"/>
          <table:table-cell table:style-name="Default" office:value-type="string" office:string-value="8"/>
          <table:table-cell table:number-columns-repeated="3"/>
          <table:table-cell table:style-name="Default" office:value-type="string" office:string-value="Arcade"/>
          <table:table-cell table:style-name="Default" office:value-type="string" office:string-value="Arcade"/>
          <table:table-cell table:style-name="Default" office:value-type="string" office:string-value="36690"/>
          <table:table-cell table:style-name="Default" office:value-type="string" office:string-value="Pontevedra"/>
          <table:table-cell table:style-name="Default" office:value-type="string" office:string-value="0530"/>
          <table:table-cell table:style-name="Default" office:value-type="string" office:string-value="Soutomaior"/>
          <table:table-cell table:style-name="Default" office:value-type="string" office:string-value="Arcade"/>
          <table:table-cell/>
          <table:table-cell table:style-name="Default" office:value-type="string" office:string-value="693618067"/>
        </table:table-row>
        <table:table-row table:style-name="ro1">
          <table:table-cell table:style-name="Default" office:value-type="string" office:string-value="11610"/>
          <table:table-cell table:style-name="Default" office:value-type="string" office:string-value="MIGUEL ÁNGEL CIMADEVILA ÁLVAREZ"/>
          <table:table-cell table:style-name="Default" office:value-type="string" office:string-value="Miguel Ángel Cimadevila Álvarez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AVDA. DE LUGO"/>
          <table:table-cell table:style-name="Default" office:value-type="string" office:string-value="4"/>
          <table:table-cell/>
          <table:table-cell table:style-name="Default" office:value-type="string" office:string-value="1"/>
          <table:table-cell table:style-name="Default" office:value-type="string" office:string-value="D"/>
          <table:table-cell table:style-name="Default" office:value-type="string" office:string-value="PONTEVEDRA"/>
          <table:table-cell table:style-name="Default" office:value-type="string" office:string-value="PONTEVEDRA"/>
          <table:table-cell table:style-name="Default" office:value-type="string" office:string-value="36004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PONTEVEDRA"/>
          <table:table-cell/>
          <table:table-cell table:style-name="Default" office:value-type="string" office:string-value="623993678"/>
          <table:table-cell table:style-name="Default" office:value-type="string" office:string-value="https://www.facebook.com/profile.php?id=1000095190"/>
          <table:table-cell table:style-name="Default" office:value-type="string" office:string-value="https://www.instagram.com/miguelangelcimadevila/"/>
        </table:table-row>
        <table:table-row table:style-name="ro1">
          <table:table-cell table:style-name="Default" office:value-type="string" office:string-value="11619"/>
          <table:table-cell table:style-name="Default" office:value-type="string" office:string-value="PAULA GUTIERREZ BARRO"/>
          <table:table-cell table:style-name="Default" office:value-type="string" office:string-value="Barro&amp;Co"/>
          <table:table-cell table:style-name="Default" office:value-type="string" office:string-value="Serigrafía, serígraf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de Valbón"/>
          <table:table-cell table:style-name="Default" office:value-type="string" office:string-value="3"/>
          <table:table-cell table:number-columns-repeated="3"/>
          <table:table-cell table:style-name="Default" office:value-type="string" office:string-value="Doroña"/>
          <table:table-cell/>
          <table:table-cell table:style-name="Default" office:value-type="string" office:string-value="15637"/>
          <table:table-cell table:style-name="Default" office:value-type="string" office:string-value="Coruña (A)"/>
          <table:table-cell table:style-name="Default" office:value-type="string" office:string-value="0912"/>
          <table:table-cell table:style-name="Default" office:value-type="string" office:string-value="Vilarmaior"/>
          <table:table-cell table:style-name="Default" office:value-type="string" office:string-value="Vilarmaior"/>
          <table:table-cell/>
          <table:table-cell table:style-name="Default" office:value-type="string" office:string-value="677080544"/>
          <table:table-cell/>
          <table:table-cell table:style-name="Default" office:value-type="string" office:string-value="https://www.instagram.com/barro_co/?hl=es"/>
        </table:table-row>
        <table:table-row table:style-name="ro1">
          <table:table-cell table:style-name="Default" office:value-type="string" office:string-value="11616"/>
          <table:table-cell table:style-name="Default" office:value-type="string" office:string-value="RUTH ALVAREZ HERRANZ"/>
          <table:table-cell table:style-name="Default" office:value-type="string" office:string-value="RQR CALZADO ARTESANAL"/>
          <table:table-cell table:style-name="Default" office:value-type="string" office:string-value="Zapataría, zapat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MATODOSO"/>
          <table:table-cell table:style-name="Default" office:value-type="string" office:string-value="22"/>
          <table:table-cell table:number-columns-repeated="3"/>
          <table:table-cell table:style-name="Default" office:value-type="string" office:string-value="TRIABA"/>
          <table:table-cell table:style-name="Default" office:value-type="string" office:string-value="TRIABA"/>
          <table:table-cell table:style-name="Default" office:value-type="string" office:string-value="27282"/>
          <table:table-cell table:style-name="Default" office:value-type="string" office:string-value="Lugo"/>
          <table:table-cell table:style-name="Default" office:value-type="string" office:string-value="0109"/>
          <table:table-cell table:style-name="Default" office:value-type="string" office:string-value="Castro de Rei"/>
          <table:table-cell table:style-name="Default" office:value-type="string" office:string-value="CASTRO DE REI"/>
          <table:table-cell/>
          <table:table-cell table:style-name="Default" office:value-type="string" office:string-value="601122625"/>
        </table:table-row>
        <table:table-row table:style-name="ro1">
          <table:table-cell table:style-name="Default" office:value-type="string" office:string-value="11607"/>
          <table:table-cell table:style-name="Default" office:value-type="string" office:string-value="QUEIPER LAZA SL"/>
          <table:table-cell table:style-name="Default" office:value-type="string" office:string-value="QUEIPER LAZA"/>
          <table:table-cell table:style-name="Default" office:value-type="string" office:string-value="Traxes tradicionais populares, produtor(a) de.."/>
          <table:table-cell table:style-name="Default" office:value-type="string" office:string-value=""/>
          <table:table-cell table:style-name="Default" office:value-type="string" office:string-value="Carreira"/>
          <table:table-cell table:style-name="Default" office:value-type="string" office:string-value="IGREXA"/>
          <table:table-cell table:style-name="Default" office:value-type="string" office:string-value="8"/>
          <table:table-cell table:number-columns-repeated="5"/>
          <table:table-cell table:style-name="Default" office:value-type="string" office:string-value="32620"/>
          <table:table-cell table:style-name="Default" office:value-type="string" office:string-value="Ourense"/>
          <table:table-cell table:style-name="Default" office:value-type="string" office:string-value="0394"/>
          <table:table-cell table:style-name="Default" office:value-type="string" office:string-value="Laza"/>
          <table:table-cell table:style-name="Default" office:value-type="string" office:string-value="LAZA"/>
          <table:table-cell/>
          <table:table-cell table:style-name="Default" office:value-type="string" office:string-value="676960874"/>
          <table:table-cell table:style-name="Default" office:value-type="string" office:string-value="https://www.facebook.com/queiperlazasl/?locale=es_"/>
          <table:table-cell table:style-name="Default" office:value-type="string" office:string-value="https://www.instagram.com/queiperlaza/?__d=1%3Futm_source%3Dig_embed"/>
          <table:table-cell table:style-name="Default" office:value-type="string" office:string-value="https://www.turismo.gal/recurso/-/detalle/35525/queiper-laza-s.l.?langId=es_ES&amp;tp=55&amp;ctre=1000141"/>
        </table:table-row>
        <table:table-row table:style-name="ro1">
          <table:table-cell table:style-name="Default" office:value-type="string" office:string-value="11615"/>
          <table:table-cell table:style-name="Default" office:value-type="string" office:string-value="NURIA PRADO LOUREIRO"/>
          <table:table-cell table:style-name="Default" office:value-type="string" office:string-value="BRIGANTIA ORFEBRES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amas-Bamonde"/>
          <table:table-cell table:style-name="Default" office:value-type="string" office:string-value="49"/>
          <table:table-cell table:number-columns-repeated="3"/>
          <table:table-cell table:style-name="Default" office:value-type="string" office:string-value="Bamonde"/>
          <table:table-cell table:style-name="Default" office:value-type="string" office:string-value="Lamas"/>
          <table:table-cell table:style-name="Default" office:value-type="string" office:string-value="15886"/>
          <table:table-cell table:style-name="Default" office:value-type="string" office:string-value="Coruña (A)"/>
          <table:table-cell table:style-name="Default" office:value-type="string" office:string-value="0829"/>
          <table:table-cell table:style-name="Default" office:value-type="string" office:string-value="Teo"/>
          <table:table-cell table:style-name="Default" office:value-type="string" office:string-value="TEO"/>
          <table:table-cell/>
          <table:table-cell table:style-name="Default" office:value-type="string" office:string-value="619074582"/>
          <table:table-cell table:style-name="Default" office:value-type="string" office:string-value="https://www.facebook.com/share/153xWFSW4d/"/>
          <table:table-cell table:style-name="Default" office:value-type="string" office:string-value="https://www.instagram.com/brigantiaorfebres?igsh=NmhsNHI4NHF6b3ln"/>
        </table:table-row>
        <table:table-row table:style-name="ro1">
          <table:table-cell table:style-name="Default" office:value-type="string" office:string-value="11609"/>
          <table:table-cell table:style-name="Default" office:value-type="string" office:string-value="Cimadevila Design SL"/>
          <table:table-cell table:style-name="Default" office:value-type="string" office:string-value="Pablo Cimadevil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Avda. de Lugo "/>
          <table:table-cell table:style-name="Default" office:value-type="string" office:string-value="95"/>
          <table:table-cell table:number-columns-repeated="3"/>
          <table:table-cell table:style-name="Default" office:value-type="string" office:string-value="Mourente"/>
          <table:table-cell table:style-name="Default" office:value-type="string" office:string-value="Pontevedra"/>
          <table:table-cell table:style-name="Default" office:value-type="string" office:string-value="36004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Pontevedra"/>
          <table:table-cell/>
          <table:table-cell table:style-name="Default" office:value-type="string" office:string-value="606963597"/>
          <table:table-cell table:style-name="Default" office:value-type="string" office:string-value="https://www.facebook.com/PabloCimadevila"/>
          <table:table-cell table:style-name="Default" office:value-type="string" office:string-value="https://www.instagram.com/pablocimadevila"/>
          <table:table-cell table:style-name="Default" office:value-type="string" office:string-value="https://www.youtube.com/@PabloCimadevila"/>
        </table:table-row>
        <table:table-row table:style-name="ro1">
          <table:table-cell table:style-name="Default" office:value-type="string" office:string-value="11597"/>
          <table:table-cell table:style-name="Default" office:value-type="string" office:string-value="ALASRAICES S. COOP. GALEGA"/>
          <table:table-cell table:style-name="Default" office:value-type="string" office:string-value="MADEIRA A MAN "/>
          <table:table-cell table:style-name="Default" office:value-type="string" office:string-value="Carpintaría, carpinteiro(a)"/>
          <table:table-cell table:style-name="Default" office:value-type="string" office:string-value=""/>
          <table:table-cell table:style-name="Default" office:value-type="string" office:string-value="Aldea"/>
          <table:table-cell table:style-name="Default" office:value-type="string" office:string-value="A Costa "/>
          <table:table-cell table:style-name="Default" office:value-type="string" office:string-value="3"/>
          <table:table-cell/>
          <table:table-cell table:style-name="Default" office:value-type="string" office:string-value="3º"/>
          <table:table-cell/>
          <table:table-cell table:style-name="Default" office:value-type="string" office:string-value="XERDIZ"/>
          <table:table-cell/>
          <table:table-cell table:style-name="Default" office:value-type="string" office:string-value="27865"/>
          <table:table-cell table:style-name="Default" office:value-type="string" office:string-value="Lugo"/>
          <table:table-cell table:style-name="Default" office:value-type="string" office:string-value="0386"/>
          <table:table-cell table:style-name="Default" office:value-type="string" office:string-value="Ourol"/>
          <table:table-cell table:style-name="Default" office:value-type="string" office:string-value="Xerdiz"/>
          <table:table-cell/>
          <table:table-cell table:style-name="Default" office:value-type="string" office:string-value="627493252"/>
          <table:table-cell/>
          <table:table-cell table:style-name="Default" office:value-type="string" office:string-value="https://www.instagram.com/madeiraman_carpinteiro/?__pwa=1"/>
        </table:table-row>
        <table:table-row table:style-name="ro1">
          <table:table-cell table:style-name="Default" office:value-type="string" office:string-value="11596"/>
          <table:table-cell table:style-name="Default" office:value-type="string" office:string-value="DFRANQUEIRA RELOJERIA JOYERIA SL"/>
          <table:table-cell table:style-name="Default" office:value-type="string" office:string-value="JOYERIA D. FRANQUEIRA RELOJERI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ROGRESO"/>
          <table:table-cell table:style-name="Default" office:value-type="string" office:string-value="91"/>
          <table:table-cell table:number-columns-repeated="2"/>
          <table:table-cell table:style-name="Default" office:value-type="string" office:string-value="3B"/>
          <table:table-cell table:number-columns-repeated="2"/>
          <table:table-cell table:style-name="Default" office:value-type="string" office:string-value="32003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/>
          <table:table-cell table:style-name="Default" office:value-type="string" office:string-value="988249342"/>
        </table:table-row>
        <table:table-row table:style-name="ro1">
          <table:table-cell table:style-name="Default" office:value-type="string" office:string-value="11593"/>
          <table:table-cell table:style-name="Default" office:value-type="string" office:string-value="NEREA RUIBAL FERREIRA"/>
          <table:table-cell table:style-name="Default" office:value-type="string" office:string-value="Pipa pirita (Joyería de autor)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zaragoza"/>
          <table:table-cell table:style-name="Default" office:value-type="string" office:string-value="37"/>
          <table:table-cell table:style-name="Default" office:value-type="string" office:string-value="4"/>
          <table:table-cell table:style-name="Default" office:value-type="string" office:string-value="1"/>
          <table:table-cell table:style-name="Default" office:value-type="string" office:string-value="1"/>
          <table:table-cell table:style-name="Default" office:value-type="string" office:string-value="Vigo"/>
          <table:table-cell/>
          <table:table-cell table:style-name="Default" office:value-type="string" office:string-value="36203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36922362"/>
          <table:table-cell/>
          <table:table-cell table:style-name="Default" office:value-type="string" office:string-value="pipa.pirita"/>
        </table:table-row>
        <table:table-row table:style-name="ro1">
          <table:table-cell table:style-name="Default" office:value-type="string" office:string-value="11588"/>
          <table:table-cell table:style-name="Default" office:value-type="string" office:string-value="SOFIA DE LOS ANGELES PEREIRA ALONSO"/>
          <table:table-cell table:style-name="Default" office:value-type="string" office:string-value="Feltralía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Gonzalo Navarro "/>
          <table:table-cell table:style-name="Default" office:value-type="string" office:string-value="38"/>
          <table:table-cell table:number-columns-repeated="3"/>
          <table:table-cell table:style-name="Default" office:value-type="string" office:string-value="Castro"/>
          <table:table-cell table:style-name="Default" office:value-type="string" office:string-value="O Agrande"/>
          <table:table-cell table:style-name="Default" office:value-type="string" office:string-value="15573"/>
          <table:table-cell table:style-name="Default" office:value-type="string" office:string-value="Coruña (A)"/>
          <table:table-cell table:style-name="Default" office:value-type="string" office:string-value="0546"/>
          <table:table-cell table:style-name="Default" office:value-type="string" office:string-value="Narón"/>
          <table:table-cell table:style-name="Default" office:value-type="string" office:string-value="naron"/>
          <table:table-cell/>
          <table:table-cell table:style-name="Default" office:value-type="string" office:string-value="679169766"/>
          <table:table-cell/>
          <table:table-cell table:style-name="Default" office:value-type="string" office:string-value="https://www.instagram.com/feltralia?igsh=MWs4dXUzdG80OTdicQ%3D%3D"/>
        </table:table-row>
        <table:table-row table:style-name="ro1">
          <table:table-cell table:style-name="Default" office:value-type="string" office:string-value="11602"/>
          <table:table-cell table:style-name="Default" office:value-type="string" office:string-value="Yolanda Blanco Pereiro"/>
          <table:table-cell table:style-name="Default" office:value-type="string" office:string-value="SUIDADE DESEÑO GALEGO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Quintans De Treos"/>
          <table:table-cell table:style-name="Default" office:value-type="string" office:string-value="33"/>
          <table:table-cell table:number-columns-repeated="3"/>
          <table:table-cell table:style-name="Default" office:value-type="string" office:string-value="SAN MIGUEL DE TREOS"/>
          <table:table-cell table:style-name="Default" office:value-type="string" office:string-value="QUINTANS"/>
          <table:table-cell table:style-name="Default" office:value-type="string" office:string-value="15129"/>
          <table:table-cell table:style-name="Default" office:value-type="string" office:string-value="Coruña (A)"/>
          <table:table-cell table:style-name="Default" office:value-type="string" office:string-value="0927"/>
          <table:table-cell table:style-name="Default" office:value-type="string" office:string-value="Vimianzo"/>
          <table:table-cell table:style-name="Default" office:value-type="string" office:string-value="Vimianzo"/>
          <table:table-cell/>
          <table:table-cell table:style-name="Default" office:value-type="string" office:string-value="644454792"/>
          <table:table-cell table:style-name="Default" office:value-type="string" office:string-value="https://www.facebook.com/profile.php?id=1000679183"/>
          <table:table-cell table:style-name="Default" office:value-type="string" office:string-value="https://www.instagram.com/suidadedg?igsh=MTNqdjVxdWR4Ynp4OA%3D%3D"/>
        </table:table-row>
        <table:table-row table:style-name="ro1">
          <table:table-cell table:style-name="Default" office:value-type="string" office:string-value="11598"/>
          <table:table-cell table:style-name="Default" office:value-type="string" office:string-value="VIKTORIA SZABO"/>
          <table:table-cell table:style-name="Default" office:value-type="string" office:string-value="VIKTORIA SZAB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 MARTIÑO"/>
          <table:table-cell table:style-name="Default" office:value-type="string" office:string-value="2"/>
          <table:table-cell table:number-columns-repeated="2"/>
          <table:table-cell table:style-name="Default" office:value-type="string" office:string-value="1A"/>
          <table:table-cell table:number-columns-repeated="2"/>
          <table:table-cell table:style-name="Default" office:value-type="string" office:string-value="15155"/>
          <table:table-cell table:style-name="Default" office:value-type="string" office:string-value="Coruña (A)"/>
          <table:table-cell table:style-name="Default" office:value-type="string" office:string-value="0373"/>
          <table:table-cell table:style-name="Default" office:value-type="string" office:string-value="Fisterra"/>
          <table:table-cell table:style-name="Default" office:value-type="string" office:string-value="FISTERRA"/>
          <table:table-cell/>
          <table:table-cell table:style-name="Default" office:value-type="string" office:string-value="644749579"/>
          <table:table-cell/>
          <table:table-cell table:style-name="Default" office:value-type="string" office:string-value="https://www.instagram.com/viktoria.szabo.artist/"/>
        </table:table-row>
        <table:table-row table:style-name="ro1">
          <table:table-cell table:style-name="Default" office:value-type="string" office:string-value="11603"/>
          <table:table-cell table:style-name="Default" office:value-type="string" office:string-value="CARMEN PARDO FERNÁNDEZ"/>
          <table:table-cell table:style-name="Default" office:value-type="string" office:string-value="Dalenda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onda"/>
          <table:table-cell table:style-name="Default" office:value-type="string" office:string-value="Ronda das Fontiñas"/>
          <table:table-cell table:style-name="Default" office:value-type="string" office:string-value="195"/>
          <table:table-cell table:number-columns-repeated="2"/>
          <table:table-cell table:style-name="Default" office:value-type="string" office:string-value="5ºF"/>
          <table:table-cell table:number-columns-repeated="2"/>
          <table:table-cell table:style-name="Default" office:value-type="string" office:string-value="27002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97773227"/>
          <table:table-cell/>
          <table:table-cell table:style-name="Default" office:value-type="string" office:string-value="https://www.instagram.com/dalenda.jewels/"/>
        </table:table-row>
        <table:table-row table:style-name="ro1">
          <table:table-cell table:style-name="Default" office:value-type="string" office:string-value="11600"/>
          <table:table-cell table:style-name="Default" office:value-type="string" office:string-value="VANESA GOMEZ CARRO"/>
          <table:table-cell table:style-name="Default" office:value-type="string" office:string-value="AMORA, ARTESANÍA EN LÁ E PAPEL"/>
          <table:table-cell table:style-name="Default" office:value-type="string" office:string-value="Encadernación, encadernador(a)"/>
          <table:table-cell table:style-name="Default" office:value-type="string" office:string-value=""/>
          <table:table-cell table:style-name="Default" office:value-type="string" office:string-value="Barrio"/>
          <table:table-cell table:style-name="Default" office:value-type="string" office:string-value="SURREIRO"/>
          <table:table-cell table:style-name="Default" office:value-type="string" office:string-value="2"/>
          <table:table-cell table:number-columns-repeated="2"/>
          <table:table-cell table:style-name="Default" office:value-type="string" office:string-value="B"/>
          <table:table-cell table:style-name="Default" office:value-type="string" office:string-value="REBORDECHÁN"/>
          <table:table-cell/>
          <table:table-cell table:style-name="Default" office:value-type="string" office:string-value="36491"/>
          <table:table-cell table:style-name="Default" office:value-type="string" office:string-value="Pontevedra"/>
          <table:table-cell table:style-name="Default" office:value-type="string" office:string-value="0144"/>
          <table:table-cell table:style-name="Default" office:value-type="string" office:string-value="Crecente"/>
          <table:table-cell table:style-name="Default" office:value-type="string" office:string-value="REBORDECHÁN"/>
          <table:table-cell/>
          <table:table-cell table:style-name="Default" office:value-type="string" office:string-value="669254475"/>
          <table:table-cell table:style-name="Default" office:value-type="string" office:string-value="https://www.facebook.com/amora.lanaypapel"/>
          <table:table-cell table:style-name="Default" office:value-type="string" office:string-value="https://www.instagram.com/amora.artesania"/>
          <table:table-cell table:style-name="Default" office:value-type="string" office:string-value="https://www.youtube.com/watch?v=s6TLaA9AAS0"/>
        </table:table-row>
        <table:table-row table:style-name="ro1">
          <table:table-cell table:style-name="Default" office:value-type="string" office:string-value="11594"/>
          <table:table-cell table:style-name="Default" office:value-type="string" office:string-value="MARIA SARA ASCON BELVER"/>
          <table:table-cell table:style-name="Default" office:value-type="string" office:string-value="JOYERIA ARTESAR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LCALDE ELECTO CARBALLO"/>
          <table:table-cell table:style-name="Default" office:value-type="string" office:string-value="16"/>
          <table:table-cell table:style-name="Default" office:value-type="string" office:string-value="A"/>
          <table:table-cell table:style-name="Default" office:value-type="string" office:string-value="3"/>
          <table:table-cell table:style-name="Default" office:value-type="string" office:string-value="D"/>
          <table:table-cell/>
          <table:table-cell table:style-name="Default" office:value-type="string" office:string-value="A CORVEIRA"/>
          <table:table-cell table:style-name="Default" office:value-type="string" office:string-value="15174"/>
          <table:table-cell table:style-name="Default" office:value-type="string" office:string-value="Coruña (A)"/>
          <table:table-cell table:style-name="Default" office:value-type="string" office:string-value="0315"/>
          <table:table-cell table:style-name="Default" office:value-type="string" office:string-value="Culleredo"/>
          <table:table-cell table:style-name="Default" office:value-type="string" office:string-value="CULLEREDO"/>
          <table:table-cell/>
          <table:table-cell table:style-name="Default" office:value-type="string" office:string-value="640222239"/>
          <table:table-cell table:style-name="Default" office:value-type="string" office:string-value="JOYERIA ARTESARA"/>
          <table:table-cell table:style-name="Default" office:value-type="string" office:string-value="@joyeriaartesara"/>
        </table:table-row>
        <table:table-row table:style-name="ro1">
          <table:table-cell table:style-name="Default" office:value-type="string" office:string-value="11587"/>
          <table:table-cell table:style-name="Default" office:value-type="string" office:string-value="ANA ISABEL CAMIÑAS DE LA CRUZ"/>
          <table:table-cell table:style-name="Default" office:value-type="string" office:string-value="Taller&amp;Co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Inés de Castro"/>
          <table:table-cell table:style-name="Default" office:value-type="string" office:string-value="11"/>
          <table:table-cell table:number-columns-repeated="3"/>
          <table:table-cell table:style-name="Default" office:value-type="string" office:string-value="A Coruña"/>
          <table:table-cell table:style-name="Default" office:value-type="string" office:string-value="A Coruña"/>
          <table:table-cell table:style-name="Default" office:value-type="string" office:string-value="15005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00869183"/>
          <table:table-cell table:style-name="Default" office:value-type="string" office:string-value="https://www.facebook.com/TallerandCo/"/>
          <table:table-cell table:style-name="Default" office:value-type="string" office:string-value="https://www.instagram.com/taller_and_co/"/>
        </table:table-row>
        <table:table-row table:style-name="ro1">
          <table:table-cell table:style-name="Default" office:value-type="string" office:string-value="11589"/>
          <table:table-cell table:style-name="Default" office:value-type="string" office:string-value="SUSANA GONZALEZ RODRIGUEZ"/>
          <table:table-cell table:style-name="Default" office:value-type="string" office:string-value="MI-CHÕ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 MOLINERA "/>
          <table:table-cell table:style-name="Default" office:value-type="string" office:string-value="3"/>
          <table:table-cell/>
          <table:table-cell table:style-name="Default" office:value-type="string" office:string-value="3"/>
          <table:table-cell table:style-name="Default" office:value-type="string" office:string-value="C"/>
          <table:table-cell table:style-name="Default" office:value-type="string" office:string-value="LALIN"/>
          <table:table-cell table:style-name="Default" office:value-type="string" office:string-value="LALIN"/>
          <table:table-cell table:style-name="Default" office:value-type="string" office:string-value="36500"/>
          <table:table-cell table:style-name="Default" office:value-type="string" office:string-value="Pontevedra"/>
          <table:table-cell table:style-name="Default" office:value-type="string" office:string-value="0242"/>
          <table:table-cell table:style-name="Default" office:value-type="string" office:string-value="Lalín"/>
          <table:table-cell table:style-name="Default" office:value-type="string" office:string-value="LALIN - PONTEVEDRA"/>
          <table:table-cell/>
          <table:table-cell table:style-name="Default" office:value-type="string" office:string-value="650086925"/>
        </table:table-row>
        <table:table-row table:style-name="ro1">
          <table:table-cell table:style-name="Default" office:value-type="string" office:string-value="11595"/>
          <table:table-cell table:style-name="Default" office:value-type="string" office:string-value="SONIA ALVAREZ CURRAS"/>
          <table:table-cell table:style-name="Default" office:value-type="string" office:string-value="OLUEIS"/>
          <table:table-cell table:style-name="Default" office:value-type="string" office:string-value="Arranxos florais con flores naturais ou secas, fabricación de flores de papel ou teas, etc.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ROGRESO"/>
          <table:table-cell table:style-name="Default" office:value-type="string" office:string-value="39"/>
          <table:table-cell/>
          <table:table-cell table:style-name="Default" office:value-type="string" office:string-value="1"/>
          <table:table-cell table:number-columns-repeated="2"/>
          <table:table-cell table:style-name="Default" office:value-type="string" office:string-value="RIBADAVIA"/>
          <table:table-cell table:style-name="Default" office:value-type="string" office:string-value="32400"/>
          <table:table-cell table:style-name="Default" office:value-type="string" office:string-value="Ourense"/>
          <table:table-cell table:style-name="Default" office:value-type="string" office:string-value="0697"/>
          <table:table-cell table:style-name="Default" office:value-type="string" office:string-value="Ribadavia"/>
          <table:table-cell table:style-name="Default" office:value-type="string" office:string-value="RIBADAVIA"/>
          <table:table-cell/>
          <table:table-cell table:style-name="Default" office:value-type="string" office:string-value="647722523"/>
          <table:table-cell/>
          <table:table-cell table:style-name="Default" office:value-type="string" office:string-value="@olueis_la_vie_en_fleur"/>
        </table:table-row>
        <table:table-row table:style-name="ro1">
          <table:table-cell table:style-name="Default" office:value-type="string" office:string-value="11590"/>
          <table:table-cell table:style-name="Default" office:value-type="string" office:string-value="EMILIANO GAMBERO DALLACAMINA"/>
          <table:table-cell table:style-name="Default" office:value-type="string" office:string-value="Artesanos del altillo"/>
          <table:table-cell table:style-name="Default" office:value-type="string" office:string-value="Marquetaría, marque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ta María "/>
          <table:table-cell table:style-name="Default" office:value-type="string" office:string-value="9"/>
          <table:table-cell table:number-columns-repeated="2"/>
          <table:table-cell table:style-name="Default" office:value-type="string" office:string-value="3.a "/>
          <table:table-cell table:number-columns-repeated="2"/>
          <table:table-cell table:style-name="Default" office:value-type="string" office:string-value="15001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Coruña"/>
          <table:table-cell/>
          <table:table-cell table:style-name="Default" office:value-type="string" office:string-value="651581428"/>
          <table:table-cell/>
          <table:table-cell table:style-name="Default" office:value-type="string" office:string-value="https://www.instagram.com/artesanosdelaltillo/"/>
        </table:table-row>
        <table:table-row table:style-name="ro1">
          <table:table-cell table:style-name="Default" office:value-type="string" office:string-value="11599"/>
          <table:table-cell table:style-name="Default" office:value-type="string" office:string-value="SONIA FONTAN FORNO"/>
          <table:table-cell table:style-name="Default" office:value-type="string" office:string-value="Luar da Gaia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ueiro de Figueirñas"/>
          <table:table-cell table:style-name="Default" office:value-type="string" office:string-value="4"/>
          <table:table-cell/>
          <table:table-cell table:style-name="Default" office:value-type="string" office:string-value="baixo"/>
          <table:table-cell table:style-name="Default" office:value-type="string" office:string-value="esqud"/>
          <table:table-cell table:number-columns-repeated="2"/>
          <table:table-cell table:style-name="Default" office:value-type="string" office:string-value="15705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16102445"/>
          <table:table-cell table:style-name="Default" office:value-type="string" office:string-value="https://www.facebook.com/sonia.fontanforno"/>
          <table:table-cell table:style-name="Default" office:value-type="string" office:string-value="https://www.instagram.com/luardagaia/"/>
        </table:table-row>
        <table:table-row table:style-name="ro1">
          <table:table-cell table:style-name="Default" office:value-type="string" office:string-value="11601"/>
          <table:table-cell table:style-name="Default" office:value-type="string" office:string-value="JOSE PAZOS GOMEZ"/>
          <table:table-cell table:style-name="Default" office:value-type="string" office:string-value="PLATOS GALICIA"/>
          <table:table-cell table:style-name="Default" office:value-type="string" office:string-value="Tornaría, torneiro(a) de madeir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PORTECELO RIOBO"/>
          <table:table-cell table:style-name="Default" office:value-type="string" office:string-value="1"/>
          <table:table-cell table:number-columns-repeated="5"/>
          <table:table-cell table:style-name="Default" office:value-type="string" office:string-value="36685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A ESTRADA"/>
          <table:table-cell/>
          <table:table-cell table:style-name="Default" office:value-type="string" office:string-value="636003891"/>
        </table:table-row>
        <table:table-row table:style-name="ro1">
          <table:table-cell table:style-name="Default" office:value-type="string" office:string-value="11592"/>
          <table:table-cell table:style-name="Default" office:value-type="string" office:string-value="JAVIER MIRON COUSELO"/>
          <table:table-cell table:style-name="Default" office:value-type="string" office:string-value="Ammigo"/>
          <table:table-cell table:style-name="Default" office:value-type="string" office:string-value="Ebanistaría, ebanista"/>
          <table:table-cell table:style-name="Default" office:value-type="string" office:string-value="Carpintaría, carpinteiro(a)"/>
          <table:table-cell table:style-name="Default" office:value-type="string" office:string-value="Rúa"/>
          <table:table-cell table:style-name="Default" office:value-type="string" office:string-value="Sartal "/>
          <table:table-cell table:style-name="Default" office:value-type="string" office:string-value="30"/>
          <table:table-cell table:number-columns-repeated="3"/>
          <table:table-cell table:style-name="Default" office:value-type="string" office:string-value="Poio"/>
          <table:table-cell/>
          <table:table-cell table:style-name="Default" office:value-type="string" office:string-value="36995"/>
          <table:table-cell table:style-name="Default" office:value-type="string" office:string-value="Pontevedra"/>
          <table:table-cell table:style-name="Default" office:value-type="string" office:string-value="0412"/>
          <table:table-cell table:style-name="Default" office:value-type="string" office:string-value="Poio"/>
          <table:table-cell table:style-name="Default" office:value-type="string" office:string-value="Poio"/>
          <table:table-cell/>
          <table:table-cell table:style-name="Default" office:value-type="string" office:string-value="698166324"/>
          <table:table-cell/>
          <table:table-cell table:style-name="Default" office:value-type="string" office:string-value="https://www.instagram.com/ammigo.eu/"/>
        </table:table-row>
        <table:table-row table:style-name="ro1">
          <table:table-cell table:style-name="Default" office:value-type="string" office:string-value="11591"/>
          <table:table-cell table:style-name="Default" office:value-type="string" office:string-value="RODRIGO NUÑEZ BEA"/>
          <table:table-cell table:style-name="Default" office:value-type="string" office:string-value="Camiño do rio surfboards"/>
          <table:table-cell table:style-name="Default" office:value-type="string" office:string-value="Carpintaría, carpin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miño do rio "/>
          <table:table-cell table:style-name="Default" office:value-type="string" office:string-value="10"/>
          <table:table-cell table:number-columns-repeated="5"/>
          <table:table-cell table:style-name="Default" office:value-type="string" office:string-value="36980"/>
          <table:table-cell table:style-name="Default" office:value-type="string" office:string-value="Pontevedra"/>
          <table:table-cell table:style-name="Default" office:value-type="string" office:string-value="0221"/>
          <table:table-cell table:style-name="Default" office:value-type="string" office:string-value="Grove (O)"/>
          <table:table-cell table:style-name="Default" office:value-type="string" office:string-value="O Grove"/>
          <table:table-cell/>
          <table:table-cell table:style-name="Default" office:value-type="string" office:string-value="667686560"/>
        </table:table-row>
        <table:table-row table:style-name="ro1">
          <table:table-cell table:style-name="Default" office:value-type="string" office:string-value="11583"/>
          <table:table-cell table:style-name="Default" office:value-type="string" office:string-value="MARGARITA GONZALEZ CAJIAO"/>
          <table:table-cell table:style-name="Default" office:value-type="string" office:string-value="El taller de mi vida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E Herrerias"/>
          <table:table-cell table:style-name="Default" office:value-type="string" office:string-value="12"/>
          <table:table-cell table:number-columns-repeated="2"/>
          <table:table-cell table:style-name="Default" office:value-type="string" office:string-value="bajo"/>
          <table:table-cell table:style-name="Default" office:value-type="string" office:string-value="A Coruña"/>
          <table:table-cell table:style-name="Default" office:value-type="string" office:string-value="A Coruña"/>
          <table:table-cell table:style-name="Default" office:value-type="string" office:string-value="15001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66910339"/>
          <table:table-cell table:style-name="Default" office:value-type="string" office:string-value="@margacajiao"/>
          <table:table-cell table:style-name="Default" office:value-type="string" office:string-value="@eltallerdemivida"/>
        </table:table-row>
        <table:table-row table:style-name="ro1">
          <table:table-cell table:style-name="Default" office:value-type="string" office:string-value="11585"/>
          <table:table-cell table:style-name="Default" office:value-type="string" office:string-value="RUBEN PICO REY"/>
          <table:table-cell table:style-name="Default" office:value-type="string" office:string-value="FEITIÑO-RUBÉN PICO (A REPULIDA)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AVDA DEPUTACIÓN "/>
          <table:table-cell table:style-name="Default" office:value-type="string" office:string-value="25"/>
          <table:table-cell/>
          <table:table-cell table:style-name="Default" office:value-type="string" office:string-value="1"/>
          <table:table-cell table:style-name="Default" office:value-type="string" office:string-value="C"/>
          <table:table-cell table:style-name="Default" office:value-type="string" office:string-value="XOVE"/>
          <table:table-cell table:style-name="Default" office:value-type="string" office:string-value="XOVE"/>
          <table:table-cell table:style-name="Default" office:value-type="string" office:string-value="27870"/>
          <table:table-cell table:style-name="Default" office:value-type="string" office:string-value="Lugo"/>
          <table:table-cell table:style-name="Default" office:value-type="string" office:string-value="0253"/>
          <table:table-cell table:style-name="Default" office:value-type="string" office:string-value="Xove"/>
          <table:table-cell table:style-name="Default" office:value-type="string" office:string-value="XOVE"/>
          <table:table-cell/>
          <table:table-cell table:style-name="Default" office:value-type="string" office:string-value="618369954"/>
          <table:table-cell/>
          <table:table-cell table:style-name="Default" office:value-type="string" office:string-value="https://www.instagram.com/arepulida/"/>
        </table:table-row>
        <table:table-row table:style-name="ro1">
          <table:table-cell table:style-name="Default" office:value-type="string" office:string-value="11584"/>
          <table:table-cell table:style-name="Default" office:value-type="string" office:string-value="MARIA CARMEN RODRIGUEZ GONZALEZ"/>
          <table:table-cell table:style-name="Default" office:value-type="string" office:string-value="PORVIR39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BENIGNO QUIROGA"/>
          <table:table-cell table:style-name="Default" office:value-type="string" office:string-value="90"/>
          <table:table-cell table:number-columns-repeated="5"/>
          <table:table-cell table:style-name="Default" office:value-type="string" office:string-value="27600"/>
          <table:table-cell table:style-name="Default" office:value-type="string" office:string-value="Lugo"/>
          <table:table-cell table:style-name="Default" office:value-type="string" office:string-value="0575"/>
          <table:table-cell table:style-name="Default" office:value-type="string" office:string-value="Sarria"/>
          <table:table-cell table:style-name="Default" office:value-type="string" office:string-value="Sarria"/>
          <table:table-cell/>
          <table:table-cell table:style-name="Default" office:value-type="string" office:string-value="677585888"/>
          <table:table-cell table:style-name="Default" office:value-type="string" office:string-value="https://www.facebook.com/porvir39"/>
          <table:table-cell table:style-name="Default" office:value-type="string" office:string-value="https://www.instagram.com/porvir39/?hl=es"/>
        </table:table-row>
        <table:table-row table:style-name="ro1">
          <table:table-cell table:style-name="Default" office:value-type="string" office:string-value="11582"/>
          <table:table-cell table:style-name="Default" office:value-type="string" office:string-value="ROSA MARIA FRAIZ SOUTELO"/>
          <table:table-cell table:style-name="Default" office:value-type="string" office:string-value="FRAIZ SOUTELO ROSA MARIA"/>
          <table:table-cell table:style-name="Default" office:value-type="string" office:string-value="Ourivaría, ourive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DE GUIXAR 3ª TRAVESIA"/>
          <table:table-cell table:style-name="Default" office:value-type="string" office:string-value="1"/>
          <table:table-cell/>
          <table:table-cell table:style-name="Default" office:value-type="string" office:string-value="BJ"/>
          <table:table-cell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36207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76375165"/>
        </table:table-row>
        <table:table-row table:style-name="ro1">
          <table:table-cell table:style-name="Default" office:value-type="string" office:string-value="11580"/>
          <table:table-cell table:style-name="Default" office:value-type="string" office:string-value="DARIAGNYS FELICETTA GUALTIERI MENDEZ"/>
          <table:table-cell table:style-name="Default" office:value-type="string" office:string-value="DARIAGNYS FELICETTA GUALTIERI MENDEZ"/>
          <table:table-cell table:style-name="Default" office:value-type="string" office:string-value="Modisto(a)"/>
          <table:table-cell table:style-name="Default" office:value-type="string" office:string-value="Serigrafía, serígrafo(a)"/>
          <table:table-cell table:style-name="Default" office:value-type="string" office:string-value="Rúa"/>
          <table:table-cell table:style-name="Default" office:value-type="string" office:string-value="ROSALIA DE CASTRO"/>
          <table:table-cell table:style-name="Default" office:value-type="string" office:string-value="19"/>
          <table:table-cell/>
          <table:table-cell table:style-name="Default" office:value-type="string" office:string-value="1"/>
          <table:table-cell table:style-name="Default" office:value-type="string" office:string-value="DCHA"/>
          <table:table-cell table:number-columns-repeated="2"/>
          <table:table-cell table:style-name="Default" office:value-type="string" office:string-value="36201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722838397"/>
        </table:table-row>
        <table:table-row table:style-name="ro1">
          <table:table-cell table:style-name="Default" office:value-type="string" office:string-value="11586"/>
          <table:table-cell table:style-name="Default" office:value-type="string" office:string-value="ELENA MAHIA VAZQUEZ"/>
          <table:table-cell table:style-name="Default" office:value-type="string" office:string-value="BJ CANDLE STUDIO"/>
          <table:table-cell table:style-name="Default" office:value-type="string" office:string-value="Ceraría, cereiro(a) (velas e exvoto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LGUEIRIÑOS DE ABAIXO"/>
          <table:table-cell table:style-name="Default" office:value-type="string" office:string-value="45"/>
          <table:table-cell/>
          <table:table-cell table:style-name="Default" office:value-type="string" office:string-value="2"/>
          <table:table-cell table:style-name="Default" office:value-type="string" office:string-value="C"/>
          <table:table-cell table:number-columns-repeated="2"/>
          <table:table-cell table:style-name="Default" office:value-type="string" office:string-value="15703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52578619"/>
          <table:table-cell table:style-name="Default" office:value-type="string" office:string-value=" https://www.facebook.com/BJCandleStudio/"/>
          <table:table-cell table:style-name="Default" office:value-type="string" office:string-value="https://www.instagram.com/BJCandleStudio/"/>
        </table:table-row>
        <table:table-row table:style-name="ro1">
          <table:table-cell table:style-name="Default" office:value-type="string" office:string-value="11579"/>
          <table:table-cell table:style-name="Default" office:value-type="string" office:string-value="MARIA CANDAMO GARCIA"/>
          <table:table-cell table:style-name="Default" office:value-type="string" office:string-value="LIXO ATELIER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EROUSOS"/>
          <table:table-cell table:style-name="Default" office:value-type="string" office:string-value="5"/>
          <table:table-cell table:number-columns-repeated="3"/>
          <table:table-cell table:style-name="Default" office:value-type="string" office:string-value="LOURO"/>
          <table:table-cell table:style-name="Default" office:value-type="string" office:string-value="MUROS"/>
          <table:table-cell table:style-name="Default" office:value-type="string" office:string-value="15291"/>
          <table:table-cell table:style-name="Default" office:value-type="string" office:string-value="Coruña (A)"/>
          <table:table-cell table:style-name="Default" office:value-type="string" office:string-value="0531"/>
          <table:table-cell table:style-name="Default" office:value-type="string" office:string-value="Muros"/>
          <table:table-cell table:style-name="Default" office:value-type="string" office:string-value="LOURO"/>
          <table:table-cell/>
          <table:table-cell table:style-name="Default" office:value-type="string" office:string-value="636132367"/>
          <table:table-cell/>
          <table:table-cell table:style-name="Default" office:value-type="string" office:string-value="https://www.instagram.com/lixo.atelier/"/>
        </table:table-row>
        <table:table-row table:style-name="ro1">
          <table:table-cell table:style-name="Default" office:value-type="string" office:string-value="11581"/>
          <table:table-cell table:style-name="Default" office:value-type="string" office:string-value="CATALINA ARAUJO ALFONSIN"/>
          <table:table-cell table:style-name="Default" office:value-type="string" office:string-value="TERRA"/>
          <table:table-cell table:style-name="Default" office:value-type="string" office:string-value="Complementos de moda"/>
          <table:table-cell table:style-name="Default" office:value-type="string" office:string-value="Fotografía, fotógrafo(a) (proceso non automatizado)"/>
          <table:table-cell table:style-name="Default" office:value-type="string" office:string-value="Avenida"/>
          <table:table-cell table:style-name="Default" office:value-type="string" office:string-value=" CHANCELAS"/>
          <table:table-cell table:style-name="Default" office:value-type="string" office:string-value="10"/>
          <table:table-cell table:number-columns-repeated="2"/>
          <table:table-cell table:style-name="Default" office:value-type="string" office:string-value="1D"/>
          <table:table-cell table:style-name="Default" office:value-type="string" office:string-value="COMBARRO"/>
          <table:table-cell table:style-name="Default" office:value-type="string" office:string-value="POIO"/>
          <table:table-cell table:style-name="Default" office:value-type="string" office:string-value="36993"/>
          <table:table-cell table:style-name="Default" office:value-type="string" office:string-value="Pontevedra"/>
          <table:table-cell table:style-name="Default" office:value-type="string" office:string-value="0412"/>
          <table:table-cell table:style-name="Default" office:value-type="string" office:string-value="Poio"/>
          <table:table-cell table:style-name="Default" office:value-type="string" office:string-value="PONTEVEDRA"/>
          <table:table-cell/>
          <table:table-cell table:style-name="Default" office:value-type="string" office:string-value="606848446"/>
          <table:table-cell/>
          <table:table-cell table:style-name="Default" office:value-type="string" office:string-value="WWW.INSTAGRAM.COM/TERRA_MACRAME"/>
        </table:table-row>
        <table:table-row table:style-name="ro1">
          <table:table-cell table:style-name="Default" office:value-type="string" office:string-value="11551"/>
          <table:table-cell table:style-name="Default" office:value-type="string" office:string-value="PATRICIA MUÑOZ FERNANDEZ"/>
          <table:table-cell table:style-name="Default" office:value-type="string" office:string-value="Taller&amp;Co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 Jaime"/>
          <table:table-cell table:style-name="Default" office:value-type="string" office:string-value="26"/>
          <table:table-cell/>
          <table:table-cell table:style-name="Default" office:value-type="string" office:string-value="1"/>
          <table:table-cell table:style-name="Default" office:value-type="string" office:string-value="izqu"/>
          <table:table-cell table:style-name="Default" office:value-type="string" office:string-value="A Coruña"/>
          <table:table-cell table:style-name="Default" office:value-type="string" office:string-value="A Coruña"/>
          <table:table-cell table:style-name="Default" office:value-type="string" office:string-value="15007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09182194"/>
          <table:table-cell table:style-name="Default" office:value-type="string" office:string-value="https://www.facebook.com/TallerandCo/"/>
          <table:table-cell table:style-name="Default" office:value-type="string" office:string-value="https://www.instagram.com/taller_and_co/"/>
        </table:table-row>
        <table:table-row table:style-name="ro1">
          <table:table-cell table:style-name="Default" office:value-type="string" office:string-value="11554"/>
          <table:table-cell table:style-name="Default" office:value-type="string" office:string-value="SONIA FERNANDEZ GONZALEZ"/>
          <table:table-cell table:style-name="Default" office:value-type="string" office:string-value="SONIA FERNANDEZ GONZALEZ"/>
          <table:table-cell table:style-name="Default" office:value-type="string" office:string-value="Produtor(a) e reparador(a) de redes, redeiro(a)"/>
          <table:table-cell table:style-name="Default" office:value-type="string" office:string-value=""/>
          <table:table-cell table:style-name="Default" office:value-type="string" office:string-value="Estrada"/>
          <table:table-cell table:style-name="Default" office:value-type="string" office:string-value="PIÑEIRO MARZAN"/>
          <table:table-cell table:style-name="Default" office:value-type="string" office:string-value="19"/>
          <table:table-cell table:number-columns-repeated="3"/>
          <table:table-cell table:style-name="Default" office:value-type="string" office:string-value="O ROSAL"/>
          <table:table-cell table:style-name="Default" office:value-type="string" office:string-value="O ROSAL"/>
          <table:table-cell table:style-name="Default" office:value-type="string" office:string-value="36770"/>
          <table:table-cell table:style-name="Default" office:value-type="string" office:string-value="Pontevedra"/>
          <table:table-cell table:style-name="Default" office:value-type="string" office:string-value="0486"/>
          <table:table-cell table:style-name="Default" office:value-type="string" office:string-value="Rosal (O)"/>
          <table:table-cell table:style-name="Default" office:value-type="string" office:string-value="O ROSAL"/>
          <table:table-cell/>
          <table:table-cell table:style-name="Default" office:value-type="string" office:string-value="670031087"/>
        </table:table-row>
        <table:table-row table:style-name="ro1">
          <table:table-cell table:style-name="Default" office:value-type="string" office:string-value="11552"/>
          <table:table-cell table:style-name="Default" office:value-type="string" office:string-value="RICARDO JOSE REY AGRA"/>
          <table:table-cell table:style-name="Default" office:value-type="string" office:string-value="RICARDO REY ARTESANO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Nueva Travesía Buenavista"/>
          <table:table-cell table:style-name="Default" office:value-type="string" office:string-value="12"/>
          <table:table-cell table:style-name="Default" office:value-type="string" office:string-value="4"/>
          <table:table-cell table:style-name="Default" office:value-type="string" office:string-value="baixo"/>
          <table:table-cell table:style-name="Default" office:value-type="string" office:string-value="F"/>
          <table:table-cell table:number-columns-repeated="2"/>
          <table:table-cell table:style-name="Default" office:value-type="string" office:string-value="15006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87109990"/>
          <table:table-cell table:style-name="Default" office:value-type="string" office:string-value="Ricardo Rey artesano"/>
          <table:table-cell table:style-name="Default" office:value-type="string" office:string-value="ricardo.rey_artesano"/>
        </table:table-row>
        <table:table-row table:style-name="ro1">
          <table:table-cell table:style-name="Default" office:value-type="string" office:string-value="11560"/>
          <table:table-cell table:style-name="Default" office:value-type="string" office:string-value="MARIA BARCA PENSADO"/>
          <table:table-cell table:style-name="Default" office:value-type="string" office:string-value="CRÚA MARÍA BARC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LIRIOS"/>
          <table:table-cell table:style-name="Default" office:value-type="string" office:string-value="12"/>
          <table:table-cell/>
          <table:table-cell table:style-name="Default" office:value-type="string" office:string-value="4"/>
          <table:table-cell table:style-name="Default" office:value-type="string" office:string-value="A"/>
          <table:table-cell table:style-name="Default" office:value-type="string" office:string-value="CARBALLO"/>
          <table:table-cell table:style-name="Default" office:value-type="string" office:string-value="CARBALLO"/>
          <table:table-cell table:style-name="Default" office:value-type="string" office:string-value="15100"/>
          <table:table-cell table:style-name="Default" office:value-type="string" office:string-value="Coruña (A)"/>
          <table:table-cell table:style-name="Default" office:value-type="string" office:string-value="0196"/>
          <table:table-cell table:style-name="Default" office:value-type="string" office:string-value="Carballo"/>
          <table:table-cell table:style-name="Default" office:value-type="string" office:string-value="CARBALLO"/>
          <table:table-cell/>
          <table:table-cell table:style-name="Default" office:value-type="string" office:string-value="628652342"/>
          <table:table-cell table:style-name="Default" office:value-type="string" office:string-value="https://www.facebook.com/crua.mariabarca"/>
          <table:table-cell table:style-name="Default" office:value-type="string" office:string-value="https://www.instagram.com/crua.mariabarca"/>
        </table:table-row>
        <table:table-row table:style-name="ro1">
          <table:table-cell table:style-name="Default" office:value-type="string" office:string-value="11557"/>
          <table:table-cell table:style-name="Default" office:value-type="string" office:string-value="MARIA DEL CARMEN ABOAL FERNANDEZ"/>
          <table:table-cell table:style-name="Default" office:value-type="string" office:string-value="EMCOUROS 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Carretera"/>
          <table:table-cell table:style-name="Default" office:value-type="string" office:string-value="DE PONTEVEDRA"/>
          <table:table-cell table:style-name="Default" office:value-type="string" office:string-value="181"/>
          <table:table-cell/>
          <table:table-cell table:style-name="Default" office:value-type="string" office:string-value="1"/>
          <table:table-cell table:number-columns-repeated="3"/>
          <table:table-cell table:style-name="Default" office:value-type="string" office:string-value="36980"/>
          <table:table-cell table:style-name="Default" office:value-type="string" office:string-value="Pontevedra"/>
          <table:table-cell table:style-name="Default" office:value-type="string" office:string-value="0221"/>
          <table:table-cell table:style-name="Default" office:value-type="string" office:string-value="Grove (O)"/>
          <table:table-cell table:style-name="Default" office:value-type="string" office:string-value="O GROVE"/>
          <table:table-cell/>
          <table:table-cell table:style-name="Default" office:value-type="string" office:string-value="609811757"/>
          <table:table-cell table:style-name="Default" office:value-type="string" office:string-value="https://www.facebook.com/emcourosatelier/"/>
          <table:table-cell table:style-name="Default" office:value-type="string" office:string-value="https://www.instagram.com/emcouros/"/>
          <table:table-cell table:style-name="Default" office:value-type="string" office:string-value="https://es.pinterest.com/emcouros/"/>
        </table:table-row>
        <table:table-row table:style-name="ro1">
          <table:table-cell table:style-name="Default" office:value-type="string" office:string-value="11555"/>
          <table:table-cell table:style-name="Default" office:value-type="string" office:string-value="MARIA ELISA GERPE BELLO"/>
          <table:table-cell table:style-name="Default" office:value-type="string" office:string-value="LA PETITE"/>
          <table:table-cell table:style-name="Default" office:value-type="string" office:string-value="Arranxos florais con flores naturais ou secas, fabricación de flores de papel ou teas, etc.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TORNOS"/>
          <table:table-cell table:style-name="Default" office:value-type="string" office:string-value="24"/>
          <table:table-cell/>
          <table:table-cell table:style-name="Default" office:value-type="string" office:string-value="2"/>
          <table:table-cell table:style-name="Default" office:value-type="string" office:string-value="IZ"/>
          <table:table-cell table:number-columns-repeated="2"/>
          <table:table-cell table:style-name="Default" office:value-type="string" office:string-value="15142"/>
          <table:table-cell table:style-name="Default" office:value-type="string" office:string-value="Coruña (A)"/>
          <table:table-cell table:style-name="Default" office:value-type="string" office:string-value="0050"/>
          <table:table-cell table:style-name="Default" office:value-type="string" office:string-value="Arteixo"/>
          <table:table-cell table:style-name="Default" office:value-type="string" office:string-value="A CORUÑA"/>
          <table:table-cell/>
          <table:table-cell table:style-name="Default" office:value-type="string" office:string-value="682729264"/>
          <table:table-cell table:style-name="Default" office:value-type="string" office:string-value="https://www.facebook.com/people/La-Petite-Floral/1"/>
          <table:table-cell table:style-name="Default" office:value-type="string" office:string-value="https://www.instagram.com/la_petite_arte_floral"/>
          <table:table-cell table:style-name="Default" office:value-type="string" office:string-value="https://www.tiktok.com/@lapetiteartefloral"/>
        </table:table-row>
        <table:table-row table:style-name="ro1">
          <table:table-cell table:style-name="Default" office:value-type="string" office:string-value="11553"/>
          <table:table-cell table:style-name="Default" office:value-type="string" office:string-value="MARIA JESUS GONZALEZ GONZALEZ"/>
          <table:table-cell table:style-name="Default" office:value-type="string" office:string-value="MARIA JESUS GONZALEZ GONZALEZ"/>
          <table:table-cell table:style-name="Default" office:value-type="string" office:string-value="Produtor(a) e reparador(a) de redes, red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ALTESES"/>
          <table:table-cell table:style-name="Default" office:value-type="string" office:string-value="123"/>
          <table:table-cell table:number-columns-repeated="3"/>
          <table:table-cell table:style-name="Default" office:value-type="string" office:string-value="A GUARDA"/>
          <table:table-cell table:style-name="Default" office:value-type="string" office:string-value="A GUARDA"/>
          <table:table-cell table:style-name="Default" office:value-type="string" office:string-value="36780"/>
          <table:table-cell table:style-name="Default" office:value-type="string" office:string-value="Pontevedra"/>
          <table:table-cell table:style-name="Default" office:value-type="string" office:string-value="0237"/>
          <table:table-cell table:style-name="Default" office:value-type="string" office:string-value="Guarda (A)"/>
          <table:table-cell table:style-name="Default" office:value-type="string" office:string-value="A GUARDA"/>
          <table:table-cell/>
          <table:table-cell table:style-name="Default" office:value-type="string" office:string-value="651544002"/>
        </table:table-row>
        <table:table-row table:style-name="ro1">
          <table:table-cell table:style-name="Default" office:value-type="string" office:string-value="11559"/>
          <table:table-cell table:style-name="Default" office:value-type="string" office:string-value="SARA GONZALEZ PACHECO"/>
          <table:table-cell table:style-name="Default" office:value-type="string" office:string-value="SARA GONZALEZ PACHECO"/>
          <table:table-cell table:style-name="Default" office:value-type="string" office:string-value="Produtor(a) e reparador(a) de redes, redeiro(a)"/>
          <table:table-cell table:style-name="Default" office:value-type="string" office:string-value="Bixutería"/>
          <table:table-cell table:style-name="Default" office:value-type="string" office:string-value="Rúa"/>
          <table:table-cell table:style-name="Default" office:value-type="string" office:string-value="ROSAL"/>
          <table:table-cell table:style-name="Default" office:value-type="string" office:string-value="60"/>
          <table:table-cell table:number-columns-repeated="2"/>
          <table:table-cell table:style-name="Default" office:value-type="string" office:string-value="B"/>
          <table:table-cell table:number-columns-repeated="2"/>
          <table:table-cell table:style-name="Default" office:value-type="string" office:string-value="36780"/>
          <table:table-cell table:style-name="Default" office:value-type="string" office:string-value="Pontevedra"/>
          <table:table-cell table:style-name="Default" office:value-type="string" office:string-value="0237"/>
          <table:table-cell table:style-name="Default" office:value-type="string" office:string-value="Guarda (A)"/>
          <table:table-cell table:style-name="Default" office:value-type="string" office:string-value="A GUARDA"/>
          <table:table-cell/>
          <table:table-cell table:style-name="Default" office:value-type="string" office:string-value="627170864"/>
        </table:table-row>
        <table:table-row table:style-name="ro1">
          <table:table-cell table:style-name="Default" office:value-type="string" office:string-value="11561"/>
          <table:table-cell table:style-name="Default" office:value-type="string" office:string-value="TANIA VILLAMARIN GARCIA"/>
          <table:table-cell table:style-name="Default" office:value-type="string" office:string-value="INTRE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Olaría, oleiro(a)"/>
          <table:table-cell table:style-name="Default" office:value-type="string" office:string-value="Avenida"/>
          <table:table-cell table:style-name="Default" office:value-type="string" office:string-value="DA CERCA"/>
          <table:table-cell table:style-name="Default" office:value-type="string" office:string-value="5"/>
          <table:table-cell table:number-columns-repeated="3"/>
          <table:table-cell table:style-name="Default" office:value-type="string" office:string-value="MEIRA"/>
          <table:table-cell table:style-name="Default" office:value-type="string" office:string-value="MEIRA"/>
          <table:table-cell table:style-name="Default" office:value-type="string" office:string-value="27240"/>
          <table:table-cell table:style-name="Default" office:value-type="string" office:string-value="Lugo"/>
          <table:table-cell table:style-name="Default" office:value-type="string" office:string-value="0291"/>
          <table:table-cell table:style-name="Default" office:value-type="string" office:string-value="Meira"/>
          <table:table-cell table:style-name="Default" office:value-type="string" office:string-value="Meira"/>
          <table:table-cell/>
          <table:table-cell table:style-name="Default" office:value-type="string" office:string-value="662008558"/>
          <table:table-cell/>
          <table:table-cell table:style-name="Default" office:value-type="string" office:string-value="https://www.instagram.com/intre.es/"/>
        </table:table-row>
        <table:table-row table:style-name="ro1">
          <table:table-cell table:style-name="Default" office:value-type="string" office:string-value="11558"/>
          <table:table-cell table:style-name="Default" office:value-type="string" office:string-value="IRIA GARCIA PEREZ"/>
          <table:table-cell table:style-name="Default" office:value-type="string" office:string-value="Vacatola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Travesía"/>
          <table:table-cell table:style-name="Default" office:value-type="string" office:string-value="bazan"/>
          <table:table-cell table:style-name="Default" office:value-type="string" office:string-value="2"/>
          <table:table-cell/>
          <table:table-cell table:style-name="Default" office:value-type="string" office:string-value="1"/>
          <table:table-cell table:style-name="Default" office:value-type="string" office:string-value="esq"/>
          <table:table-cell table:number-columns-repeated="2"/>
          <table:table-cell table:style-name="Default" office:value-type="string" office:string-value="15406"/>
          <table:table-cell table:style-name="Default" office:value-type="string" office:string-value="Coruña (A)"/>
          <table:table-cell table:style-name="Default" office:value-type="string" office:string-value="0367"/>
          <table:table-cell table:style-name="Default" office:value-type="string" office:string-value="Ferrol"/>
          <table:table-cell table:style-name="Default" office:value-type="string" office:string-value="Ferrol"/>
          <table:table-cell/>
          <table:table-cell table:style-name="Default" office:value-type="string" office:string-value="695601398"/>
          <table:table-cell table:style-name="Default" office:value-type="string" office:string-value="@vacatola"/>
          <table:table-cell table:style-name="Default" office:value-type="string" office:string-value="@vacatola_net"/>
        </table:table-row>
        <table:table-row table:style-name="ro1">
          <table:table-cell table:style-name="Default" office:value-type="string" office:string-value="11563"/>
          <table:table-cell table:style-name="Default" office:value-type="string" office:string-value="MARIA MILAGROS MARTINEZ GONZALEZ"/>
          <table:table-cell table:style-name="Default" office:value-type="string" office:string-value="MILAGROS MARTINEZ GONZALEZ"/>
          <table:table-cell table:style-name="Default" office:value-type="string" office:string-value="Produtor(a) e reparador(a) de redes, redeiro(a)"/>
          <table:table-cell table:style-name="Default" office:value-type="string" office:string-value=""/>
          <table:table-cell table:style-name="Default" office:value-type="string" office:string-value="Estrada"/>
          <table:table-cell table:style-name="Default" office:value-type="string" office:string-value="VELLA A CUNCHADA"/>
          <table:table-cell table:style-name="Default" office:value-type="string" office:string-value="20"/>
          <table:table-cell table:number-columns-repeated="3"/>
          <table:table-cell table:style-name="Default" office:value-type="string" office:string-value="O ROSAL"/>
          <table:table-cell table:style-name="Default" office:value-type="string" office:string-value="O ROSAL "/>
          <table:table-cell table:style-name="Default" office:value-type="string" office:string-value="36770"/>
          <table:table-cell table:style-name="Default" office:value-type="string" office:string-value="Pontevedra"/>
          <table:table-cell table:style-name="Default" office:value-type="string" office:string-value="0486"/>
          <table:table-cell table:style-name="Default" office:value-type="string" office:string-value="Rosal (O)"/>
          <table:table-cell table:style-name="Default" office:value-type="string" office:string-value="O ROSAL"/>
          <table:table-cell/>
          <table:table-cell table:style-name="Default" office:value-type="string" office:string-value="689604763"/>
        </table:table-row>
        <table:table-row table:style-name="ro1">
          <table:table-cell table:style-name="Default" office:value-type="string" office:string-value="11562"/>
          <table:table-cell table:style-name="Default" office:value-type="string" office:string-value="NURIA GONZALEZ ADROVER"/>
          <table:table-cell table:style-name="Default" office:value-type="string" office:string-value="NURIA GONZALEZ ADROVER"/>
          <table:table-cell table:style-name="Default" office:value-type="string" office:string-value="Produtor(a) e reparador(a) de redes, red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VIGO"/>
          <table:table-cell table:style-name="Default" office:value-type="string" office:string-value="15"/>
          <table:table-cell table:number-columns-repeated="3"/>
          <table:table-cell table:style-name="Default" office:value-type="string" office:string-value="A GUARDA"/>
          <table:table-cell table:style-name="Default" office:value-type="string" office:string-value="A GUARDA"/>
          <table:table-cell table:style-name="Default" office:value-type="string" office:string-value="36780"/>
          <table:table-cell table:style-name="Default" office:value-type="string" office:string-value="Pontevedra"/>
          <table:table-cell table:style-name="Default" office:value-type="string" office:string-value="0237"/>
          <table:table-cell table:style-name="Default" office:value-type="string" office:string-value="Guarda (A)"/>
          <table:table-cell table:style-name="Default" office:value-type="string" office:string-value="A GUARDA"/>
          <table:table-cell/>
          <table:table-cell table:style-name="Default" office:value-type="string" office:string-value="627325073"/>
        </table:table-row>
        <table:table-row table:style-name="ro1">
          <table:table-cell table:style-name="Default" office:value-type="string" office:string-value="11556"/>
          <table:table-cell table:style-name="Default" office:value-type="string" office:string-value="XINEGAL  S. COOP. GALEGA"/>
          <table:table-cell table:style-name="Default" office:value-type="string" office:string-value="KARVAT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Urbanización"/>
          <table:table-cell table:style-name="Default" office:value-type="string" office:string-value="RIALTA, CALLE FALCÓN"/>
          <table:table-cell table:style-name="Default" office:value-type="string" office:string-value="5"/>
          <table:table-cell table:number-columns-repeated="4"/>
          <table:table-cell table:style-name="Default" office:value-type="string" office:string-value="ARILLO"/>
          <table:table-cell table:style-name="Default" office:value-type="string" office:string-value="15178"/>
          <table:table-cell table:style-name="Default" office:value-type="string" office:string-value="Coruña (A)"/>
          <table:table-cell table:style-name="Default" office:value-type="string" office:string-value="0584"/>
          <table:table-cell table:style-name="Default" office:value-type="string" office:string-value="Oleiros"/>
          <table:table-cell table:style-name="Default" office:value-type="string" office:string-value="LA CORUÑA"/>
          <table:table-cell/>
          <table:table-cell table:style-name="Default" office:value-type="string" office:string-value="661368506"/>
        </table:table-row>
        <table:table-row table:style-name="ro1">
          <table:table-cell table:style-name="Default" office:value-type="string" office:string-value="11542"/>
          <table:table-cell table:style-name="Default" office:value-type="string" office:string-value="Fatima BEAMONTE Cosin"/>
          <table:table-cell table:style-name="Default" office:value-type="string" office:string-value="Lucky´s Bakes Ceramics"/>
          <table:table-cell table:style-name="Default" office:value-type="string" office:string-value="Olaría, ol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tiago de Compostela "/>
          <table:table-cell table:style-name="Default" office:value-type="string" office:string-value="4"/>
          <table:table-cell table:number-columns-repeated="3"/>
          <table:table-cell table:style-name="Default" office:value-type="string" office:string-value="Santa Cristina de la Ramallosa"/>
          <table:table-cell table:style-name="Default" office:value-type="string" office:string-value="BAIONA"/>
          <table:table-cell table:style-name="Default" office:value-type="string" office:string-value="36393"/>
          <table:table-cell table:style-name="Default" office:value-type="string" office:string-value="Pontevedra"/>
          <table:table-cell table:style-name="Default" office:value-type="string" office:string-value="0031"/>
          <table:table-cell table:style-name="Default" office:value-type="string" office:string-value="Baiona"/>
          <table:table-cell table:style-name="Default" office:value-type="string" office:string-value="SABARIS"/>
          <table:table-cell/>
          <table:table-cell table:style-name="Default" office:value-type="string" office:string-value="604086575"/>
          <table:table-cell table:style-name="Default" office:value-type="string" office:string-value="https://facebook.com/p/luckysbakes-100070875234093"/>
          <table:table-cell table:style-name="Default" office:value-type="string" office:string-value="https://www.instagram.com/luckysbakes/"/>
        </table:table-row>
        <table:table-row table:style-name="ro1">
          <table:table-cell table:style-name="Default" office:value-type="string" office:string-value="11540"/>
          <table:table-cell table:style-name="Default" office:value-type="string" office:string-value="MARIA ESTEFANIA ALONSO GARRIDO"/>
          <table:table-cell table:style-name="Default" office:value-type="string" office:string-value="OLAD"/>
          <table:table-cell table:style-name="Default" office:value-type="string" office:string-value="Xoiaría, xoieiro(a)"/>
          <table:table-cell table:style-name="Default" office:value-type="string" office:string-value="Bixutería"/>
          <table:table-cell table:style-name="Default" office:value-type="string" office:string-value="Avenida"/>
          <table:table-cell table:style-name="Default" office:value-type="string" office:string-value="DE VIGO"/>
          <table:table-cell table:style-name="Default" office:value-type="string" office:string-value="190"/>
          <table:table-cell/>
          <table:table-cell table:style-name="Default" office:value-type="string" office:string-value="1"/>
          <table:table-cell/>
          <table:table-cell table:style-name="Default" office:value-type="string" office:string-value="CHAPELA"/>
          <table:table-cell table:style-name="Default" office:value-type="string" office:string-value="ANGORÉN"/>
          <table:table-cell table:style-name="Default" office:value-type="string" office:string-value="36320"/>
          <table:table-cell table:style-name="Default" office:value-type="string" office:string-value="Pontevedra"/>
          <table:table-cell table:style-name="Default" office:value-type="string" office:string-value="0451"/>
          <table:table-cell table:style-name="Default" office:value-type="string" office:string-value="Redondela"/>
          <table:table-cell table:style-name="Default" office:value-type="string" office:string-value="CHAPELA"/>
          <table:table-cell/>
          <table:table-cell table:style-name="Default" office:value-type="string" office:string-value="605012156"/>
          <table:table-cell/>
          <table:table-cell table:style-name="Default" office:value-type="string" office:string-value="OLAD_JEWELRY"/>
        </table:table-row>
        <table:table-row table:style-name="ro1">
          <table:table-cell table:style-name="Default" office:value-type="string" office:string-value="11543"/>
          <table:table-cell table:style-name="Default" office:value-type="string" office:string-value="CRISTINA BASANTA CASTRO"/>
          <table:table-cell table:style-name="Default" office:value-type="string" office:string-value="ANTONIA STUDI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Escultura, escultor(a)"/>
          <table:table-cell table:style-name="Default" office:value-type="string" office:string-value="Rúa"/>
          <table:table-cell table:style-name="Default" office:value-type="string" office:string-value="CALLE PANADERAS Nº 50, PISO 2"/>
          <table:table-cell table:style-name="Default" office:value-type="string" office:string-value="50"/>
          <table:table-cell/>
          <table:table-cell table:style-name="Default" office:value-type="string" office:string-value="2"/>
          <table:table-cell/>
          <table:table-cell table:style-name="Default" office:value-type="string" office:string-value="A Coruña"/>
          <table:table-cell table:style-name="Default" office:value-type="string" office:string-value="A Coruña"/>
          <table:table-cell table:style-name="Default" office:value-type="string" office:string-value="15001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61977746"/>
          <table:table-cell table:style-name="Default" office:value-type="string" office:string-value="https://www.facebook.com/antoniastudio/"/>
          <table:table-cell table:style-name="Default" office:value-type="string" office:string-value="https://www.instagram.com/antoniastudio_/"/>
          <table:table-cell table:style-name="Default" office:value-type="string" office:string-value="https://www.pinterest.es/lantoniastudio/"/>
        </table:table-row>
        <table:table-row table:style-name="ro1">
          <table:table-cell table:style-name="Default" office:value-type="string" office:string-value="11546"/>
          <table:table-cell table:style-name="Default" office:value-type="string" office:string-value="MARIA JESUS DEL RIO PAZ"/>
          <table:table-cell table:style-name="Default" office:value-type="string" office:string-value="MARUXI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DEL FARO"/>
          <table:table-cell table:style-name="Default" office:value-type="string" office:string-value="6"/>
          <table:table-cell table:number-columns-repeated="3"/>
          <table:table-cell table:style-name="Default" office:value-type="string" office:string-value="CORRUBEDO"/>
          <table:table-cell table:style-name="Default" office:value-type="string" office:string-value="CORRUBEDO"/>
          <table:table-cell table:style-name="Default" office:value-type="string" office:string-value="15969"/>
          <table:table-cell table:style-name="Default" office:value-type="string" office:string-value="Coruña (A)"/>
          <table:table-cell table:style-name="Default" office:value-type="string" office:string-value="0737"/>
          <table:table-cell table:style-name="Default" office:value-type="string" office:string-value="Ribeira"/>
          <table:table-cell table:style-name="Default" office:value-type="string" office:string-value="RIBEIRA"/>
          <table:table-cell/>
          <table:table-cell table:style-name="Default" office:value-type="string" office:string-value="669760730"/>
          <table:table-cell/>
          <table:table-cell table:style-name="Default" office:value-type="string" office:string-value="Maruxia_cer"/>
        </table:table-row>
        <table:table-row table:style-name="ro1">
          <table:table-cell table:style-name="Default" office:value-type="string" office:string-value="11545"/>
          <table:table-cell table:style-name="Default" office:value-type="string" office:string-value="PAULA PEREIRA CARREIRO"/>
          <table:table-cell table:style-name="Default" office:value-type="string" office:string-value="Cavalinho do dem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Barrio"/>
          <table:table-cell table:style-name="Default" office:value-type="string" office:string-value="O-Couso/A-Laxe"/>
          <table:table-cell table:style-name="Default" office:value-type="string" office:string-value="7"/>
          <table:table-cell table:number-columns-repeated="3"/>
          <table:table-cell table:style-name="Default" office:value-type="string" office:string-value="Fornelos de Montes"/>
          <table:table-cell table:style-name="Default" office:value-type="string" office:string-value="Fornelos de Montes"/>
          <table:table-cell table:style-name="Default" office:value-type="string" office:string-value="36847"/>
          <table:table-cell table:style-name="Default" office:value-type="string" office:string-value="Pontevedra"/>
          <table:table-cell table:style-name="Default" office:value-type="string" office:string-value="0195"/>
          <table:table-cell table:style-name="Default" office:value-type="string" office:string-value="Fornelos de Montes"/>
          <table:table-cell table:style-name="Default" office:value-type="string" office:string-value="Fornelos de Montes"/>
          <table:table-cell/>
          <table:table-cell table:style-name="Default" office:value-type="string" office:string-value="649560995"/>
          <table:table-cell table:style-name="Default" office:value-type="string" office:string-value="https://www.facebook.com/cavalinhododemoartesa"/>
          <table:table-cell table:style-name="Default" office:value-type="string" office:string-value="@cavalinhododemo"/>
        </table:table-row>
        <table:table-row table:style-name="ro1">
          <table:table-cell table:style-name="Default" office:value-type="string" office:string-value="11550"/>
          <table:table-cell table:style-name="Default" office:value-type="string" office:string-value="MARLEN ANNABELLA JOAN VON HOFMANN GROSSENBUCH"/>
          <table:table-cell table:style-name="Default" office:value-type="string" office:string-value="ARCOIRIS"/>
          <table:table-cell table:style-name="Default" office:value-type="string" office:string-value="Xoguetes, xogueteiro(a), bonecos, bonequ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RIO DA VEIGA"/>
          <table:table-cell table:style-name="Default" office:value-type="string" office:string-value="5"/>
          <table:table-cell table:number-columns-repeated="3"/>
          <table:table-cell table:style-name="Default" office:value-type="string" office:string-value="SANTALLA DE VILAOSENDE"/>
          <table:table-cell/>
          <table:table-cell table:style-name="Default" office:value-type="string" office:string-value="27712"/>
          <table:table-cell table:style-name="Default" office:value-type="string" office:string-value="Lugo"/>
          <table:table-cell table:style-name="Default" office:value-type="string" office:string-value="0517"/>
          <table:table-cell table:style-name="Default" office:value-type="string" office:string-value="Ribadeo"/>
          <table:table-cell table:style-name="Default" office:value-type="string" office:string-value="RIBADEO"/>
          <table:table-cell/>
          <table:table-cell table:style-name="Default" office:value-type="string" office:string-value="648264161"/>
        </table:table-row>
        <table:table-row table:style-name="ro1">
          <table:table-cell table:style-name="Default" office:value-type="string" office:string-value="11548"/>
          <table:table-cell table:style-name="Default" office:value-type="string" office:string-value="VERONICA VAZQUEZ BARREIRO"/>
          <table:table-cell table:style-name="Default" office:value-type="string" office:string-value="TDETETE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onda"/>
          <table:table-cell table:style-name="Default" office:value-type="string" office:string-value="MURALLA"/>
          <table:table-cell table:style-name="Default" office:value-type="string" office:string-value="20"/>
          <table:table-cell/>
          <table:table-cell table:style-name="Default" office:value-type="string" office:string-value="BAJO"/>
          <table:table-cell/>
          <table:table-cell table:style-name="Default" office:value-type="string" office:string-value="LUGO"/>
          <table:table-cell/>
          <table:table-cell table:style-name="Default" office:value-type="string" office:string-value="27001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27211365"/>
          <table:table-cell/>
          <table:table-cell table:style-name="Default" office:value-type="string" office:string-value="https://www.instagram.com/tdtete/"/>
          <table:table-cell table:style-name="Default" office:value-type="string" office:string-value="  https://es.pinterest.com/vernicavb/tdtete/"/>
        </table:table-row>
        <table:table-row table:style-name="ro1">
          <table:table-cell table:style-name="Default" office:value-type="string" office:string-value="11549"/>
          <table:table-cell table:style-name="Default" office:value-type="string" office:string-value="PABLO RODRIGUEZ BARREIRO"/>
          <table:table-cell table:style-name="Default" office:value-type="string" office:string-value="COPIA CERAMIC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Escultura, escultor(a)"/>
          <table:table-cell table:style-name="Default" office:value-type="string" office:string-value="Rúa"/>
          <table:table-cell table:style-name="Default" office:value-type="string" office:string-value="SAR"/>
          <table:table-cell table:style-name="Default" office:value-type="string" office:string-value="9"/>
          <table:table-cell table:number-columns-repeated="3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15704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62536660"/>
          <table:table-cell/>
          <table:table-cell table:style-name="Default" office:value-type="string" office:string-value="https://www.instagram.com/copiaceramica/"/>
        </table:table-row>
        <table:table-row table:style-name="ro1">
          <table:table-cell table:style-name="Default" office:value-type="string" office:string-value="11539"/>
          <table:table-cell table:style-name="Default" office:value-type="string" office:string-value="Rene VELASCO Villa"/>
          <table:table-cell table:style-name="Default" office:value-type="string" office:string-value="Art Design Gallery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agnolia"/>
          <table:table-cell table:style-name="Default" office:value-type="string" office:string-value="35"/>
          <table:table-cell table:style-name="Default" office:value-type="string" office:string-value="Bajo"/>
          <table:table-cell/>
          <table:table-cell table:style-name="Default" office:value-type="string" office:string-value="C"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27003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69502945"/>
          <table:table-cell table:style-name="Default" office:value-type="string" office:string-value="Art Design Gallery"/>
          <table:table-cell table:style-name="Default" office:value-type="string" office:string-value="Arrtdesigngalleryshop"/>
        </table:table-row>
        <table:table-row table:style-name="ro1">
          <table:table-cell table:style-name="Default" office:value-type="string" office:string-value="11547"/>
          <table:table-cell table:style-name="Default" office:value-type="string" office:string-value="NOVA CASA ATLANTICA S.C.G."/>
          <table:table-cell table:style-name="Default" office:value-type="string" office:string-value="CASA ATLÂNTICA"/>
          <table:table-cell table:style-name="Default" office:value-type="string" office:string-value="Cestaría, ces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OOPERATIVA"/>
          <table:table-cell table:style-name="Default" office:value-type="string" office:string-value="14"/>
          <table:table-cell/>
          <table:table-cell table:style-name="Default" office:value-type="string" office:string-value="BAIXO"/>
          <table:table-cell/>
          <table:table-cell table:style-name="Default" office:value-type="string" office:string-value="REDONDELA"/>
          <table:table-cell/>
          <table:table-cell table:style-name="Default" office:value-type="string" office:string-value="36800"/>
          <table:table-cell table:style-name="Default" office:value-type="string" office:string-value="Pontevedra"/>
          <table:table-cell table:style-name="Default" office:value-type="string" office:string-value="0451"/>
          <table:table-cell table:style-name="Default" office:value-type="string" office:string-value="Redondela"/>
          <table:table-cell table:style-name="Default" office:value-type="string" office:string-value="REDONDELA"/>
          <table:table-cell/>
          <table:table-cell table:style-name="Default" office:value-type="string" office:string-value="667244783"/>
          <table:table-cell/>
          <table:table-cell table:style-name="Default" office:value-type="string" office:string-value="@casaatlantica"/>
          <table:table-cell table:style-name="Default" office:value-type="string" office:string-value="https://vimbio.es/"/>
        </table:table-row>
        <table:table-row table:style-name="ro1">
          <table:table-cell table:style-name="Default" office:value-type="string" office:string-value="11541"/>
          <table:table-cell table:style-name="Default" office:value-type="string" office:string-value="PAULA NAVARRO MORENO"/>
          <table:table-cell table:style-name="Default" office:value-type="string" office:string-value="MALAS HERBAS ARTESANÍA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RIAL"/>
          <table:table-cell table:style-name="Default" office:value-type="string" office:string-value="40A"/>
          <table:table-cell table:number-columns-repeated="3"/>
          <table:table-cell table:style-name="Default" office:value-type="string" office:string-value="LEIRO"/>
          <table:table-cell table:style-name="Default" office:value-type="string" office:string-value="RIAL"/>
          <table:table-cell table:style-name="Default" office:value-type="string" office:string-value="15928"/>
          <table:table-cell table:style-name="Default" office:value-type="string" office:string-value="Coruña (A)"/>
          <table:table-cell table:style-name="Default" office:value-type="string" office:string-value="0721"/>
          <table:table-cell table:style-name="Default" office:value-type="string" office:string-value="Rianxo"/>
          <table:table-cell table:style-name="Default" office:value-type="string" office:string-value="RIANXO"/>
          <table:table-cell/>
          <table:table-cell table:style-name="Default" office:value-type="string" office:string-value="626625865"/>
          <table:table-cell table:style-name="Default" office:value-type="string" office:string-value="https://www.facebook.com/malasherbasartesania"/>
          <table:table-cell table:style-name="Default" office:value-type="string" office:string-value="https://www.instagram.com/malasherbasartesania/"/>
        </table:table-row>
        <table:table-row table:style-name="ro1">
          <table:table-cell table:style-name="Default" office:value-type="string" office:string-value="11544"/>
          <table:table-cell table:style-name="Default" office:value-type="string" office:string-value="O COVIL S. C."/>
          <table:table-cell table:style-name="Default" office:value-type="string" office:string-value="O COVIL"/>
          <table:table-cell table:style-name="Default" office:value-type="string" office:string-value="Ebanistaría, ebanista"/>
          <table:table-cell table:style-name="Default" office:value-type="string" office:string-value="Tapizaría, tapiceiro(a)"/>
          <table:table-cell table:style-name="Default" office:value-type="string" office:string-value="Rúa"/>
          <table:table-cell table:style-name="Default" office:value-type="string" office:string-value="IGREXA, CAMIÑO A"/>
          <table:table-cell table:style-name="Default" office:value-type="string" office:string-value="3"/>
          <table:table-cell table:number-columns-repeated="3"/>
          <table:table-cell table:style-name="Default" office:value-type="string" office:string-value="SANTO ESTEVO DE UNTES"/>
          <table:table-cell/>
          <table:table-cell table:style-name="Default" office:value-type="string" office:string-value="32990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/>
          <table:table-cell table:style-name="Default" office:value-type="string" office:string-value="690112821"/>
          <table:table-cell table:style-name="Default" office:value-type="string" office:string-value="https://www.facebook.com/Ocovildechus/"/>
          <table:table-cell table:style-name="Default" office:value-type="string" office:string-value="https://www.instagram.com/covilchus/?hl=es"/>
        </table:table-row>
        <table:table-row table:style-name="ro1">
          <table:table-cell table:style-name="Default" office:value-type="string" office:string-value="11536"/>
          <table:table-cell table:style-name="Default" office:value-type="string" office:string-value="MARÍA  MONSALVE CHICO"/>
          <table:table-cell table:style-name="Default" office:value-type="string" office:string-value="Maria Monsalve "/>
          <table:table-cell table:style-name="Default" office:value-type="string" office:string-value="Escultura, escultor(a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LEBOREI 2"/>
          <table:table-cell table:number-columns-repeated="6"/>
          <table:table-cell table:style-name="Default" office:value-type="string" office:string-value="27560"/>
          <table:table-cell table:style-name="Default" office:value-type="string" office:string-value="Lugo"/>
          <table:table-cell table:style-name="Default" office:value-type="string" office:string-value="0327"/>
          <table:table-cell table:style-name="Default" office:value-type="string" office:string-value="Monterroso"/>
          <table:table-cell table:style-name="Default" office:value-type="string" office:string-value="MONTERROSO"/>
          <table:table-cell/>
          <table:table-cell table:style-name="Default" office:value-type="string" office:string-value="685553004"/>
        </table:table-row>
        <table:table-row table:style-name="ro1">
          <table:table-cell table:style-name="Default" office:value-type="string" office:string-value="11518"/>
          <table:table-cell table:style-name="Default" office:value-type="string" office:string-value="FERNANDO EMILIO FREIRE VAZQUEZ"/>
          <table:table-cell table:style-name="Default" office:value-type="string" office:string-value="FERNANDO FRIRE. SASTRE ARTESANO"/>
          <table:table-cell table:style-name="Default" office:value-type="string" office:string-value="Xastre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FIXÓ"/>
          <table:table-cell table:style-name="Default" office:value-type="string" office:string-value="75"/>
          <table:table-cell table:number-columns-repeated="3"/>
          <table:table-cell table:style-name="Default" office:value-type="string" office:string-value="CALO"/>
          <table:table-cell table:style-name="Default" office:value-type="string" office:string-value="FIXÓ"/>
          <table:table-cell table:style-name="Default" office:value-type="string" office:string-value="15866"/>
          <table:table-cell table:style-name="Default" office:value-type="string" office:string-value="Coruña (A)"/>
          <table:table-cell table:style-name="Default" office:value-type="string" office:string-value="0829"/>
          <table:table-cell table:style-name="Default" office:value-type="string" office:string-value="Teo"/>
          <table:table-cell table:style-name="Default" office:value-type="string" office:string-value="TEO"/>
          <table:table-cell table:style-name="Default" office:value-type="string" office:string-value="INSTAGRAM: @fernandofreire.sastre"/>
          <table:table-cell table:number-columns-repeated="2"/>
          <table:table-cell table:style-name="Default" office:value-type="string" office:string-value="@fernandofreire.sastre"/>
        </table:table-row>
        <table:table-row table:style-name="ro1">
          <table:table-cell table:style-name="Default" office:value-type="string" office:string-value="11517"/>
          <table:table-cell table:style-name="Default" office:value-type="string" office:string-value="PABLO PORTO BARRANCO"/>
          <table:table-cell table:style-name="Default" office:value-type="string" office:string-value="Obradoiro Fernando Port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Bixutería"/>
          <table:table-cell table:style-name="Default" office:value-type="string" office:string-value="Rúa"/>
          <table:table-cell table:style-name="Default" office:value-type="string" office:string-value="Iryda"/>
          <table:table-cell table:style-name="Default" office:value-type="string" office:string-value="29"/>
          <table:table-cell table:number-columns-repeated="2"/>
          <table:table-cell table:style-name="Default" office:value-type="string" office:string-value="Baixo"/>
          <table:table-cell table:style-name="Default" office:value-type="string" office:string-value="A Estrada"/>
          <table:table-cell table:style-name="Default" office:value-type="string" office:string-value="A Estrada"/>
          <table:table-cell table:style-name="Default" office:value-type="string" office:string-value="36680"/>
          <table:table-cell table:style-name="Default" office:value-type="string" office:string-value="Pontevedra"/>
          <table:table-cell table:style-name="Default" office:value-type="string" office:string-value="0176"/>
          <table:table-cell table:style-name="Default" office:value-type="string" office:string-value="Estrada (A)"/>
          <table:table-cell table:style-name="Default" office:value-type="string" office:string-value="A Estrada"/>
          <table:table-cell/>
          <table:table-cell table:style-name="Default" office:value-type="string" office:string-value="698179143"/>
          <table:table-cell table:style-name="Default" office:value-type="string" office:string-value="https://www.facebook.com/artefernandoporto/"/>
          <table:table-cell table:style-name="Default" office:value-type="string" office:string-value="https://www.instagram.com/poeuta/"/>
        </table:table-row>
        <table:table-row table:style-name="ro1">
          <table:table-cell table:style-name="Default" office:value-type="string" office:string-value="11515"/>
          <table:table-cell table:style-name="Default" office:value-type="string" office:string-value="ROSA MARIA RODRIGUEZ PIÑON"/>
          <table:table-cell table:style-name="Default" office:value-type="string" office:string-value="ROSA MARIA RODRIGUEZ PIÑON "/>
          <table:table-cell table:style-name="Default" office:value-type="string" office:string-value="Figuras de pan tradicionais populares, produtor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SAN ANDRES DE TEIXIDO "/>
          <table:table-cell table:style-name="Default" office:value-type="string" office:string-value="7"/>
          <table:table-cell table:number-columns-repeated="3"/>
          <table:table-cell table:style-name="Default" office:value-type="string" office:string-value="CEDEIRA"/>
          <table:table-cell table:style-name="Default" office:value-type="string" office:string-value="CEDEIRA"/>
          <table:table-cell table:style-name="Default" office:value-type="string" office:string-value="15350"/>
          <table:table-cell table:style-name="Default" office:value-type="string" office:string-value="Coruña (A)"/>
          <table:table-cell table:style-name="Default" office:value-type="string" office:string-value="0222"/>
          <table:table-cell table:style-name="Default" office:value-type="string" office:string-value="Cedeira"/>
          <table:table-cell table:style-name="Default" office:value-type="string" office:string-value="CEDEIRA"/>
          <table:table-cell/>
          <table:table-cell table:style-name="Default" office:value-type="string" office:string-value="616133959"/>
        </table:table-row>
        <table:table-row table:style-name="ro1">
          <table:table-cell table:style-name="Default" office:value-type="string" office:string-value="11510"/>
          <table:table-cell table:style-name="Default" office:value-type="string" office:string-value="SERGIO PICOS CARBALLEIRA"/>
          <table:table-cell table:style-name="Default" office:value-type="string" office:string-value="TALLER DE ARTE COMELUZ"/>
          <table:table-cell table:style-name="Default" office:value-type="string" office:string-value="Debuxo, debuxante."/>
          <table:table-cell table:style-name="Default" office:value-type="string" office:string-value=""/>
          <table:table-cell table:style-name="Default" office:value-type="string" office:string-value="Barrio"/>
          <table:table-cell table:style-name="Default" office:value-type="string" office:string-value="POB. BARREIRO "/>
          <table:table-cell table:style-name="Default" office:value-type="string" office:string-value="2"/>
          <table:table-cell table:style-name="Default" office:value-type="string" office:string-value="C"/>
          <table:table-cell table:number-columns-repeated="2"/>
          <table:table-cell table:style-name="Default" office:value-type="string" office:string-value="AS PONTES"/>
          <table:table-cell table:style-name="Default" office:value-type="string" office:string-value="AS PONTES"/>
          <table:table-cell table:style-name="Default" office:value-type="string" office:string-value="15320"/>
          <table:table-cell table:style-name="Default" office:value-type="string" office:string-value="Coruña (A)"/>
          <table:table-cell table:style-name="Default" office:value-type="string" office:string-value="0709"/>
          <table:table-cell table:style-name="Default" office:value-type="string" office:string-value="Pontes de García Rodríguez (As)"/>
          <table:table-cell table:style-name="Default" office:value-type="string" office:string-value="AS PONTES"/>
          <table:table-cell/>
          <table:table-cell table:style-name="Default" office:value-type="string" office:string-value="661155210"/>
          <table:table-cell/>
          <table:table-cell table:style-name="Default" office:value-type="string" office:string-value="@tallerdeartecomeluz.aspontes"/>
        </table:table-row>
        <table:table-row table:style-name="ro1">
          <table:table-cell table:style-name="Default" office:value-type="string" office:string-value="11520"/>
          <table:table-cell table:style-name="Default" office:value-type="string" office:string-value="MAR FRAGA PEREZ"/>
          <table:table-cell table:style-name="Default" office:value-type="string" office:string-value="ENMALLE STUDIO"/>
          <table:table-cell table:style-name="Default" office:value-type="string" office:string-value="Tecidos, tecedor(a) (alto e baixo lizo, alfombras, tapice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GAZA"/>
          <table:table-cell table:style-name="Default" office:value-type="string" office:string-value="11"/>
          <table:table-cell table:number-columns-repeated="3"/>
          <table:table-cell table:style-name="Default" office:value-type="string" office:string-value="OLEIROS"/>
          <table:table-cell table:style-name="Default" office:value-type="string" office:string-value="A CORUÑA"/>
          <table:table-cell table:style-name="Default" office:value-type="string" office:string-value="15173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DEXO"/>
          <table:table-cell/>
          <table:table-cell table:style-name="Default" office:value-type="string" office:string-value="626133336"/>
          <table:table-cell/>
          <table:table-cell table:style-name="Default" office:value-type="string" office:string-value="@enmallestudio.com"/>
        </table:table-row>
        <table:table-row table:style-name="ro1">
          <table:table-cell table:style-name="Default" office:value-type="string" office:string-value="11522"/>
          <table:table-cell table:style-name="Default" office:value-type="string" office:string-value="DAVID PEREZ DOMINGUEZ"/>
          <table:table-cell table:style-name="Default" office:value-type="string" office:string-value="NOITES DE DATUR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BARRANTES"/>
          <table:table-cell table:style-name="Default" office:value-type="string" office:string-value="3"/>
          <table:table-cell/>
          <table:table-cell table:style-name="Default" office:value-type="string" office:string-value="1"/>
          <table:table-cell table:style-name="Default" office:value-type="string" office:string-value="B"/>
          <table:table-cell table:number-columns-repeated="2"/>
          <table:table-cell table:style-name="Default" office:value-type="string" office:string-value="15940"/>
          <table:table-cell table:style-name="Default" office:value-type="string" office:string-value="Coruña (A)"/>
          <table:table-cell table:style-name="Default" office:value-type="string" office:string-value="0676"/>
          <table:table-cell table:style-name="Default" office:value-type="string" office:string-value="Pobra do Caramiñal (A)"/>
          <table:table-cell table:style-name="Default" office:value-type="string" office:string-value="POBRA DO CARAMIÑAL"/>
          <table:table-cell table:number-columns-repeated="3"/>
          <table:table-cell table:style-name="Default" office:value-type="string" office:string-value="https://www.instagram.com/noites_de_datura/"/>
        </table:table-row>
        <table:table-row table:style-name="ro1">
          <table:table-cell table:style-name="Default" office:value-type="string" office:string-value="11525"/>
          <table:table-cell table:style-name="Default" office:value-type="string" office:string-value="VICTOR MANUEL MONTERO FERNANDEZ"/>
          <table:table-cell table:style-name="Default" office:value-type="string" office:string-value="LECOOP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Praza"/>
          <table:table-cell table:style-name="Default" office:value-type="string" office:string-value="CAMPO CASTELO"/>
          <table:table-cell table:style-name="Default" office:value-type="string" office:string-value="1"/>
          <table:table-cell/>
          <table:table-cell table:style-name="Default" office:value-type="string" office:string-value="4"/>
          <table:table-cell table:style-name="Default" office:value-type="string" office:string-value="A"/>
          <table:table-cell table:style-name="Default" office:value-type="string" office:string-value="LUGO"/>
          <table:table-cell/>
          <table:table-cell table:style-name="Default" office:value-type="string" office:string-value="27001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17244261"/>
          <table:table-cell/>
          <table:table-cell table:style-name="Default" office:value-type="string" office:string-value="www.instagram.com/lecoop1960/"/>
        </table:table-row>
        <table:table-row table:style-name="ro1">
          <table:table-cell table:style-name="Default" office:value-type="string" office:string-value="11507"/>
          <table:table-cell table:style-name="Default" office:value-type="string" office:string-value="LUCIA RUIZ DE AGUIRRE RODRIGUEZ"/>
          <table:table-cell table:style-name="Default" office:value-type="string" office:string-value="Lucía Ruiz de Aguirre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Juan Flórez"/>
          <table:table-cell table:style-name="Default" office:value-type="string" office:string-value="125"/>
          <table:table-cell/>
          <table:table-cell table:style-name="Default" office:value-type="string" office:string-value="10"/>
          <table:table-cell table:style-name="Default" office:value-type="string" office:string-value="D"/>
          <table:table-cell table:number-columns-repeated="2"/>
          <table:table-cell table:style-name="Default" office:value-type="string" office:string-value="15005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style-name="Default" office:value-type="string" office:string-value="https://www.luymou.com/"/>
          <table:table-cell table:number-columns-repeated="2"/>
          <table:table-cell table:style-name="Default" office:value-type="string" office:string-value="@luymou"/>
          <table:table-cell table:style-name="Default" office:value-type="string" office:string-value="www.laluradesign.com e instagram @laluradesign"/>
        </table:table-row>
        <table:table-row table:style-name="ro1">
          <table:table-cell table:style-name="Default" office:value-type="string" office:string-value="11526"/>
          <table:table-cell table:style-name="Default" office:value-type="string" office:string-value="ROBERTO BUCHANAN"/>
          <table:table-cell table:style-name="Default" office:value-type="string" office:string-value="ROBERTO BUCHANAN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DA BOUZA"/>
          <table:table-cell table:style-name="Default" office:value-type="string" office:string-value="12"/>
          <table:table-cell table:number-columns-repeated="3"/>
          <table:table-cell table:style-name="Default" office:value-type="string" office:string-value="SAN SALVADOR DE POIO"/>
          <table:table-cell table:style-name="Default" office:value-type="string" office:string-value="PORTOSANTO"/>
          <table:table-cell table:style-name="Default" office:value-type="string" office:string-value="36163"/>
          <table:table-cell table:style-name="Default" office:value-type="string" office:string-value="Pontevedra"/>
          <table:table-cell table:style-name="Default" office:value-type="string" office:string-value="0412"/>
          <table:table-cell table:style-name="Default" office:value-type="string" office:string-value="Poio"/>
          <table:table-cell table:style-name="Default" office:value-type="string" office:string-value="POIO"/>
          <table:table-cell/>
          <table:table-cell table:style-name="Default" office:value-type="string" office:string-value="657460694"/>
          <table:table-cell table:style-name="Default" office:value-type="string" office:string-value="WWW.FACEBOOK.COM/BUCHANANJOYAS"/>
          <table:table-cell table:style-name="Default" office:value-type="string" office:string-value="WWW.INSTAGRAM.COM/BUCHANAN.ROBERTO"/>
        </table:table-row>
        <table:table-row table:style-name="ro1">
          <table:table-cell table:style-name="Default" office:value-type="string" office:string-value="11534"/>
          <table:table-cell table:style-name="Default" office:value-type="string" office:string-value="INES FERNANDEZ VAZQUEZ"/>
          <table:table-cell table:style-name="Default" office:value-type="string" office:string-value="Néboa na ría"/>
          <table:table-cell table:style-name="Default" office:value-type="string" office:string-value="Carpintaría, carpin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a Obra"/>
          <table:table-cell table:style-name="Default" office:value-type="string" office:string-value="40"/>
          <table:table-cell/>
          <table:table-cell table:style-name="Default" office:value-type="string" office:string-value="Ent"/>
          <table:table-cell table:style-name="Default" office:value-type="string" office:string-value="B"/>
          <table:table-cell table:style-name="Default" office:value-type="string" office:string-value="Sada"/>
          <table:table-cell table:style-name="Default" office:value-type="string" office:string-value="Sada"/>
          <table:table-cell table:style-name="Default" office:value-type="string" office:string-value="15160"/>
          <table:table-cell table:style-name="Default" office:value-type="string" office:string-value="Coruña (A)"/>
          <table:table-cell table:style-name="Default" office:value-type="string" office:string-value="0755"/>
          <table:table-cell table:style-name="Default" office:value-type="string" office:string-value="Sada"/>
          <table:table-cell table:style-name="Default" office:value-type="string" office:string-value="Sada"/>
          <table:table-cell/>
          <table:table-cell table:style-name="Default" office:value-type="string" office:string-value="616945564"/>
          <table:table-cell table:style-name="Default" office:value-type="string" office:string-value="https://www.facebook.com/neboanaria"/>
          <table:table-cell table:style-name="Default" office:value-type="string" office:string-value="https://www.instagram.com/neboanaria"/>
        </table:table-row>
        <table:table-row table:style-name="ro1">
          <table:table-cell table:style-name="Default" office:value-type="string" office:string-value="11528"/>
          <table:table-cell table:style-name="Default" office:value-type="string" office:string-value="Guillermo Dacal Perez"/>
          <table:table-cell table:style-name="Default" office:value-type="string" office:string-value="DACAL OBRADOIRO"/>
          <table:table-cell table:style-name="Default" office:value-type="string" office:string-value="Produtor(a) de instrumentos tradicionais populares galego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ua do Peregrino "/>
          <table:table-cell table:style-name="Default" office:value-type="string" office:string-value="33"/>
          <table:table-cell table:style-name="Default" office:value-type="string" office:string-value="2"/>
          <table:table-cell table:style-name="Default" office:value-type="string" office:string-value="3"/>
          <table:table-cell table:style-name="Default" office:value-type="string" office:string-value="B"/>
          <table:table-cell/>
          <table:table-cell table:style-name="Default" office:value-type="string" office:string-value="Sarria"/>
          <table:table-cell table:style-name="Default" office:value-type="string" office:string-value="27600"/>
          <table:table-cell table:style-name="Default" office:value-type="string" office:string-value="Lugo"/>
          <table:table-cell table:style-name="Default" office:value-type="string" office:string-value="0575"/>
          <table:table-cell table:style-name="Default" office:value-type="string" office:string-value="Sarria"/>
          <table:table-cell table:style-name="Default" office:value-type="string" office:string-value="Sarria"/>
          <table:table-cell/>
          <table:table-cell table:style-name="Default" office:value-type="string" office:string-value="697516257"/>
          <table:table-cell table:style-name="Default" office:value-type="string" office:string-value="https://www.facebook.com/guillermo.dacalperez?loca"/>
        </table:table-row>
        <table:table-row table:style-name="ro1">
          <table:table-cell table:style-name="Default" office:value-type="string" office:string-value="11523"/>
          <table:table-cell table:style-name="Default" office:value-type="string" office:string-value="SUSANA GARCIA LORENZO"/>
          <table:table-cell table:style-name="Default" office:value-type="string" office:string-value="Susana García Modista"/>
          <table:table-cell table:style-name="Default" office:value-type="string" office:string-value="Traxes tradicionais populares, produtor(a) de.."/>
          <table:table-cell table:style-name="Default" office:value-type="string" office:string-value=""/>
          <table:table-cell table:style-name="Default" office:value-type="string" office:string-value="Aldea"/>
          <table:table-cell table:style-name="Default" office:value-type="string" office:string-value="Sar de Abaixo"/>
          <table:table-cell table:style-name="Default" office:value-type="string" office:string-value="9"/>
          <table:table-cell table:number-columns-repeated="3"/>
          <table:table-cell table:style-name="Default" office:value-type="string" office:string-value="Sanateles "/>
          <table:table-cell table:style-name="Default" office:value-type="string" office:string-value="Sar de Abaixo"/>
          <table:table-cell table:style-name="Default" office:value-type="string" office:string-value="36689"/>
          <table:table-cell table:style-name="Default" office:value-type="string" office:string-value="Pontevedra"/>
          <table:table-cell table:style-name="Default" office:value-type="string" office:string-value="0176"/>
          <table:table-cell table:style-name="Default" office:value-type="string" office:string-value="Estrada (A)"/>
          <table:table-cell table:style-name="Default" office:value-type="string" office:string-value="A Estrada"/>
          <table:table-cell/>
          <table:table-cell table:style-name="Default" office:value-type="string" office:string-value="626615285"/>
        </table:table-row>
        <table:table-row table:style-name="ro1">
          <table:table-cell table:style-name="Default" office:value-type="string" office:string-value="11521"/>
          <table:table-cell table:style-name="Default" office:value-type="string" office:string-value="Jorge ANTOLIN Cuadrado"/>
          <table:table-cell table:style-name="Default" office:value-type="string" office:string-value="Antolín Piel / Antolín Luthier"/>
          <table:table-cell table:style-name="Default" office:value-type="string" office:string-value="Marroquinaría, marroquineiro(a)"/>
          <table:table-cell table:style-name="Default" office:value-type="string" office:string-value="Produtor(a) de instrumentos musicais de vento"/>
          <table:table-cell table:style-name="Default" office:value-type="string" office:string-value="Rúa"/>
          <table:table-cell table:style-name="Default" office:value-type="string" office:string-value="rua gaivota"/>
          <table:table-cell table:style-name="Default" office:value-type="string" office:string-value="12"/>
          <table:table-cell table:number-columns-repeated="2"/>
          <table:table-cell table:style-name="Default" office:value-type="string" office:string-value="LOCAL"/>
          <table:table-cell table:style-name="Default" office:value-type="string" office:string-value="vigo"/>
          <table:table-cell/>
          <table:table-cell table:style-name="Default" office:value-type="string" office:string-value="36205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75855208"/>
          <table:table-cell table:style-name="Default" office:value-type="string" office:string-value="https://www.facebook.com/antolinpiel"/>
          <table:table-cell table:style-name="Default" office:value-type="string" office:string-value="https://www.instagram.com/antolinpiel"/>
        </table:table-row>
        <table:table-row table:style-name="ro1">
          <table:table-cell table:style-name="Default" office:value-type="string" office:string-value="11509"/>
          <table:table-cell table:style-name="Default" office:value-type="string" office:string-value="ATICA XESTION CULTURAL SOCIEDAD LIMITADA"/>
          <table:table-cell table:style-name="Default" office:value-type="string" office:string-value="ATICA XESTION CULTURAL 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BALTEIRO "/>
          <table:table-cell table:style-name="Default" office:value-type="string" office:string-value="24"/>
          <table:table-cell table:number-columns-repeated="5"/>
          <table:table-cell table:style-name="Default" office:value-type="string" office:string-value="36140"/>
          <table:table-cell table:style-name="Default" office:value-type="string" office:string-value="Pontevedra"/>
          <table:table-cell table:style-name="Default" office:value-type="string" office:string-value="0583"/>
          <table:table-cell table:style-name="Default" office:value-type="string" office:string-value="Vilaboa"/>
          <table:table-cell table:style-name="Default" office:value-type="string" office:string-value="VILABOA"/>
          <table:table-cell/>
          <table:table-cell table:style-name="Default" office:value-type="string" office:string-value="986848400"/>
        </table:table-row>
        <table:table-row table:style-name="ro1">
          <table:table-cell table:style-name="Default" office:value-type="string" office:string-value="11505"/>
          <table:table-cell table:style-name="Default" office:value-type="string" office:string-value="MARIA EUGENIA CASTRO RODRÍGUEZ"/>
          <table:table-cell table:style-name="Default" office:value-type="string" office:string-value="Uxia Castro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CAMIÑO DA ESTIVADA"/>
          <table:table-cell table:style-name="Default" office:value-type="string" office:string-value="24"/>
          <table:table-cell table:number-columns-repeated="4"/>
          <table:table-cell table:style-name="Default" office:value-type="string" office:string-value="PETELOS"/>
          <table:table-cell table:style-name="Default" office:value-type="string" office:string-value="36416"/>
          <table:table-cell table:style-name="Default" office:value-type="string" office:string-value="Pontevedra"/>
          <table:table-cell table:style-name="Default" office:value-type="string" office:string-value="0335"/>
          <table:table-cell table:style-name="Default" office:value-type="string" office:string-value="Mos"/>
          <table:table-cell table:style-name="Default" office:value-type="string" office:string-value="MOS"/>
          <table:table-cell/>
          <table:table-cell table:style-name="Default" office:value-type="string" office:string-value="653838800"/>
        </table:table-row>
        <table:table-row table:style-name="ro1">
          <table:table-cell table:style-name="Default" office:value-type="string" office:string-value="11504"/>
          <table:table-cell table:style-name="Default" office:value-type="string" office:string-value="PABLO PASCUAL ALONSO"/>
          <table:table-cell table:style-name="Default" office:value-type="string" office:string-value="PABLO PASCUAL ALONSO"/>
          <table:table-cell table:style-name="Default" office:value-type="string" office:string-value="Produtor(a) de instrumentos musicais de vento"/>
          <table:table-cell table:style-name="Default" office:value-type="string" office:string-value="Xoguetes, xogueteiro(a), bonecos, bonequeiro(a)"/>
          <table:table-cell table:style-name="Default" office:value-type="string" office:string-value="Rúa"/>
          <table:table-cell table:style-name="Default" office:value-type="string" office:string-value="AGRO DO MEDIO"/>
          <table:table-cell table:style-name="Default" office:value-type="string" office:string-value="18"/>
          <table:table-cell/>
          <table:table-cell table:style-name="Default" office:value-type="string" office:string-value="3"/>
          <table:table-cell table:style-name="Default" office:value-type="string" office:string-value="G"/>
          <table:table-cell table:style-name="Default" office:value-type="string" office:string-value="MILLADOIRO"/>
          <table:table-cell table:style-name="Default" office:value-type="string" office:string-value="MILLADOIRO"/>
          <table:table-cell table:style-name="Default" office:value-type="string" office:string-value="15895"/>
          <table:table-cell table:style-name="Default" office:value-type="string" office:string-value="Coruña (A)"/>
          <table:table-cell table:style-name="Default" office:value-type="string" office:string-value="0026"/>
          <table:table-cell table:style-name="Default" office:value-type="string" office:string-value="Ames"/>
          <table:table-cell table:style-name="Default" office:value-type="string" office:string-value="MILLADOIRO"/>
          <table:table-cell/>
          <table:table-cell table:style-name="Default" office:value-type="string" office:string-value="699924639"/>
          <table:table-cell table:number-columns-repeated="2"/>
          <table:table-cell table:style-name="Default" office:value-type="string" office:string-value="https://www.youtube.com/watch?v=MQDkYGGuyRo&amp;t=7s"/>
        </table:table-row>
        <table:table-row table:style-name="ro1">
          <table:table-cell table:style-name="Default" office:value-type="string" office:string-value="11508"/>
          <table:table-cell table:style-name="Default" office:value-type="string" office:string-value="LUCIA CASANOVA YAÑEZ"/>
          <table:table-cell table:style-name="Default" office:value-type="string" office:string-value="EI LU 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ASEO"/>
          <table:table-cell table:style-name="Default" office:value-type="string" office:string-value="21"/>
          <table:table-cell/>
          <table:table-cell table:style-name="Default" office:value-type="string" office:string-value="1º"/>
          <table:table-cell table:style-name="Default" office:value-type="string" office:string-value="DCHA"/>
          <table:table-cell table:number-columns-repeated="2"/>
          <table:table-cell table:style-name="Default" office:value-type="string" office:string-value="32003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 table:number-columns-repeated="3"/>
          <table:table-cell table:style-name="Default" office:value-type="string" office:string-value="@eiluourense"/>
        </table:table-row>
        <table:table-row table:style-name="ro1">
          <table:table-cell table:style-name="Default" office:value-type="string" office:string-value="11535"/>
          <table:table-cell table:style-name="Default" office:value-type="string" office:string-value="SARA RODRIGUEZ RODRIGUEZ"/>
          <table:table-cell table:style-name="Default" office:value-type="string" office:string-value="SARA TEJERINA"/>
          <table:table-cell table:style-name="Default" office:value-type="string" office:string-value="Xoiaría, xoieiro(a)"/>
          <table:table-cell table:style-name="Default" office:value-type="string" office:string-value="Debuxo, debuxante."/>
          <table:table-cell table:style-name="Default" office:value-type="string" office:string-value="Rúa"/>
          <table:table-cell table:style-name="Default" office:value-type="string" office:string-value="TIRABAO BAION"/>
          <table:table-cell table:style-name="Default" office:value-type="string" office:string-value="13"/>
          <table:table-cell table:number-columns-repeated="5"/>
          <table:table-cell table:style-name="Default" office:value-type="string" office:string-value="36614"/>
          <table:table-cell table:style-name="Default" office:value-type="string" office:string-value="Pontevedra"/>
          <table:table-cell table:style-name="Default" office:value-type="string" office:string-value="0617"/>
          <table:table-cell table:style-name="Default" office:value-type="string" office:string-value="Vilanova de Arousa"/>
          <table:table-cell table:style-name="Default" office:value-type="string" office:string-value="VILANOVA DE AROUSA"/>
          <table:table-cell/>
          <table:table-cell table:style-name="Default" office:value-type="string" office:string-value="616661267"/>
          <table:table-cell/>
          <table:table-cell table:style-name="Default" office:value-type="string" office:string-value="@saratejerina"/>
        </table:table-row>
        <table:table-row table:style-name="ro1">
          <table:table-cell table:style-name="Default" office:value-type="string" office:string-value="11519"/>
          <table:table-cell table:style-name="Default" office:value-type="string" office:string-value="ANA PRADOS LOURES"/>
          <table:table-cell table:style-name="Default" office:value-type="string" office:string-value="Ana Prados Atelier y Academia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stiñeiro"/>
          <table:table-cell table:style-name="Default" office:value-type="string" office:string-value="18"/>
          <table:table-cell/>
          <table:table-cell table:style-name="Default" office:value-type="string" office:string-value="3"/>
          <table:table-cell table:style-name="Default" office:value-type="string" office:string-value="c"/>
          <table:table-cell table:style-name="Default" office:value-type="string" office:string-value="los tilos"/>
          <table:table-cell table:style-name="Default" office:value-type="string" office:string-value="teo"/>
          <table:table-cell table:style-name="Default" office:value-type="string" office:string-value="15894"/>
          <table:table-cell table:style-name="Default" office:value-type="string" office:string-value="Coruña (A)"/>
          <table:table-cell table:style-name="Default" office:value-type="string" office:string-value="0829"/>
          <table:table-cell table:style-name="Default" office:value-type="string" office:string-value="Teo"/>
          <table:table-cell table:style-name="Default" office:value-type="string" office:string-value="teo"/>
          <table:table-cell/>
          <table:table-cell table:style-name="Default" office:value-type="string" office:string-value="699187486"/>
          <table:table-cell table:style-name="Default" office:value-type="string" office:string-value="https://www.facebook.com/people/Ana-Prados-Atelier"/>
          <table:table-cell table:style-name="Default" office:value-type="string" office:string-value="https://www.instagram.com/anaprados_atelier"/>
          <table:table-cell table:style-name="Default" office:value-type="string" office:string-value="https://www.instagram.com/ana_prados_academia/?hl=es"/>
        </table:table-row>
        <table:table-row table:style-name="ro1">
          <table:table-cell table:style-name="Default" office:value-type="string" office:string-value="11514"/>
          <table:table-cell table:style-name="Default" office:value-type="string" office:string-value="CRISTINA MOLARES GOMEZ"/>
          <table:table-cell table:style-name="Default" office:value-type="string" office:string-value="VIDRIERAS COSMO"/>
          <table:table-cell table:style-name="Default" office:value-type="string" office:string-value="Vidreiro(a)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Cemieiras"/>
          <table:table-cell table:style-name="Default" office:value-type="string" office:string-value="3"/>
          <table:table-cell table:number-columns-repeated="3"/>
          <table:table-cell table:style-name="Default" office:value-type="string" office:string-value="Bembrive"/>
          <table:table-cell table:style-name="Default" office:value-type="string" office:string-value="Vigo"/>
          <table:table-cell table:style-name="Default" office:value-type="string" office:string-value="36313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https://www.facebook.com/anacosdecores"/>
          <table:table-cell table:style-name="Default" office:value-type="string" office:string-value="626443854"/>
          <table:table-cell table:style-name="Default" office:value-type="string" office:string-value="https://www.facebook.com/vidrierasartisticascosmo/"/>
          <table:table-cell table:style-name="Default" office:value-type="string" office:string-value="https://www.instagram.com/vidrieras_cosmo/?hl=es"/>
        </table:table-row>
        <table:table-row table:style-name="ro1">
          <table:table-cell table:style-name="Default" office:value-type="string" office:string-value="11513"/>
          <table:table-cell table:style-name="Default" office:value-type="string" office:string-value="BLANCA SANTOS CARAMÉS"/>
          <table:table-cell table:style-name="Default" office:value-type="string" office:string-value="El taller muy secreto"/>
          <table:table-cell table:style-name="Default" office:value-type="string" office:string-value="Xoguetes, xogueteiro(a), bonecos, bonequeiro(a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SAN ANDRÉS 98 4"/>
          <table:table-cell table:number-columns-repeated="6"/>
          <table:table-cell table:style-name="Default" office:value-type="string" office:string-value="15003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981916009"/>
          <table:table-cell table:style-name="Default" office:value-type="string" office:string-value="www.facebook.com/eltallersecreto"/>
          <table:table-cell table:style-name="Default" office:value-type="string" office:string-value="www.instagram.com/eltallermuysecretoartesania"/>
        </table:table-row>
        <table:table-row table:style-name="ro1">
          <table:table-cell table:style-name="Default" office:value-type="string" office:string-value="11512"/>
          <table:table-cell table:style-name="Default" office:value-type="string" office:string-value="SARA GONZALEZ POMBO"/>
          <table:table-cell table:style-name="Default" office:value-type="string" office:string-value="SARA GONZALEZ POMB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DE VILAGARCÍA"/>
          <table:table-cell table:style-name="Default" office:value-type="string" office:string-value="39"/>
          <table:table-cell table:number-columns-repeated="5"/>
          <table:table-cell table:style-name="Default" office:value-type="string" office:string-value="36630"/>
          <table:table-cell table:style-name="Default" office:value-type="string" office:string-value="Pontevedra"/>
          <table:table-cell table:style-name="Default" office:value-type="string" office:string-value="0062"/>
          <table:table-cell table:style-name="Default" office:value-type="string" office:string-value="Cambados"/>
          <table:table-cell table:style-name="Default" office:value-type="string" office:string-value="CAMBADOS"/>
          <table:table-cell/>
          <table:table-cell table:style-name="Default" office:value-type="string" office:string-value="667646402"/>
        </table:table-row>
        <table:table-row table:style-name="ro1">
          <table:table-cell table:style-name="Default" office:value-type="string" office:string-value="11511"/>
          <table:table-cell table:style-name="Default" office:value-type="string" office:string-value="CARLA SOUTO RODRIGUEZ"/>
          <table:table-cell table:style-name="Default" office:value-type="string" office:string-value="CARLA SOUTO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AFAEL ALBERTI"/>
          <table:table-cell table:style-name="Default" office:value-type="string" office:string-value="4"/>
          <table:table-cell/>
          <table:table-cell table:style-name="Default" office:value-type="string" office:string-value="6"/>
          <table:table-cell table:style-name="Default" office:value-type="string" office:string-value="A"/>
          <table:table-cell table:style-name="Default" office:value-type="string" office:string-value="FONTECULLER"/>
          <table:table-cell/>
          <table:table-cell table:style-name="Default" office:value-type="string" office:string-value="15174"/>
          <table:table-cell table:style-name="Default" office:value-type="string" office:string-value="Coruña (A)"/>
          <table:table-cell table:style-name="Default" office:value-type="string" office:string-value="0315"/>
          <table:table-cell table:style-name="Default" office:value-type="string" office:string-value="Culleredo"/>
          <table:table-cell table:style-name="Default" office:value-type="string" office:string-value="CULLEREDO"/>
          <table:table-cell/>
          <table:table-cell table:style-name="Default" office:value-type="string" office:string-value="981664503"/>
          <table:table-cell/>
          <table:table-cell table:style-name="Default" office:value-type="string" office:string-value="https://www.instagram.com/carla___souto/"/>
          <table:table-cell table:style-name="Default" office:value-type="string" office:string-value="https://www.youtube.com/@CarlaSoutojewelry"/>
        </table:table-row>
        <table:table-row table:style-name="ro1">
          <table:table-cell table:style-name="Default" office:value-type="string" office:string-value="11516"/>
          <table:table-cell table:style-name="Default" office:value-type="string" office:string-value="Jose Luis RODRIGUEZ BLANCO"/>
          <table:table-cell table:style-name="Default" office:value-type="string" office:string-value="IUGLANDIS"/>
          <table:table-cell table:style-name="Default" office:value-type="string" office:string-value="Carpintaría, carpint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DE MONFORTE"/>
          <table:table-cell table:style-name="Default" office:value-type="string" office:string-value="14-16"/>
          <table:table-cell/>
          <table:table-cell table:style-name="Default" office:value-type="string" office:string-value="1º"/>
          <table:table-cell table:style-name="Default" office:value-type="string" office:string-value="E"/>
          <table:table-cell table:style-name="Default" office:value-type="string" office:string-value="CHANTADA"/>
          <table:table-cell table:style-name="Default" office:value-type="string" office:string-value="CHANTADA"/>
          <table:table-cell table:style-name="Default" office:value-type="string" office:string-value="27500"/>
          <table:table-cell table:style-name="Default" office:value-type="string" office:string-value="Lugo"/>
          <table:table-cell table:style-name="Default" office:value-type="string" office:string-value="0168"/>
          <table:table-cell table:style-name="Default" office:value-type="string" office:string-value="Chantada"/>
          <table:table-cell table:style-name="Default" office:value-type="string" office:string-value="CHANTADA"/>
          <table:table-cell/>
          <table:table-cell table:style-name="Default" office:value-type="string" office:string-value="667550359"/>
          <table:table-cell table:style-name="Default" office:value-type="string" office:string-value="www.facebook.com/iuglandis.woodart"/>
          <table:table-cell table:style-name="Default" office:value-type="string" office:string-value="www.instagram.com/iuglandis.woodart/"/>
        </table:table-row>
        <table:table-row table:style-name="ro1">
          <table:table-cell table:style-name="Default" office:value-type="string" office:string-value="11506"/>
          <table:table-cell table:style-name="Default" office:value-type="string" office:string-value="BRÍGIDA AINHOA LECEA GIL"/>
          <table:table-cell table:style-name="Default" office:value-type="string" office:string-value="Sam Fall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onte  da Asen"/>
          <table:table-cell table:style-name="Default" office:value-type="string" office:string-value="8"/>
          <table:table-cell table:number-columns-repeated="4"/>
          <table:table-cell table:style-name="Default" office:value-type="string" office:string-value="Santiago de Compostela"/>
          <table:table-cell table:style-name="Default" office:value-type="string" office:string-value="15705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59111566"/>
          <table:table-cell/>
          <table:table-cell table:style-name="Default" office:value-type="string" office:string-value="samfallartesania"/>
        </table:table-row>
        <table:table-row table:style-name="ro1">
          <table:table-cell table:style-name="Default" office:value-type="string" office:string-value="11533"/>
          <table:table-cell table:style-name="Default" office:value-type="string" office:string-value="ALFARERIA ALTO DO COUSO S.L."/>
          <table:table-cell table:style-name="Default" office:value-type="string" office:string-value="ALFARERIA ALTO DO COUSO"/>
          <table:table-cell table:style-name="Default" office:value-type="string" office:string-value="Olaría, oleiro(a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/>
          <table:table-cell table:style-name="Default" office:value-type="string" office:string-value="659704348"/>
        </table:table-row>
        <table:table-row table:style-name="ro1">
          <table:table-cell table:style-name="Default" office:value-type="string" office:string-value="11532"/>
          <table:table-cell table:style-name="Default" office:value-type="string" office:string-value="Adriana  ROMANI  Posse"/>
          <table:table-cell table:style-name="Default" office:value-type="string" office:string-value="Nova"/>
          <table:table-cell table:style-name="Default" office:value-type="string" office:string-value="Marroquinaría, marroquineiro(a)"/>
          <table:table-cell table:style-name="Default" office:value-type="string" office:string-value="Metalistaría, metalisteiro(a) (traballos de diverso tipo en metais-latón, cobre, estaño, titanio, alpaca, gravados decorativos, cicelados, repuxados, etc.)"/>
          <table:table-cell table:style-name="Default" office:value-type="string" office:string-value="Lugar"/>
          <table:table-cell table:style-name="Default" office:value-type="string" office:string-value="Veiga  "/>
          <table:table-cell table:style-name="Default" office:value-type="string" office:string-value="20"/>
          <table:table-cell table:number-columns-repeated="3"/>
          <table:table-cell table:style-name="Default" office:value-type="string" office:string-value="A Pobra Do Brollón"/>
          <table:table-cell table:style-name="Default" office:value-type="string" office:string-value="A Pobra Do Brollón"/>
          <table:table-cell table:style-name="Default" office:value-type="string" office:string-value="27333"/>
          <table:table-cell table:style-name="Default" office:value-type="string" office:string-value="Lugo"/>
          <table:table-cell table:style-name="Default" office:value-type="string" office:string-value="0478"/>
          <table:table-cell table:style-name="Default" office:value-type="string" office:string-value="Pobra do Brollón (A)"/>
          <table:table-cell table:style-name="Default" office:value-type="string" office:string-value="A Pobra Do Brollón"/>
          <table:table-cell/>
          <table:table-cell table:style-name="Default" office:value-type="string" office:string-value="686844960"/>
        </table:table-row>
        <table:table-row table:style-name="ro1">
          <table:table-cell table:style-name="Default" office:value-type="string" office:string-value="11531"/>
          <table:table-cell table:style-name="Default" office:value-type="string" office:string-value="XESUS RODRIGUEZ CALLEJON"/>
          <table:table-cell table:style-name="Default" office:value-type="string" office:string-value="OBRADOIRO XEROCA"/>
          <table:table-cell table:style-name="Default" office:value-type="string" office:string-value="Produtor(a) de instrumentos tradicionais populares galego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MPOS DE MIRABEL"/>
          <table:table-cell table:style-name="Default" office:value-type="string" office:string-value="8"/>
          <table:table-cell table:style-name="Default" office:value-type="string" office:string-value="2"/>
          <table:table-cell table:style-name="Default" office:value-type="string" office:string-value="2"/>
          <table:table-cell table:style-name="Default" office:value-type="string" office:string-value="A"/>
          <table:table-cell table:style-name="Default" office:value-type="string" office:string-value="CALO-TEO"/>
          <table:table-cell table:style-name="Default" office:value-type="string" office:string-value="CALO-TEO"/>
          <table:table-cell table:style-name="Default" office:value-type="string" office:string-value="15886"/>
          <table:table-cell table:style-name="Default" office:value-type="string" office:string-value="Coruña (A)"/>
          <table:table-cell table:style-name="Default" office:value-type="string" office:string-value="0829"/>
          <table:table-cell table:style-name="Default" office:value-type="string" office:string-value="Teo"/>
          <table:table-cell table:style-name="Default" office:value-type="string" office:string-value="CALO-TEO"/>
          <table:table-cell/>
          <table:table-cell table:style-name="Default" office:value-type="string" office:string-value="616952580"/>
          <table:table-cell table:style-name="Default" office:value-type="string" office:string-value="https://www.facebook.com/obradoiro.xeroca"/>
          <table:table-cell table:style-name="Default" office:value-type="string" office:string-value="https://www.instagram.com/gaitas_xeroca"/>
        </table:table-row>
        <table:table-row table:style-name="ro1">
          <table:table-cell table:style-name="Default" office:value-type="string" office:string-value="11530"/>
          <table:table-cell table:style-name="Default" office:value-type="string" office:string-value="IRENE MALVAREZ LORENZO"/>
          <table:table-cell table:style-name="Default" office:value-type="string" office:string-value="A -LUME-ARTR"/>
          <table:table-cell table:style-name="Default" office:value-type="string" office:string-value="Esmaltes, esmaltistas"/>
          <table:table-cell table:style-name="Default" office:value-type="string" office:string-value=""/>
          <table:table-cell table:style-name="Default" office:value-type="string" office:string-value="Carreira"/>
          <table:table-cell table:style-name="Default" office:value-type="string" office:string-value="Cabodevila 2 A"/>
          <table:table-cell table:style-name="Default" office:value-type="string" office:string-value="2"/>
          <table:table-cell table:number-columns-repeated="2"/>
          <table:table-cell table:style-name="Default" office:value-type="string" office:string-value="A"/>
          <table:table-cell table:style-name="Default" office:value-type="string" office:string-value="Marin, ardan"/>
          <table:table-cell table:style-name="Default" office:value-type="string" office:string-value="Marin, ardan"/>
          <table:table-cell table:style-name="Default" office:value-type="string" office:string-value="36912"/>
          <table:table-cell table:style-name="Default" office:value-type="string" office:string-value="Pontevedra"/>
          <table:table-cell table:style-name="Default" office:value-type="string" office:string-value="0268"/>
          <table:table-cell table:style-name="Default" office:value-type="string" office:string-value="Marín"/>
          <table:table-cell table:style-name="Default" office:value-type="string" office:string-value="Marin, ardan"/>
          <table:table-cell/>
          <table:table-cell table:style-name="Default" office:value-type="string" office:string-value="620882028"/>
        </table:table-row>
        <table:table-row table:style-name="ro1">
          <table:table-cell table:style-name="Default" office:value-type="string" office:string-value="11524"/>
          <table:table-cell table:style-name="Default" office:value-type="string" office:string-value="JAIME ALEJANDR0 FERNÁNDEZ POZA"/>
          <table:table-cell table:style-name="Default" office:value-type="string" office:string-value="ARTESANIA ALEJANDRO FERNANDEZ"/>
          <table:table-cell table:style-name="Default" office:value-type="string" office:string-value="Cantaría, canteiro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A BARCIA  18 MARCÓN"/>
          <table:table-cell table:number-columns-repeated="6"/>
          <table:table-cell table:style-name="Default" office:value-type="string" office:string-value="36158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PONTEVEDRA"/>
          <table:table-cell/>
          <table:table-cell table:style-name="Default" office:value-type="string" office:string-value="656964691"/>
        </table:table-row>
        <table:table-row table:style-name="ro1">
          <table:table-cell table:style-name="Default" office:value-type="string" office:string-value="11492"/>
          <table:table-cell table:style-name="Default" office:value-type="string" office:string-value="MILAGROS LEMOS PEREIRA"/>
          <table:table-cell table:style-name="Default" office:value-type="string" office:string-value="Merino coqueta"/>
          <table:table-cell table:style-name="Default" office:value-type="string" office:string-value="Complementos de moda"/>
          <table:table-cell table:style-name="Default" office:value-type="string" office:string-value="Complementos de moda"/>
          <table:table-cell table:style-name="Default" office:value-type="string" office:string-value="Barrio"/>
          <table:table-cell table:style-name="Default" office:value-type="string" office:string-value="Curuxeiras"/>
          <table:table-cell table:style-name="Default" office:value-type="string" office:string-value="24"/>
          <table:table-cell table:number-columns-repeated="5"/>
          <table:table-cell table:style-name="Default" office:value-type="string" office:string-value="36712"/>
          <table:table-cell table:style-name="Default" office:value-type="string" office:string-value="Pontevedra"/>
          <table:table-cell table:style-name="Default" office:value-type="string" office:string-value="0558"/>
          <table:table-cell table:style-name="Default" office:value-type="string" office:string-value="Tui"/>
          <table:table-cell table:style-name="Default" office:value-type="string" office:string-value="Rebordans "/>
          <table:table-cell table:number-columns-repeated="3"/>
          <table:table-cell table:style-name="Default" office:value-type="string" office:string-value="Merino.coqueta"/>
        </table:table-row>
        <table:table-row table:style-name="ro1">
          <table:table-cell table:style-name="Default" office:value-type="string" office:string-value="11489"/>
          <table:table-cell table:style-name="Default" office:value-type="string" office:string-value="SUSANA VEIGA RODRIGUEZ"/>
          <table:table-cell table:style-name="Default" office:value-type="string" office:string-value="ARTESANÍA VEIGA"/>
          <table:table-cell table:style-name="Default" office:value-type="string" office:string-value="Xoiaría, xoieiro(a)"/>
          <table:table-cell table:style-name="Default" office:value-type="string" office:string-value="Ourivaría, ourive"/>
          <table:table-cell table:style-name="Default" office:value-type="string" office:string-value="Rúa"/>
          <table:table-cell table:style-name="Default" office:value-type="string" office:string-value="ARQUITECTO DOMINGO DE ANDRADE"/>
          <table:table-cell table:style-name="Default" office:value-type="string" office:string-value="10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15704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WWW.DOASWEB.COM"/>
          <table:table-cell table:style-name="Default" office:value-type="string" office:string-value="981576714"/>
          <table:table-cell table:style-name="Default" office:value-type="string" office:string-value="WWW.FACEBOOK.COM/DOAS.WEB"/>
          <table:table-cell table:style-name="Default" office:value-type="string" office:string-value="@DOAS_WEB"/>
        </table:table-row>
        <table:table-row table:style-name="ro1">
          <table:table-cell table:style-name="Default" office:value-type="string" office:string-value="11501"/>
          <table:table-cell table:style-name="Default" office:value-type="string" office:string-value="JOYERÍA CAMOIRAS, S.L."/>
          <table:table-cell table:style-name="Default" office:value-type="string" office:string-value="JOYERIA CAMOIRAS"/>
          <table:table-cell table:style-name="Default" office:value-type="string" office:string-value="Ourivaría, ourive"/>
          <table:table-cell table:style-name="Default" office:value-type="string" office:string-value="Xoiaría, xoieiro(a)"/>
          <table:table-cell table:style-name="Default" office:value-type="string" office:string-value="Rúa"/>
          <table:table-cell table:style-name="Default" office:value-type="string" office:string-value="RÚA REAL"/>
          <table:table-cell table:style-name="Default" office:value-type="string" office:string-value="27"/>
          <table:table-cell/>
          <table:table-cell table:style-name="Default" office:value-type="string" office:string-value="BAJO"/>
          <table:table-cell/>
          <table:table-cell table:style-name="Default" office:value-type="string" office:string-value="PADRÓN"/>
          <table:table-cell table:style-name="Default" office:value-type="string" office:string-value="PADRÓN"/>
          <table:table-cell table:style-name="Default" office:value-type="string" office:string-value="15900"/>
          <table:table-cell table:style-name="Default" office:value-type="string" office:string-value="Coruña (A)"/>
          <table:table-cell table:style-name="Default" office:value-type="string" office:string-value="0657"/>
          <table:table-cell table:style-name="Default" office:value-type="string" office:string-value="Padrón"/>
          <table:table-cell table:style-name="Default" office:value-type="string" office:string-value="PADRÓN"/>
          <table:table-cell table:style-name="Default" office:value-type="string" office:string-value="www.joyeriacamoiras.com"/>
          <table:table-cell table:style-name="Default" office:value-type="string" office:string-value="981811899"/>
          <table:table-cell table:style-name="Default" office:value-type="string" office:string-value="https://www.facebook.com/joyeriacamoiras/"/>
          <table:table-cell table:style-name="Default" office:value-type="string" office:string-value="https://www.instagram.com/joyeriacamoiras?"/>
          <table:table-cell table:style-name="Default" office:value-type="string" office:string-value="TIKTOK: https://www.tiktok.com/@user5468052253711"/>
        </table:table-row>
        <table:table-row table:style-name="ro1">
          <table:table-cell table:style-name="Default" office:value-type="string" office:string-value="11500"/>
          <table:table-cell table:style-name="Default" office:value-type="string" office:string-value="DAVID GUERAO ALONSO"/>
          <table:table-cell table:style-name="Default" office:value-type="string" office:string-value="Obradoiro PicaPau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Ebanistaría, ebanista"/>
          <table:table-cell table:style-name="Default" office:value-type="string" office:string-value="Rúa"/>
          <table:table-cell table:style-name="Default" office:value-type="string" office:string-value="TIDE"/>
          <table:table-cell table:style-name="Default" office:value-type="string" office:string-value="12"/>
          <table:table-cell table:number-columns-repeated="5"/>
          <table:table-cell table:style-name="Default" office:value-type="string" office:string-value="36700"/>
          <table:table-cell table:style-name="Default" office:value-type="string" office:string-value="Pontevedra"/>
          <table:table-cell table:style-name="Default" office:value-type="string" office:string-value="0558"/>
          <table:table-cell table:style-name="Default" office:value-type="string" office:string-value="Tui"/>
          <table:table-cell table:style-name="Default" office:value-type="string" office:string-value="TUI"/>
        </table:table-row>
        <table:table-row table:style-name="ro1">
          <table:table-cell table:style-name="Default" office:value-type="string" office:string-value="11498"/>
          <table:table-cell table:style-name="Default" office:value-type="string" office:string-value="ANA BELEN CASTRO LORENZO"/>
          <table:table-cell table:style-name="Default" office:value-type="string" office:string-value="ALECRIN ARTE FLORAL"/>
          <table:table-cell table:style-name="Default" office:value-type="string" office:string-value="Arranxos florais con flores naturais ou secas, fabricación de flores de papel ou teas, etc.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/NORBERTO PIJUAN 1 bajo"/>
          <table:table-cell table:style-name="Default" office:value-type="string" office:string-value="1"/>
          <table:table-cell table:number-columns-repeated="4"/>
          <table:table-cell table:style-name="Default" office:value-type="string" office:string-value="BOIRO"/>
          <table:table-cell table:style-name="Default" office:value-type="string" office:string-value="15930"/>
          <table:table-cell table:style-name="Default" office:value-type="string" office:string-value="Coruña (A)"/>
          <table:table-cell table:style-name="Default" office:value-type="string" office:string-value="0119"/>
          <table:table-cell table:style-name="Default" office:value-type="string" office:string-value="Boiro"/>
          <table:table-cell table:style-name="Default" office:value-type="string" office:string-value="BOIRO"/>
          <table:table-cell/>
          <table:table-cell table:style-name="Default" office:value-type="string" office:string-value="637978965"/>
          <table:table-cell table:style-name="Default" office:value-type="string" office:string-value="ALECRIN ARTE FLORAL"/>
          <table:table-cell table:style-name="Default" office:value-type="string" office:string-value="ALECRIN ARTE FLORAL"/>
        </table:table-row>
        <table:table-row table:style-name="ro1">
          <table:table-cell table:style-name="Default" office:value-type="string" office:string-value="11487"/>
          <table:table-cell table:style-name="Default" office:value-type="string" office:string-value="MIRIAN NOVOA NANIN"/>
          <table:table-cell table:style-name="Default" office:value-type="string" office:string-value="METEORA HANDMADE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ONTE FARO"/>
          <table:table-cell table:style-name="Default" office:value-type="string" office:string-value="179"/>
          <table:table-cell/>
          <table:table-cell table:style-name="Default" office:value-type="string" office:string-value="3º"/>
          <table:table-cell table:style-name="Default" office:value-type="string" office:string-value="A"/>
          <table:table-cell table:number-columns-repeated="2"/>
          <table:table-cell table:style-name="Default" office:value-type="string" office:string-value="27003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www.meteorahandmade.com"/>
          <table:table-cell/>
          <table:table-cell table:style-name="Default" office:value-type="string" office:string-value="meteorahandmade"/>
          <table:table-cell table:style-name="Default" office:value-type="string" office:string-value="meteora_handmade"/>
          <table:table-cell table:style-name="Default" office:value-type="string" office:string-value="pinterest: meteora handmade"/>
        </table:table-row>
        <table:table-row table:style-name="ro1">
          <table:table-cell table:style-name="Default" office:value-type="string" office:string-value="11482"/>
          <table:table-cell table:style-name="Default" office:value-type="string" office:string-value="EVA VELEIRO SOUTO"/>
          <table:table-cell table:style-name="Default" office:value-type="string" office:string-value="EL 8 ES NUESTRO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ADRID"/>
          <table:table-cell table:style-name="Default" office:value-type="string" office:string-value="19 F"/>
          <table:table-cell/>
          <table:table-cell table:style-name="Default" office:value-type="string" office:string-value="4"/>
          <table:table-cell table:style-name="Default" office:value-type="string" office:string-value="D"/>
          <table:table-cell table:number-columns-repeated="2"/>
          <table:table-cell table:style-name="Default" office:value-type="string" office:string-value="15707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HTTPS://EL8ESNUESTRO.COM"/>
          <table:table-cell/>
          <table:table-cell table:style-name="Default" office:value-type="string" office:string-value="EL 8 ES NUESTRO"/>
          <table:table-cell table:style-name="Default" office:value-type="string" office:string-value="@EL8ESNUESTRO"/>
        </table:table-row>
        <table:table-row table:style-name="ro1">
          <table:table-cell table:style-name="Default" office:value-type="string" office:string-value="11490"/>
          <table:table-cell table:style-name="Default" office:value-type="string" office:string-value="SANDRA BARREIRO PARGUIÑA"/>
          <table:table-cell table:style-name="Default" office:value-type="string" office:string-value="Sandra Parguiña - Panos/Pañuelos/Scarves"/>
          <table:table-cell table:style-name="Default" office:value-type="string" office:string-value="Debuxo, debuxante."/>
          <table:table-cell table:style-name="Default" office:value-type="string" office:string-value=""/>
          <table:table-cell table:style-name="Default" office:value-type="string" office:string-value="Aldea"/>
          <table:table-cell table:style-name="Default" office:value-type="string" office:string-value="FOLLENTE BEMIL"/>
          <table:table-cell table:style-name="Default" office:value-type="string" office:string-value="61"/>
          <table:table-cell table:number-columns-repeated="3"/>
          <table:table-cell table:style-name="Default" office:value-type="string" office:string-value="BEMIL"/>
          <table:table-cell table:style-name="Default" office:value-type="string" office:string-value="FOLLENTE"/>
          <table:table-cell table:style-name="Default" office:value-type="string" office:string-value="36659"/>
          <table:table-cell table:style-name="Default" office:value-type="string" office:string-value="Pontevedra"/>
          <table:table-cell table:style-name="Default" office:value-type="string" office:string-value="0059"/>
          <table:table-cell table:style-name="Default" office:value-type="string" office:string-value="Caldas de Reis"/>
          <table:table-cell table:style-name="Default" office:value-type="string" office:string-value="Caldas de Reis"/>
          <table:table-cell table:style-name="Default" office:value-type="string" office:string-value="www.sandraparguina.com"/>
          <table:table-cell table:number-columns-repeated="2"/>
          <table:table-cell table:style-name="Default" office:value-type="string" office:string-value="https://www.instagram.com/sandraparguina/"/>
          <table:table-cell table:style-name="Default" office:value-type="string" office:string-value="https://www.etsy.com/es/shop/SandraParguina?ref=seller-platform-mcnav"/>
        </table:table-row>
        <table:table-row table:style-name="ro1">
          <table:table-cell table:style-name="Default" office:value-type="string" office:string-value="11502"/>
          <table:table-cell table:style-name="Default" office:value-type="string" office:string-value="Sonia ARNAIZ CASAL"/>
          <table:table-cell table:style-name="Default" office:value-type="string" office:string-value="Sonia Arnaiz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Antón Vilar Ponte "/>
          <table:table-cell table:style-name="Default" office:value-type="string" office:string-value="2"/>
          <table:table-cell/>
          <table:table-cell table:style-name="Default" office:value-type="string" office:string-value="5"/>
          <table:table-cell table:style-name="Default" office:value-type="string" office:string-value="A"/>
          <table:table-cell/>
          <table:table-cell table:style-name="Default" office:value-type="string" office:string-value="Santiago de Compostela"/>
          <table:table-cell table:style-name="Default" office:value-type="string" office:string-value="15702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www.soniaarnaiz.com"/>
          <table:table-cell table:style-name="Default" office:value-type="string" office:string-value="693811884"/>
          <table:table-cell/>
          <table:table-cell table:style-name="Default" office:value-type="string" office:string-value="soniaarnaiz"/>
        </table:table-row>
        <table:table-row table:style-name="ro1">
          <table:table-cell table:style-name="Default" office:value-type="string" office:string-value="11485"/>
          <table:table-cell table:style-name="Default" office:value-type="string" office:string-value="PABLO FERNANDEZ LOPEZ"/>
          <table:table-cell table:style-name="Default" office:value-type="string" office:string-value="PABLO FERNÁNDEZ LÓPEZ"/>
          <table:table-cell table:style-name="Default" office:value-type="string" office:string-value="Figuras de pan tradicionais populares, produtor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SAN ANDRES DE TEIXIDO "/>
          <table:table-cell table:style-name="Default" office:value-type="string" office:string-value="7"/>
          <table:table-cell table:number-columns-repeated="3"/>
          <table:table-cell table:style-name="Default" office:value-type="string" office:string-value="CEDEIRA"/>
          <table:table-cell table:style-name="Default" office:value-type="string" office:string-value="CEDEIRA"/>
          <table:table-cell table:style-name="Default" office:value-type="string" office:string-value="15350"/>
          <table:table-cell table:style-name="Default" office:value-type="string" office:string-value="Coruña (A)"/>
          <table:table-cell table:style-name="Default" office:value-type="string" office:string-value="0222"/>
          <table:table-cell table:style-name="Default" office:value-type="string" office:string-value="Cedeira"/>
          <table:table-cell table:style-name="Default" office:value-type="string" office:string-value="CEDEIRA"/>
        </table:table-row>
        <table:table-row table:style-name="ro1">
          <table:table-cell table:style-name="Default" office:value-type="string" office:string-value="11496"/>
          <table:table-cell table:style-name="Default" office:value-type="string" office:string-value="AMC CARPINTEROS Y EBANISTAS SL"/>
          <table:table-cell table:style-name="Default" office:value-type="string" office:string-value="A.M.C. CARPINTEROS Y EBANISTAS,S.L."/>
          <table:table-cell table:style-name="Default" office:value-type="string" office:string-value="Carpintaría, carpinteiro(a)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SEIVANE"/>
          <table:table-cell table:style-name="Default" office:value-type="string" office:string-value="43"/>
          <table:table-cell table:number-columns-repeated="3"/>
          <table:table-cell table:style-name="Default" office:value-type="string" office:string-value="ROMÁN"/>
          <table:table-cell/>
          <table:table-cell table:style-name="Default" office:value-type="string" office:string-value="27842"/>
          <table:table-cell table:style-name="Default" office:value-type="string" office:string-value="Lugo"/>
          <table:table-cell table:style-name="Default" office:value-type="string" office:string-value="0654"/>
          <table:table-cell table:style-name="Default" office:value-type="string" office:string-value="Vilalba"/>
          <table:table-cell table:style-name="Default" office:value-type="string" office:string-value="VILALBA"/>
        </table:table-row>
        <table:table-row table:style-name="ro1">
          <table:table-cell table:style-name="Default" office:value-type="string" office:string-value="11495"/>
          <table:table-cell table:style-name="Default" office:value-type="string" office:string-value="MARIA TERESA QUESADA LEGIDO"/>
          <table:table-cell table:style-name="Default" office:value-type="string" office:string-value="CONARTE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Decoración de teas, decorador(a) de teas"/>
          <table:table-cell table:style-name="Default" office:value-type="string" office:string-value="Barrio"/>
          <table:table-cell table:style-name="Default" office:value-type="string" office:string-value="HERVILLAS"/>
          <table:table-cell table:style-name="Default" office:value-type="string" office:string-value="54"/>
          <table:table-cell table:number-columns-repeated="3"/>
          <table:table-cell table:style-name="Default" office:value-type="string" office:string-value="STA.MARIÑA"/>
          <table:table-cell/>
          <table:table-cell table:style-name="Default" office:value-type="string" office:string-value="63616"/>
          <table:table-cell table:style-name="Default" office:value-type="string" office:string-value="Pontevedra"/>
          <table:table-cell table:style-name="Default" office:value-type="string" office:string-value="0216"/>
          <table:table-cell table:style-name="Default" office:value-type="string" office:string-value="Gondomar"/>
          <table:table-cell table:style-name="Default" office:value-type="string" office:string-value="VINCIOS"/>
          <table:table-cell table:style-name="Default" office:value-type="string" office:string-value="www.marietaquesada.com"/>
        </table:table-row>
        <table:table-row table:style-name="ro1">
          <table:table-cell table:style-name="Default" office:value-type="string" office:string-value="11494"/>
          <table:table-cell table:style-name="Default" office:value-type="string" office:string-value="NEREA FIGUEIRAS BORRAJO"/>
          <table:table-cell table:style-name="Default" office:value-type="string" office:string-value="FENTO DO VENTO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Irmandiños "/>
          <table:table-cell table:style-name="Default" office:value-type="string" office:string-value="22"/>
          <table:table-cell table:number-columns-repeated="5"/>
          <table:table-cell table:style-name="Default" office:value-type="string" office:string-value="15300"/>
          <table:table-cell table:style-name="Default" office:value-type="string" office:string-value="Coruña (A)"/>
          <table:table-cell table:style-name="Default" office:value-type="string" office:string-value="0098"/>
          <table:table-cell table:style-name="Default" office:value-type="string" office:string-value="Betanzos"/>
          <table:table-cell table:style-name="Default" office:value-type="string" office:string-value="Betanzos "/>
          <table:table-cell/>
          <table:table-cell table:style-name="Default" office:value-type="string" office:string-value="630123374"/>
          <table:table-cell/>
          <table:table-cell table:style-name="Default" office:value-type="string" office:string-value="WWW.INSTAGRAM.COM/FENTODOVENTO_JOYAS"/>
        </table:table-row>
        <table:table-row table:style-name="ro1">
          <table:table-cell table:style-name="Default" office:value-type="string" office:string-value="11493"/>
          <table:table-cell table:style-name="Default" office:value-type="string" office:string-value="MIRNA MARIELLA IZAGUIRRE IZAGUIRRE"/>
          <table:table-cell table:style-name="Default" office:value-type="string" office:string-value="Bruji"/>
          <table:table-cell table:style-name="Default" office:value-type="string" office:string-value="Serigrafía, serígraf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García Barbón"/>
          <table:table-cell table:style-name="Default" office:value-type="string" office:string-value="135"/>
          <table:table-cell/>
          <table:table-cell table:style-name="Default" office:value-type="string" office:string-value="2º"/>
          <table:table-cell table:style-name="Default" office:value-type="string" office:string-value="D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36201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number-columns-repeated="2"/>
          <table:table-cell table:style-name="Default" office:value-type="string" office:string-value="mirna.izaguirreizaguirre@facebook.com"/>
          <table:table-cell table:style-name="Default" office:value-type="string" office:string-value="@bruji.moda"/>
        </table:table-row>
        <table:table-row table:style-name="ro1">
          <table:table-cell table:style-name="Default" office:value-type="string" office:string-value="11491"/>
          <table:table-cell table:style-name="Default" office:value-type="string" office:string-value="VALERIA JIMENA GONZALEZ VARELA"/>
          <table:table-cell table:style-name="Default" office:value-type="string" office:string-value="Arte Complementos"/>
          <table:table-cell table:style-name="Default" office:value-type="string" office:string-value="Bordados, bordador(a)"/>
          <table:table-cell table:style-name="Default" office:value-type="string" office:string-value="Complementos de moda"/>
          <table:table-cell table:style-name="Default" office:value-type="string" office:string-value="Rúa"/>
          <table:table-cell table:style-name="Default" office:value-type="string" office:string-value="Condesa Casa Bárcena "/>
          <table:table-cell table:style-name="Default" office:value-type="string" office:string-value="10"/>
          <table:table-cell/>
          <table:table-cell table:style-name="Default" office:value-type="string" office:string-value="9"/>
          <table:table-cell table:style-name="Default" office:value-type="string" office:string-value="A"/>
          <table:table-cell table:number-columns-repeated="2"/>
          <table:table-cell table:style-name="Default" office:value-type="string" office:string-value="36204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number-columns-repeated="2"/>
          <table:table-cell table:style-name="Default" office:value-type="string" office:string-value="arte complementos"/>
          <table:table-cell table:style-name="Default" office:value-type="string" office:string-value="arte.complementos"/>
        </table:table-row>
        <table:table-row table:style-name="ro1">
          <table:table-cell table:style-name="Default" office:value-type="string" office:string-value="11484"/>
          <table:table-cell table:style-name="Default" office:value-type="string" office:string-value="FRANCISCO PORTO VARELA"/>
          <table:table-cell table:style-name="Default" office:value-type="string" office:string-value="ROCIGARCÍA"/>
          <table:table-cell table:style-name="Default" office:value-type="string" office:string-value="Ceraría, cereiro(a) (velas e exvoto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VALDONCEL"/>
          <table:table-cell table:style-name="Default" office:value-type="string" office:string-value="75"/>
          <table:table-cell table:number-columns-repeated="5"/>
          <table:table-cell table:style-name="Default" office:value-type="string" office:string-value="15300"/>
          <table:table-cell table:style-name="Default" office:value-type="string" office:string-value="Coruña (A)"/>
          <table:table-cell table:style-name="Default" office:value-type="string" office:string-value="0098"/>
          <table:table-cell table:style-name="Default" office:value-type="string" office:string-value="Betanzos"/>
          <table:table-cell table:style-name="Default" office:value-type="string" office:string-value="BETANZOS"/>
          <table:table-cell table:number-columns-repeated="3"/>
          <table:table-cell table:style-name="Default" office:value-type="string" office:string-value="@ROCIGARCIA_CERERIA"/>
        </table:table-row>
        <table:table-row table:style-name="ro1">
          <table:table-cell table:style-name="Default" office:value-type="string" office:string-value="11483"/>
          <table:table-cell table:style-name="Default" office:value-type="string" office:string-value="LOYRAFLOR DO BAIXO MIÑO, S.L."/>
          <table:table-cell table:style-name="Default" office:value-type="string" office:string-value="LOYRAFLOR DO BAIXO MIÑO, S.L."/>
          <table:table-cell table:style-name="Default" office:value-type="string" office:string-value="Arranxos florais con flores naturais ou secas, fabricación de flores de papel ou teas, etc.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ANUEL ALVAREZ"/>
          <table:table-cell table:style-name="Default" office:value-type="string" office:string-value="11"/>
          <table:table-cell table:number-columns-repeated="2"/>
          <table:table-cell table:style-name="Default" office:value-type="string" office:string-value="BAIXO"/>
          <table:table-cell table:style-name="Default" office:value-type="string" office:string-value="A GUARDA"/>
          <table:table-cell table:style-name="Default" office:value-type="string" office:string-value="A GUARDA"/>
          <table:table-cell table:style-name="Default" office:value-type="string" office:string-value="36780"/>
          <table:table-cell table:style-name="Default" office:value-type="string" office:string-value="Pontevedra"/>
          <table:table-cell table:style-name="Default" office:value-type="string" office:string-value="0237"/>
          <table:table-cell table:style-name="Default" office:value-type="string" office:string-value="Guarda (A)"/>
          <table:table-cell table:style-name="Default" office:value-type="string" office:string-value="A GUARDA"/>
          <table:table-cell table:style-name="Default" office:value-type="string" office:string-value="WWW.loyraflor.com"/>
          <table:table-cell table:style-name="Default" office:value-type="string" office:string-value="+34696386880"/>
          <table:table-cell table:style-name="Default" office:value-type="string" office:string-value="lOYRAFLOR ARTE FLORAL"/>
          <table:table-cell table:style-name="Default" office:value-type="string" office:string-value="@lOYRAFLOR"/>
        </table:table-row>
        <table:table-row table:style-name="ro1">
          <table:table-cell table:style-name="Default" office:value-type="string" office:string-value="11488"/>
          <table:table-cell table:style-name="Default" office:value-type="string" office:string-value="FRANCISCO JOSE LUENGO FERNANDEZ"/>
          <table:table-cell table:style-name="Default" office:value-type="string" office:string-value="Francisco Luengo"/>
          <table:table-cell table:style-name="Default" office:value-type="string" office:string-value="Produtor(a) de instrumentos musicais de corda ou luthier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amiño"/>
          <table:table-cell table:style-name="Default" office:value-type="string" office:string-value="16"/>
          <table:table-cell table:number-columns-repeated="5"/>
          <table:table-cell table:style-name="Default" office:value-type="string" office:string-value="15865"/>
          <table:table-cell table:style-name="Default" office:value-type="string" office:string-value="Coruña (A)"/>
          <table:table-cell table:style-name="Default" office:value-type="string" office:string-value="0130"/>
          <table:table-cell table:style-name="Default" office:value-type="string" office:string-value="Brión"/>
          <table:table-cell table:style-name="Default" office:value-type="string" office:string-value="Brión"/>
        </table:table-row>
        <table:table-row table:style-name="ro1">
          <table:table-cell table:style-name="Default" office:value-type="string" office:string-value="11486"/>
          <table:table-cell table:style-name="Default" office:value-type="string" office:string-value="ROSANA CRISTINA DI VAIA"/>
          <table:table-cell table:style-name="Default" office:value-type="string" office:string-value="Rosana Di Vaia"/>
          <table:table-cell table:style-name="Default" office:value-type="string" office:string-value="Prataría, prat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MANDÍN, 20 - 2º - SOÑEIRO"/>
          <table:table-cell table:style-name="Default" office:value-type="string" office:string-value="20"/>
          <table:table-cell table:number-columns-repeated="3"/>
          <table:table-cell table:style-name="Default" office:value-type="string" office:string-value="Soñeiro"/>
          <table:table-cell table:style-name="Default" office:value-type="string" office:string-value="Sada"/>
          <table:table-cell table:style-name="Default" office:value-type="string" office:string-value="15168"/>
          <table:table-cell table:style-name="Default" office:value-type="string" office:string-value="Coruña (A)"/>
          <table:table-cell table:style-name="Default" office:value-type="string" office:string-value="0755"/>
          <table:table-cell table:style-name="Default" office:value-type="string" office:string-value="Sada"/>
          <table:table-cell table:style-name="Default" office:value-type="string" office:string-value="SADA"/>
          <table:table-cell table:style-name="Default" office:value-type="string" office:string-value="www.platanativa.es"/>
          <table:table-cell table:style-name="Default" office:value-type="string" office:string-value="981631313"/>
        </table:table-row>
        <table:table-row table:style-name="ro1">
          <table:table-cell table:style-name="Default" office:value-type="string" office:string-value="11499"/>
          <table:table-cell table:style-name="Default" office:value-type="string" office:string-value="LIDIA SANCHEZ-BRUNETE GUILLERMO"/>
          <table:table-cell table:style-name="Default" office:value-type="string" office:string-value="Ovillová, cada dñia te tiño más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Travesía"/>
          <table:table-cell table:style-name="Default" office:value-type="string" office:string-value="A Calzada"/>
          <table:table-cell table:style-name="Default" office:value-type="string" office:string-value="2"/>
          <table:table-cell table:number-columns-repeated="5"/>
          <table:table-cell table:style-name="Default" office:value-type="string" office:string-value="32660"/>
          <table:table-cell table:style-name="Default" office:value-type="string" office:string-value="Ourense"/>
          <table:table-cell table:style-name="Default" office:value-type="string" office:string-value="0013"/>
          <table:table-cell table:style-name="Default" office:value-type="string" office:string-value="Allariz"/>
          <table:table-cell table:style-name="Default" office:value-type="string" office:string-value="Allariz"/>
          <table:table-cell table:style-name="Default" office:value-type="string" office:string-value="www.ovillova.com"/>
          <table:table-cell table:style-name="Default" office:value-type="string" office:string-value="687956365"/>
          <table:table-cell/>
          <table:table-cell table:style-name="Default" office:value-type="string" office:string-value="@ovillova"/>
        </table:table-row>
        <table:table-row table:style-name="ro1">
          <table:table-cell table:style-name="Default" office:value-type="string" office:string-value="11497"/>
          <table:table-cell table:style-name="Default" office:value-type="string" office:string-value="MARIA NATALIA DOMINGUEZ SANTOS"/>
          <table:table-cell table:style-name="Default" office:value-type="string" office:string-value="Hana No Boshi"/>
          <table:table-cell table:style-name="Default" office:value-type="string" office:string-value="Sombreirarí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Arbosa"/>
          <table:table-cell table:style-name="Default" office:value-type="string" office:string-value="135"/>
          <table:table-cell table:number-columns-repeated="3"/>
          <table:table-cell table:style-name="Default" office:value-type="string" office:string-value="Boebre"/>
          <table:table-cell/>
          <table:table-cell table:style-name="Default" office:value-type="string" office:string-value="15607"/>
          <table:table-cell table:style-name="Default" office:value-type="string" office:string-value="Coruña (A)"/>
          <table:table-cell table:style-name="Default" office:value-type="string" office:string-value="0695"/>
          <table:table-cell table:style-name="Default" office:value-type="string" office:string-value="Pontedeume"/>
          <table:table-cell table:style-name="Default" office:value-type="string" office:string-value="Pontedeume"/>
          <table:table-cell table:number-columns-repeated="2"/>
          <table:table-cell table:style-name="Default" office:value-type="string" office:string-value="https://www.facebook.com/HanaNoBoshi"/>
          <table:table-cell table:style-name="Default" office:value-type="string" office:string-value="https://www.instagram.com/hana.noboshi"/>
        </table:table-row>
        <table:table-row table:style-name="ro1">
          <table:table-cell table:style-name="Default" office:value-type="string" office:string-value="11479"/>
          <table:table-cell table:style-name="Default" office:value-type="string" office:string-value="PATRICIA SOTO RODRIGUEZ"/>
          <table:table-cell table:style-name="Default" office:value-type="string" office:string-value="gaia cerámic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iquetes"/>
          <table:table-cell table:style-name="Default" office:value-type="string" office:string-value="21"/>
          <table:table-cell table:number-columns-repeated="3"/>
          <table:table-cell table:style-name="Default" office:value-type="string" office:string-value="Mañufe"/>
          <table:table-cell table:style-name="Default" office:value-type="string" office:string-value="San Vicente"/>
          <table:table-cell table:style-name="Default" office:value-type="string" office:string-value="36388"/>
          <table:table-cell table:style-name="Default" office:value-type="string" office:string-value="Pontevedra"/>
          <table:table-cell table:style-name="Default" office:value-type="string" office:string-value="0216"/>
          <table:table-cell table:style-name="Default" office:value-type="string" office:string-value="Gondomar"/>
          <table:table-cell table:style-name="Default" office:value-type="string" office:string-value="Gondomar"/>
          <table:table-cell table:number-columns-repeated="3"/>
          <table:table-cell table:style-name="Default" office:value-type="string" office:string-value="www.instagram.com/ceramica_gaia"/>
        </table:table-row>
        <table:table-row table:style-name="ro1">
          <table:table-cell table:style-name="Default" office:value-type="string" office:string-value="11478"/>
          <table:table-cell table:style-name="Default" office:value-type="string" office:string-value="MICHELLE VOLPE"/>
          <table:table-cell table:style-name="Default" office:value-type="string" office:string-value="Michelle Volpe ceramic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o Viso "/>
          <table:table-cell table:style-name="Default" office:value-type="string" office:string-value="1"/>
          <table:table-cell table:number-columns-repeated="5"/>
          <table:table-cell table:style-name="Default" office:value-type="string" office:string-value="15707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</table:table-row>
        <table:table-row table:style-name="ro1">
          <table:table-cell table:style-name="Default" office:value-type="string" office:string-value="11472"/>
          <table:table-cell table:style-name="Default" office:value-type="string" office:string-value="GABRIELA RODRIGUEZ GONZALEZ"/>
          <table:table-cell table:style-name="Default" office:value-type="string" office:string-value="Chueco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amón Cabanillas"/>
          <table:table-cell table:style-name="Default" office:value-type="string" office:string-value="27"/>
          <table:table-cell/>
          <table:table-cell table:style-name="Default" office:value-type="string" office:string-value="bj"/>
          <table:table-cell table:number-columns-repeated="3"/>
          <table:table-cell table:style-name="Default" office:value-type="string" office:string-value="15007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style-name="Default" office:value-type="string" office:string-value="www.chueco.es"/>
        </table:table-row>
        <table:table-row table:style-name="ro1">
          <table:table-cell table:style-name="Default" office:value-type="string" office:string-value="11471"/>
          <table:table-cell table:style-name="Default" office:value-type="string" office:string-value="Abraham CORUJO carreira"/>
          <table:table-cell table:style-name="Default" office:value-type="string" office:string-value="obradoirodepedra"/>
          <table:table-cell table:style-name="Default" office:value-type="string" office:string-value="Cantaría, canteiro"/>
          <table:table-cell table:style-name="Default" office:value-type="string" office:string-value="Escultura, escultor(a)"/>
          <table:table-cell table:style-name="Default" office:value-type="string" office:string-value="Lugar"/>
          <table:table-cell table:style-name="Default" office:value-type="string" office:string-value=" vilabuin "/>
          <table:table-cell table:style-name="Default" office:value-type="string" office:string-value="5"/>
          <table:table-cell table:number-columns-repeated="3"/>
          <table:table-cell table:style-name="Default" office:value-type="string" office:string-value="miñotos"/>
          <table:table-cell table:style-name="Default" office:value-type="string" office:string-value="vilabuin"/>
          <table:table-cell table:style-name="Default" office:value-type="string" office:string-value="27865"/>
          <table:table-cell table:style-name="Default" office:value-type="string" office:string-value="Lugo"/>
          <table:table-cell table:style-name="Default" office:value-type="string" office:string-value="0667"/>
          <table:table-cell table:style-name="Default" office:value-type="string" office:string-value="Viveiro"/>
          <table:table-cell table:style-name="Default" office:value-type="string" office:string-value="ourol"/>
          <table:table-cell table:style-name="Default" office:value-type="string" office:string-value="obradoirodepedra@gmail.com"/>
          <table:table-cell table:style-name="Default" office:value-type="string" office:string-value="648263129"/>
        </table:table-row>
        <table:table-row table:style-name="ro1">
          <table:table-cell table:style-name="Default" office:value-type="string" office:string-value="11480"/>
          <table:table-cell table:style-name="Default" office:value-type="string" office:string-value="SONIA ANGELICA RODRIGUEZ"/>
          <table:table-cell table:style-name="Default" office:value-type="string" office:string-value="GALIFORNIA DREAMING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BERNARDO GONZÁLEZ CAACHAMUIÑA"/>
          <table:table-cell table:style-name="Default" office:value-type="string" office:string-value="16"/>
          <table:table-cell/>
          <table:table-cell table:style-name="Default" office:value-type="string" office:string-value="7"/>
          <table:table-cell table:style-name="Default" office:value-type="string" office:string-value="B"/>
          <table:table-cell table:number-columns-repeated="2"/>
          <table:table-cell table:style-name="Default" office:value-type="string" office:string-value="32004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 table:style-name="Default" office:value-type="string" office:string-value="https://www.galiforniadreaming.com"/>
          <table:table-cell table:number-columns-repeated="2"/>
          <table:table-cell table:style-name="Default" office:value-type="string" office:string-value="galifornia_dreaming"/>
        </table:table-row>
        <table:table-row table:style-name="ro1">
          <table:table-cell table:style-name="Default" office:value-type="string" office:string-value="11467"/>
          <table:table-cell table:style-name="Default" office:value-type="string" office:string-value="CLAIRE-MARIE JEANNE EMILIENNE AUBERT"/>
          <table:table-cell table:style-name="Default" office:value-type="string" office:string-value="Enxebre Concept STore"/>
          <table:table-cell table:style-name="Default" office:value-type="string" office:string-value="Ceraría, cereiro(a) (velas e exvoto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as flores"/>
          <table:table-cell table:style-name="Default" office:value-type="string" office:string-value="18"/>
          <table:table-cell table:number-columns-repeated="2"/>
          <table:table-cell table:style-name="Default" office:value-type="string" office:string-value="2D"/>
          <table:table-cell table:number-columns-repeated="2"/>
          <table:table-cell table:style-name="Default" office:value-type="string" office:string-value="36970"/>
          <table:table-cell table:style-name="Default" office:value-type="string" office:string-value="Pontevedra"/>
          <table:table-cell table:style-name="Default" office:value-type="string" office:string-value="0519"/>
          <table:table-cell table:style-name="Default" office:value-type="string" office:string-value="Sanxenxo"/>
          <table:table-cell table:style-name="Default" office:value-type="string" office:string-value="Portonovo "/>
          <table:table-cell table:style-name="Default" office:value-type="string" office:string-value="www.somosenxebre.com"/>
          <table:table-cell table:number-columns-repeated="2"/>
          <table:table-cell table:style-name="Default" office:value-type="string" office:string-value="somos.enxebre"/>
        </table:table-row>
        <table:table-row table:style-name="ro1">
          <table:table-cell table:style-name="Default" office:value-type="string" office:string-value="11466"/>
          <table:table-cell table:style-name="Default" office:value-type="string" office:string-value="CARMEN ALVAREZ RODRIGUEZ"/>
          <table:table-cell table:style-name="Default" office:value-type="string" office:string-value="CARMELAMOLA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ROIS"/>
          <table:table-cell table:style-name="Default" office:value-type="string" office:string-value="18"/>
          <table:table-cell table:number-columns-repeated="3"/>
          <table:table-cell table:style-name="Default" office:value-type="string" office:string-value="ROIS"/>
          <table:table-cell/>
          <table:table-cell table:style-name="Default" office:value-type="string" office:string-value="15165"/>
          <table:table-cell table:style-name="Default" office:value-type="string" office:string-value="Coruña (A)"/>
          <table:table-cell table:style-name="Default" office:value-type="string" office:string-value="0085"/>
          <table:table-cell table:style-name="Default" office:value-type="string" office:string-value="Bergondo"/>
          <table:table-cell table:style-name="Default" office:value-type="string" office:string-value="A CORUÑA"/>
          <table:table-cell table:style-name="Default" office:value-type="string" office:string-value="www.carmelamola.com"/>
          <table:table-cell/>
          <table:table-cell table:style-name="Default" office:value-type="string" office:string-value="CARMELAMOLA"/>
          <table:table-cell table:style-name="Default" office:value-type="string" office:string-value="@carmelamola"/>
        </table:table-row>
        <table:table-row table:style-name="ro1">
          <table:table-cell table:style-name="Default" office:value-type="string" office:string-value="11477"/>
          <table:table-cell table:style-name="Default" office:value-type="string" office:string-value="MARCOS LORENZO BARREIRO"/>
          <table:table-cell table:style-name="Default" office:value-type="string" office:string-value="MARCOS LORENZO BARREIRO"/>
          <table:table-cell table:style-name="Default" office:value-type="string" office:string-value="Escultura, escultor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ROSALIA DE CASTRO"/>
          <table:table-cell table:style-name="Default" office:value-type="string" office:string-value="33"/>
          <table:table-cell/>
          <table:table-cell table:style-name="Default" office:value-type="string" office:string-value="7"/>
          <table:table-cell table:style-name="Default" office:value-type="string" office:string-value="A"/>
          <table:table-cell table:number-columns-repeated="2"/>
          <table:table-cell table:style-name="Default" office:value-type="string" office:string-value="15701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WWW.SOMESTRANGETHINGS.COM"/>
          <table:table-cell table:number-columns-repeated="2"/>
          <table:table-cell table:style-name="Default" office:value-type="string" office:string-value="@SOMESTRANGETHINGSTOYS"/>
        </table:table-row>
        <table:table-row table:style-name="ro1">
          <table:table-cell table:style-name="Default" office:value-type="string" office:string-value="11474"/>
          <table:table-cell table:style-name="Default" office:value-type="string" office:string-value="Lúa Fernández  Alfaya"/>
          <table:table-cell table:style-name="Default" office:value-type="string" office:string-value="Pel de Lúa "/>
          <table:table-cell table:style-name="Default" office:value-type="string" office:string-value="Marroquinaría, marroquineiro(a)"/>
          <table:table-cell table:style-name="Default" office:value-type="string" office:string-value="Repuxado e decorado de coiro, repuxador(a) e.."/>
          <table:table-cell table:style-name="Default" office:value-type="string" office:string-value="Urbanización"/>
          <table:table-cell table:style-name="Default" office:value-type="string" office:string-value="Roza da Vila"/>
          <table:table-cell table:style-name="Default" office:value-type="string" office:string-value="39"/>
          <table:table-cell table:number-columns-repeated="4"/>
          <table:table-cell table:style-name="Default" office:value-type="string" office:string-value="As Sinas"/>
          <table:table-cell table:style-name="Default" office:value-type="string" office:string-value="36620"/>
          <table:table-cell table:style-name="Default" office:value-type="string" office:string-value="Pontevedra"/>
          <table:table-cell table:style-name="Default" office:value-type="string" office:string-value="0617"/>
          <table:table-cell table:style-name="Default" office:value-type="string" office:string-value="Vilanova de Arousa"/>
          <table:table-cell table:style-name="Default" office:value-type="string" office:string-value="Vilanova de Arousa "/>
          <table:table-cell table:style-name="Default" office:value-type="string" office:string-value="https://www.instagram.com/pel.de.lua/"/>
          <table:table-cell/>
          <table:table-cell table:style-name="Default" office:value-type="string" office:string-value="https://www.facebook.com/peldelua/"/>
          <table:table-cell table:style-name="Default" office:value-type="string" office:string-value="https://www.instagram.com/pel.de.lua/"/>
          <table:table-cell table:style-name="Default" office:value-type="string" office:string-value="tiktok.es/peldelua"/>
        </table:table-row>
        <table:table-row table:style-name="ro1">
          <table:table-cell table:style-name="Default" office:value-type="string" office:string-value="11476"/>
          <table:table-cell table:style-name="Default" office:value-type="string" office:string-value="MARCELO RODRIGUEZ FILGUEIRAS"/>
          <table:table-cell table:style-name="Default" office:value-type="string" office:string-value="TALLER RODRIGUEZ"/>
          <table:table-cell table:style-name="Default" office:value-type="string" office:string-value="Zapataría, zapa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jose crespo lopez mora"/>
          <table:table-cell table:style-name="Default" office:value-type="string" office:string-value="4"/>
          <table:table-cell/>
          <table:table-cell table:style-name="Default" office:value-type="string" office:string-value="3"/>
          <table:table-cell table:style-name="Default" office:value-type="string" office:string-value="B"/>
          <table:table-cell table:number-columns-repeated="2"/>
          <table:table-cell table:style-name="Default" office:value-type="string" office:string-value="15007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37468581"/>
        </table:table-row>
        <table:table-row table:style-name="ro1">
          <table:table-cell table:style-name="Default" office:value-type="string" office:string-value="11475"/>
          <table:table-cell table:style-name="Default" office:value-type="string" office:string-value="MARIA PILAR PRADO BOVEDA"/>
          <table:table-cell table:style-name="Default" office:value-type="string" office:string-value="Pilarnia"/>
          <table:table-cell table:style-name="Default" office:value-type="string" office:string-value="Olaría, oleiro(a)"/>
          <table:table-cell table:style-name="Default" office:value-type="string" office:string-value="Talla, tallista"/>
          <table:table-cell table:style-name="Default" office:value-type="string" office:string-value="Aldea"/>
          <table:table-cell table:style-name="Default" office:value-type="string" office:string-value="Silvoso"/>
          <table:table-cell table:style-name="Default" office:value-type="string" office:string-value="5"/>
          <table:table-cell table:number-columns-repeated="5"/>
          <table:table-cell table:style-name="Default" office:value-type="string" office:string-value="32690"/>
          <table:table-cell table:style-name="Default" office:value-type="string" office:string-value="Ourense"/>
          <table:table-cell table:style-name="Default" office:value-type="string" office:string-value="0795"/>
          <table:table-cell table:style-name="Default" office:value-type="string" office:string-value="Taboadela"/>
          <table:table-cell table:style-name="Default" office:value-type="string" office:string-value="Taboadela"/>
          <table:table-cell table:style-name="Default" office:value-type="string" office:string-value="www.pilarnia.eu"/>
          <table:table-cell/>
          <table:table-cell table:style-name="Default" office:value-type="string" office:string-value="pilarnia"/>
          <table:table-cell table:style-name="Default" office:value-type="string" office:string-value="pilarnia"/>
        </table:table-row>
        <table:table-row table:style-name="ro1">
          <table:table-cell table:style-name="Default" office:value-type="string" office:string-value="11473"/>
          <table:table-cell table:style-name="Default" office:value-type="string" office:string-value="JOSÉ VÁZQUEZ VÁZQUEZ"/>
          <table:table-cell table:style-name="Default" office:value-type="string" office:string-value="ALFARERIA AGUSTIN"/>
          <table:table-cell table:style-name="Default" office:value-type="string" office:string-value="Olaría, ol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NIÑODAGUIA "/>
          <table:table-cell table:style-name="Default" office:value-type="string" office:string-value="12"/>
          <table:table-cell table:number-columns-repeated="5"/>
          <table:table-cell table:style-name="Default" office:value-type="string" office:string-value="32730"/>
          <table:table-cell table:style-name="Default" office:value-type="string" office:string-value="Ourense"/>
          <table:table-cell table:style-name="Default" office:value-type="string" office:string-value="0375"/>
          <table:table-cell table:style-name="Default" office:value-type="string" office:string-value="Xunqueira de Espadanedo"/>
          <table:table-cell table:style-name="Default" office:value-type="string" office:string-value="XUNQUEIRA DE ESPADAÑEDO"/>
          <table:table-cell/>
          <table:table-cell table:style-name="Default" office:value-type="string" office:string-value="661184102"/>
          <table:table-cell/>
          <table:table-cell table:style-name="Default" office:value-type="string" office:string-value="alfareria_agustin"/>
        </table:table-row>
        <table:table-row table:style-name="ro1">
          <table:table-cell table:style-name="Default" office:value-type="string" office:string-value="11470"/>
          <table:table-cell table:style-name="Default" office:value-type="string" office:string-value="ANTON MANUEL CABALEIRO FONTENLA"/>
          <table:table-cell table:style-name="Default" office:value-type="string" office:string-value="ANTON MANUEL CABALEIRO FONTENLA"/>
          <table:table-cell table:style-name="Default" office:value-type="string" office:string-value="Debuxo, debuxante.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AS VEIGAS"/>
          <table:table-cell table:style-name="Default" office:value-type="string" office:string-value="305B"/>
          <table:table-cell table:number-columns-repeated="5"/>
          <table:table-cell table:style-name="Default" office:value-type="string" office:string-value="15320"/>
          <table:table-cell table:style-name="Default" office:value-type="string" office:string-value="Coruña (A)"/>
          <table:table-cell table:style-name="Default" office:value-type="string" office:string-value="0709"/>
          <table:table-cell table:style-name="Default" office:value-type="string" office:string-value="Pontes de García Rodríguez (As)"/>
          <table:table-cell table:style-name="Default" office:value-type="string" office:string-value="AS PONTES"/>
          <table:table-cell table:style-name="Default" office:value-type="string" office:string-value="https://antoncabaleiro.es/"/>
        </table:table-row>
        <table:table-row table:style-name="ro1">
          <table:table-cell table:style-name="Default" office:value-type="string" office:string-value="11469"/>
          <table:table-cell table:style-name="Default" office:value-type="string" office:string-value="MARIA CONCEPCION ISLA RODRIGUEZ"/>
          <table:table-cell table:style-name="Default" office:value-type="string" office:string-value="Marica da Berza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Trasdaiglesia"/>
          <table:table-cell table:style-name="Default" office:value-type="string" office:string-value="27"/>
          <table:table-cell table:number-columns-repeated="5"/>
          <table:table-cell table:style-name="Default" office:value-type="string" office:string-value="15318"/>
          <table:table-cell table:style-name="Default" office:value-type="string" office:string-value="Coruña (A)"/>
          <table:table-cell table:style-name="Default" office:value-type="string" office:string-value="0011"/>
          <table:table-cell table:style-name="Default" office:value-type="string" office:string-value="Abegondo"/>
          <table:table-cell table:style-name="Default" office:value-type="string" office:string-value="Crendes"/>
          <table:table-cell/>
          <table:table-cell table:style-name="Default" office:value-type="string" office:string-value="616329214"/>
          <table:table-cell/>
          <table:table-cell table:style-name="Default" office:value-type="string" office:string-value="@marica_da _berza"/>
        </table:table-row>
        <table:table-row table:style-name="ro1">
          <table:table-cell table:style-name="Default" office:value-type="string" office:string-value="11468"/>
          <table:table-cell table:style-name="Default" office:value-type="string" office:string-value="MARIA INES FERREIRO SEIJIDO"/>
          <table:table-cell table:style-name="Default" office:value-type="string" office:string-value="D'aïnes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POBLADO DE LA MAGDALENA"/>
          <table:table-cell table:style-name="Default" office:value-type="string" office:string-value="2"/>
          <table:table-cell table:style-name="Default" office:value-type="string" office:string-value="D"/>
          <table:table-cell table:style-name="Default" office:value-type="string" office:string-value="3"/>
          <table:table-cell table:style-name="Default" office:value-type="string" office:string-value="IZQ"/>
          <table:table-cell table:number-columns-repeated="2"/>
          <table:table-cell table:style-name="Default" office:value-type="string" office:string-value="15320"/>
          <table:table-cell table:style-name="Default" office:value-type="string" office:string-value="Coruña (A)"/>
          <table:table-cell table:style-name="Default" office:value-type="string" office:string-value="0709"/>
          <table:table-cell table:style-name="Default" office:value-type="string" office:string-value="Pontes de García Rodríguez (As)"/>
          <table:table-cell table:style-name="Default" office:value-type="string" office:string-value="AS PONTES DE GARCIA RODRIGUEZ"/>
          <table:table-cell/>
          <table:table-cell table:style-name="Default" office:value-type="string" office:string-value="616150375"/>
          <table:table-cell table:style-name="Default" office:value-type="string" office:string-value="facebook.com/de.aines.aines"/>
          <table:table-cell table:style-name="Default" office:value-type="string" office:string-value="deaines_design"/>
        </table:table-row>
        <table:table-row table:style-name="ro1">
          <table:table-cell table:style-name="Default" office:value-type="string" office:string-value="11465"/>
          <table:table-cell table:style-name="Default" office:value-type="string" office:string-value="Siyi XU ---"/>
          <table:table-cell table:style-name="Default" office:value-type="string" office:string-value="TUUINX"/>
          <table:table-cell table:style-name="Default" office:value-type="string" office:string-value="Bordados, bordador(a)"/>
          <table:table-cell table:style-name="Default" office:value-type="string" office:string-value="Modisto(a)"/>
          <table:table-cell table:style-name="Default" office:value-type="string" office:string-value="Avenida"/>
          <table:table-cell table:style-name="Default" office:value-type="string" office:string-value="Rosalía de Castro"/>
          <table:table-cell table:style-name="Default" office:value-type="string" office:string-value="14"/>
          <table:table-cell/>
          <table:table-cell table:style-name="Default" office:value-type="string" office:string-value="3"/>
          <table:table-cell table:style-name="Default" office:value-type="string" office:string-value="D"/>
          <table:table-cell/>
          <table:table-cell table:style-name="Default" office:value-type="string" office:string-value="O Milladoiro"/>
          <table:table-cell table:style-name="Default" office:value-type="string" office:string-value="15895"/>
          <table:table-cell table:style-name="Default" office:value-type="string" office:string-value="Coruña (A)"/>
          <table:table-cell table:style-name="Default" office:value-type="string" office:string-value="0026"/>
          <table:table-cell table:style-name="Default" office:value-type="string" office:string-value="Ames"/>
          <table:table-cell table:style-name="Default" office:value-type="string" office:string-value="O Milladoiro"/>
          <table:table-cell table:style-name="Default" office:value-type="string" office:string-value="www.tuuinx.com"/>
          <table:table-cell table:number-columns-repeated="2"/>
          <table:table-cell table:style-name="Default" office:value-type="string" office:string-value="tuuinx_fashion"/>
        </table:table-row>
        <table:table-row table:style-name="ro1">
          <table:table-cell table:style-name="Default" office:value-type="string" office:string-value="11453"/>
          <table:table-cell table:style-name="Default" office:value-type="string" office:string-value="Mª DEL ROSARIO MEDIN DIAZ"/>
          <table:table-cell table:style-name="Default" office:value-type="string" office:string-value="ATELIER MARI MEDÍN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ÉNDEZ NÚÑEZ"/>
          <table:table-cell table:style-name="Default" office:value-type="string" office:string-value="22"/>
          <table:table-cell/>
          <table:table-cell table:style-name="Default" office:value-type="string" office:string-value="1º"/>
          <table:table-cell table:style-name="Default" office:value-type="string" office:string-value="ESQ"/>
          <table:table-cell table:style-name="Default" office:value-type="string" office:string-value="SANTIAGO APÓSTOL"/>
          <table:table-cell/>
          <table:table-cell table:style-name="Default" office:value-type="string" office:string-value="15570"/>
          <table:table-cell table:style-name="Default" office:value-type="string" office:string-value="Coruña (A)"/>
          <table:table-cell table:style-name="Default" office:value-type="string" office:string-value="0546"/>
          <table:table-cell table:style-name="Default" office:value-type="string" office:string-value="Narón"/>
          <table:table-cell table:number-columns-repeated="2"/>
          <table:table-cell table:style-name="Default" office:value-type="string" office:string-value="981381132"/>
          <table:table-cell table:style-name="Default" office:value-type="string" office:string-value="MARI MEDIN MODA"/>
          <table:table-cell table:style-name="Default" office:value-type="string" office:string-value="@MARIMEDINMODA"/>
        </table:table-row>
        <table:table-row table:style-name="ro1">
          <table:table-cell table:style-name="Default" office:value-type="string" office:string-value="11449"/>
          <table:table-cell table:style-name="Default" office:value-type="string" office:string-value="MONTSERRAT ARIAS FREIRE"/>
          <table:table-cell table:style-name="Default" office:value-type="string" office:string-value="MONTSE ARIAS COSTURA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 FROILAN"/>
          <table:table-cell table:style-name="Default" office:value-type="string" office:string-value="44"/>
          <table:table-cell/>
          <table:table-cell table:style-name="Default" office:value-type="string" office:string-value="BX"/>
          <table:table-cell table:number-columns-repeated="3"/>
          <table:table-cell table:style-name="Default" office:value-type="string" office:string-value="27001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https://montsearias.com"/>
          <table:table-cell table:style-name="Default" office:value-type="string" office:string-value="982241820"/>
        </table:table-row>
        <table:table-row table:style-name="ro1">
          <table:table-cell table:style-name="Default" office:value-type="string" office:string-value="11446"/>
          <table:table-cell table:style-name="Default" office:value-type="string" office:string-value="MARIA CARMEN LOSADA GONZALEZ"/>
          <table:table-cell table:style-name="Default" office:value-type="string" office:string-value="CISNE TALLER ARTESANO"/>
          <table:table-cell table:style-name="Default" office:value-type="string" office:string-value="Encadernación, encadernador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ZAMORA"/>
          <table:table-cell table:style-name="Default" office:value-type="string" office:string-value="100"/>
          <table:table-cell/>
          <table:table-cell table:style-name="Default" office:value-type="string" office:string-value="BAJO"/>
          <table:table-cell/>
          <table:table-cell table:style-name="Default" office:value-type="string" office:string-value="OURENSE"/>
          <table:table-cell table:style-name="Default" office:value-type="string" office:string-value="OURENSE"/>
          <table:table-cell table:style-name="Default" office:value-type="string" office:string-value="32005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 table:style-name="Default" office:value-type="string" office:string-value="www.cisneartesan.com"/>
          <table:table-cell table:style-name="Default" office:value-type="string" office:string-value="988245103"/>
          <table:table-cell table:style-name="Default" office:value-type="string" office:string-value="@cisneartesan"/>
          <table:table-cell table:style-name="Default" office:value-type="string" office:string-value="@cisneartesan"/>
        </table:table-row>
        <table:table-row table:style-name="ro1">
          <table:table-cell table:style-name="Default" office:value-type="string" office:string-value="11444"/>
          <table:table-cell table:style-name="Default" office:value-type="string" office:string-value="FERNANDO GALLEGO XOIEIRO ARTESAN SL"/>
          <table:table-cell table:style-name="Default" office:value-type="string" office:string-value="FERNANDO GALLEGO XOIEIRO ARTESAN"/>
          <table:table-cell table:style-name="Default" office:value-type="string" office:string-value="Ourivaría, ourive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VARA SAN COSME"/>
          <table:table-cell table:style-name="Default" office:value-type="string" office:string-value="35"/>
          <table:table-cell table:number-columns-repeated="5"/>
          <table:table-cell table:style-name="Default" office:value-type="string" office:string-value="15287"/>
          <table:table-cell table:style-name="Default" office:value-type="string" office:string-value="Coruña (A)"/>
          <table:table-cell table:style-name="Default" office:value-type="string" office:string-value="0623"/>
          <table:table-cell table:style-name="Default" office:value-type="string" office:string-value="Outes"/>
          <table:table-cell table:style-name="Default" office:value-type="string" office:string-value="OUTES"/>
          <table:table-cell/>
          <table:table-cell table:style-name="Default" office:value-type="string" office:string-value="981850634"/>
          <table:table-cell table:style-name="Default" office:value-type="string" office:string-value="fernandogallegoxoieiroartesan"/>
          <table:table-cell table:style-name="Default" office:value-type="string" office:string-value="fernandogallegoxoieiro"/>
        </table:table-row>
        <table:table-row table:style-name="ro1">
          <table:table-cell table:style-name="Default" office:value-type="string" office:string-value="11450"/>
          <table:table-cell table:style-name="Default" office:value-type="string" office:string-value="AIDA FERNANDEZ DEL PRADO"/>
          <table:table-cell table:style-name="Default" office:value-type="string" office:string-value="ARTESANIA EL COLIBRÍ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DO MUIÑO DO LAMEIRO"/>
          <table:table-cell table:style-name="Default" office:value-type="string" office:string-value="10"/>
          <table:table-cell table:number-columns-repeated="3"/>
          <table:table-cell table:style-name="Default" office:value-type="string" office:string-value="SANTA MARIÑA-MARZAN"/>
          <table:table-cell/>
          <table:table-cell table:style-name="Default" office:value-type="string" office:string-value="36770"/>
          <table:table-cell table:style-name="Default" office:value-type="string" office:string-value="Pontevedra"/>
          <table:table-cell table:style-name="Default" office:value-type="string" office:string-value="0486"/>
          <table:table-cell table:style-name="Default" office:value-type="string" office:string-value="Rosal (O)"/>
          <table:table-cell table:style-name="Default" office:value-type="string" office:string-value="O ROSAL"/>
        </table:table-row>
        <table:table-row table:style-name="ro1">
          <table:table-cell table:style-name="Default" office:value-type="string" office:string-value="11441"/>
          <table:table-cell table:style-name="Default" office:value-type="string" office:string-value="LAURA CARRO LAGO"/>
          <table:table-cell table:style-name="Default" office:value-type="string" office:string-value="Arual Ecology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entrante"/>
          <table:table-cell table:style-name="Default" office:value-type="string" office:string-value="44"/>
          <table:table-cell table:style-name="Default" office:value-type="string" office:string-value="4"/>
          <table:table-cell table:style-name="Default" office:value-type="string" office:string-value="bj"/>
          <table:table-cell table:style-name="Default" office:value-type="string" office:string-value="a"/>
          <table:table-cell table:style-name="Default" office:value-type="string" office:string-value="Villagarcía de Arosa"/>
          <table:table-cell table:style-name="Default" office:value-type="string" office:string-value="A Lomba"/>
          <table:table-cell table:style-name="Default" office:value-type="string" office:string-value="36600"/>
          <table:table-cell table:style-name="Default" office:value-type="string" office:string-value="Pontevedra"/>
          <table:table-cell table:style-name="Default" office:value-type="string" office:string-value="0600"/>
          <table:table-cell table:style-name="Default" office:value-type="string" office:string-value="Vilagarcía de Arousa"/>
          <table:table-cell table:style-name="Default" office:value-type="string" office:string-value="Pontevedra"/>
          <table:table-cell/>
          <table:table-cell table:style-name="Default" office:value-type="string" office:string-value="655617901"/>
          <table:table-cell/>
          <table:table-cell table:style-name="Default" office:value-type="string" office:string-value="https://www.instagram.com/arualecology/?hl=es"/>
        </table:table-row>
        <table:table-row table:style-name="ro1">
          <table:table-cell table:style-name="Default" office:value-type="string" office:string-value="11448"/>
          <table:table-cell table:style-name="Default" office:value-type="string" office:string-value="ALBA PEREZ ESPIÑEIRA"/>
          <table:table-cell table:style-name="Default" office:value-type="string" office:string-value="Rabuda cerámic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TRONCOSO"/>
          <table:table-cell table:style-name="Default" office:value-type="string" office:string-value="7"/>
          <table:table-cell/>
          <table:table-cell table:style-name="Default" office:value-type="string" office:string-value="6"/>
          <table:table-cell table:style-name="Default" office:value-type="string" office:string-value="C"/>
          <table:table-cell table:number-columns-repeated="2"/>
          <table:table-cell table:style-name="Default" office:value-type="string" office:string-value="36206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number-columns-repeated="2"/>
          <table:table-cell table:style-name="Default" office:value-type="string" office:string-value="@rabudaceramica"/>
          <table:table-cell table:style-name="Default" office:value-type="string" office:string-value="@rabudaceramica"/>
        </table:table-row>
        <table:table-row table:style-name="ro1">
          <table:table-cell table:style-name="Default" office:value-type="string" office:string-value="11440"/>
          <table:table-cell table:style-name="Default" office:value-type="string" office:string-value="FRANCISCO NUÑEZ GARCIA"/>
          <table:table-cell table:style-name="Default" office:value-type="string" office:string-value="Amodiño Arte Floral"/>
          <table:table-cell table:style-name="Default" office:value-type="string" office:string-value="Arranxos florais con flores naturais ou secas, fabricación de flores de papel ou teas, etc.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CONCORDIA"/>
          <table:table-cell table:style-name="Default" office:value-type="string" office:string-value="180"/>
          <table:table-cell/>
          <table:table-cell table:style-name="Default" office:value-type="string" office:string-value="2"/>
          <table:table-cell table:style-name="Default" office:value-type="string" office:string-value="IZQ"/>
          <table:table-cell/>
          <table:table-cell table:style-name="Default" office:value-type="string" office:string-value="A CORUÑA"/>
          <table:table-cell table:style-name="Default" office:value-type="string" office:string-value="15009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11101376"/>
          <table:table-cell/>
          <table:table-cell table:style-name="Default" office:value-type="string" office:string-value="https://www.instagram.com/amodino.artefloral/?hl=es"/>
        </table:table-row>
        <table:table-row table:style-name="ro1">
          <table:table-cell table:style-name="Default" office:value-type="string" office:string-value="11439"/>
          <table:table-cell table:style-name="Default" office:value-type="string" office:string-value="TERESA REDONDO SANDOVAL"/>
          <table:table-cell table:style-name="Default" office:value-type="string" office:string-value="ENTELAPIEL"/>
          <table:table-cell table:style-name="Default" office:value-type="string" office:string-value="Marroquinaría, marroquineiro(a)"/>
          <table:table-cell table:style-name="Default" office:value-type="string" office:string-value="Marroquinaría, marroquineiro(a)"/>
          <table:table-cell table:style-name="Default" office:value-type="string" office:string-value="Rúa"/>
          <table:table-cell table:style-name="Default" office:value-type="string" office:string-value="RÚA DO PEIRAO"/>
          <table:table-cell table:style-name="Default" office:value-type="string" office:string-value="3"/>
          <table:table-cell table:number-columns-repeated="3"/>
          <table:table-cell table:style-name="Default" office:value-type="string" office:string-value="SAMIEIRA"/>
          <table:table-cell table:style-name="Default" office:value-type="string" office:string-value="COVELO"/>
          <table:table-cell table:style-name="Default" office:value-type="string" office:string-value="36992"/>
          <table:table-cell table:style-name="Default" office:value-type="string" office:string-value="Pontevedra"/>
          <table:table-cell table:style-name="Default" office:value-type="string" office:string-value="0412"/>
          <table:table-cell table:style-name="Default" office:value-type="string" office:string-value="Poio"/>
          <table:table-cell table:style-name="Default" office:value-type="string" office:string-value="PONTEVEDRA"/>
          <table:table-cell table:number-columns-repeated="2"/>
          <table:table-cell table:style-name="Default" office:value-type="string" office:string-value="ENTELAPIEL"/>
          <table:table-cell table:style-name="Default" office:value-type="string" office:string-value="ENTELAPIEL"/>
        </table:table-row>
        <table:table-row table:style-name="ro1">
          <table:table-cell table:style-name="Default" office:value-type="string" office:string-value="11442"/>
          <table:table-cell table:style-name="Default" office:value-type="string" office:string-value="JUAN MANUEL CAROU REY"/>
          <table:table-cell table:style-name="Default" office:value-type="string" office:string-value="JUAN MANUEL CAROU REY    CARPINTERIA JUAN M CAROU"/>
          <table:table-cell table:style-name="Default" office:value-type="string" office:string-value="Carpintaría, carpinteiro(a)"/>
          <table:table-cell table:style-name="Default" office:value-type="string" office:string-value="Ebanistaría, ebanista"/>
          <table:table-cell table:style-name="Default" office:value-type="string" office:string-value="Rúa"/>
          <table:table-cell table:style-name="Default" office:value-type="string" office:string-value="PERITO BASILIO"/>
          <table:table-cell table:style-name="Default" office:value-type="string" office:string-value="10"/>
          <table:table-cell/>
          <table:table-cell table:style-name="Default" office:value-type="string" office:string-value="5"/>
          <table:table-cell table:style-name="Default" office:value-type="string" office:string-value="D"/>
          <table:table-cell table:style-name="Default" office:value-type="string" office:string-value="NOIA"/>
          <table:table-cell table:style-name="Default" office:value-type="string" office:string-value="NOIA"/>
          <table:table-cell table:style-name="Default" office:value-type="string" office:string-value="15200"/>
          <table:table-cell table:style-name="Default" office:value-type="string" office:string-value="Coruña (A)"/>
          <table:table-cell table:style-name="Default" office:value-type="string" office:string-value="0578"/>
          <table:table-cell table:style-name="Default" office:value-type="string" office:string-value="Noia"/>
          <table:table-cell table:style-name="Default" office:value-type="string" office:string-value="Noia "/>
          <table:table-cell table:style-name="Default" office:value-type="string" office:string-value="www.carpinteriajuanmcarou.com"/>
          <table:table-cell table:style-name="Default" office:value-type="string" office:string-value="620721891"/>
          <table:table-cell table:style-name="Default" office:value-type="string" office:string-value="Carpinteria Juan M Carou - Juan M Carou Carpinteri"/>
          <table:table-cell table:style-name="Default" office:value-type="string" office:string-value="carpinteriajuanmcarou"/>
        </table:table-row>
        <table:table-row table:style-name="ro1">
          <table:table-cell table:style-name="Default" office:value-type="string" office:string-value="11445"/>
          <table:table-cell table:style-name="Default" office:value-type="string" office:string-value="MARIA JESUS PEREZ DIZ"/>
          <table:table-cell table:style-name="Default" office:value-type="string" office:string-value="IDEAS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OSA BAHAMONDE"/>
          <table:table-cell table:style-name="Default" office:value-type="string" office:string-value="7"/>
          <table:table-cell/>
          <table:table-cell table:style-name="Default" office:value-type="string" office:string-value="BAJO"/>
          <table:table-cell table:number-columns-repeated="3"/>
          <table:table-cell table:style-name="Default" office:value-type="string" office:string-value="36700"/>
          <table:table-cell table:style-name="Default" office:value-type="string" office:string-value="Pontevedra"/>
          <table:table-cell table:style-name="Default" office:value-type="string" office:string-value="0558"/>
          <table:table-cell table:style-name="Default" office:value-type="string" office:string-value="Tui"/>
          <table:table-cell table:style-name="Default" office:value-type="string" office:string-value="TUI"/>
          <table:table-cell table:number-columns-repeated="3"/>
          <table:table-cell table:style-name="Default" office:value-type="string" office:string-value="IDEASTUI"/>
        </table:table-row>
        <table:table-row table:style-name="ro1">
          <table:table-cell table:style-name="Default" office:value-type="string" office:string-value="11443"/>
          <table:table-cell table:style-name="Default" office:value-type="string" office:string-value="ANA ISABEL MARTINEZ ANTELO"/>
          <table:table-cell table:style-name="Default" office:value-type="string" office:string-value="ANNABEL MARTÍNEZ"/>
          <table:table-cell table:style-name="Default" office:value-type="string" office:string-value="Centón (retallo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NDRÉS PAN VIEIRO"/>
          <table:table-cell table:style-name="Default" office:value-type="string" office:string-value="24"/>
          <table:table-cell/>
          <table:table-cell table:style-name="Default" office:value-type="string" office:string-value="4"/>
          <table:table-cell table:style-name="Default" office:value-type="string" office:string-value="1º AP"/>
          <table:table-cell table:style-name="Default" office:value-type="string" office:string-value="O BURGO"/>
          <table:table-cell table:style-name="Default" office:value-type="string" office:string-value="O BURGO"/>
          <table:table-cell table:style-name="Default" office:value-type="string" office:string-value="15670"/>
          <table:table-cell table:style-name="Default" office:value-type="string" office:string-value="Coruña (A)"/>
          <table:table-cell table:style-name="Default" office:value-type="string" office:string-value="0315"/>
          <table:table-cell table:style-name="Default" office:value-type="string" office:string-value="Culleredo"/>
          <table:table-cell table:style-name="Default" office:value-type="string" office:string-value="O BURGO"/>
          <table:table-cell/>
          <table:table-cell table:style-name="Default" office:value-type="string" office:string-value="981976636"/>
          <table:table-cell/>
          <table:table-cell table:style-name="Default" office:value-type="string" office:string-value="ANNABEL_MARTINEZ_DS"/>
        </table:table-row>
        <table:table-row table:style-name="ro1">
          <table:table-cell table:style-name="Default" office:value-type="string" office:string-value="11447"/>
          <table:table-cell table:style-name="Default" office:value-type="string" office:string-value="JOSE GOMEZ DE BERNARDO"/>
          <table:table-cell table:style-name="Default" office:value-type="string" office:string-value="PEPON CANTEIRO"/>
          <table:table-cell table:style-name="Default" office:value-type="string" office:string-value="Cantaría, canteiro"/>
          <table:table-cell table:style-name="Default" office:value-type="string" office:string-value="Escultura, escultor(a)"/>
          <table:table-cell table:style-name="Default" office:value-type="string" office:string-value="Rúa"/>
          <table:table-cell table:style-name="Default" office:value-type="string" office:string-value="DO SALGUEIRO"/>
          <table:table-cell table:style-name="Default" office:value-type="string" office:string-value="14"/>
          <table:table-cell table:number-columns-repeated="5"/>
          <table:table-cell table:style-name="Default" office:value-type="string" office:string-value="27800"/>
          <table:table-cell table:style-name="Default" office:value-type="string" office:string-value="Lugo"/>
          <table:table-cell table:style-name="Default" office:value-type="string" office:string-value="0654"/>
          <table:table-cell table:style-name="Default" office:value-type="string" office:string-value="Vilalba"/>
          <table:table-cell table:style-name="Default" office:value-type="string" office:string-value="VILALBA"/>
          <table:table-cell table:number-columns-repeated="3"/>
          <table:table-cell table:style-name="Default" office:value-type="string" office:string-value="https://www.instagram.com/peponcanteiro/"/>
        </table:table-row>
        <table:table-row table:style-name="ro1">
          <table:table-cell table:style-name="Default" office:value-type="string" office:string-value="11438"/>
          <table:table-cell table:style-name="Default" office:value-type="string" office:string-value="VERONICA DUARTE GONZALEZ"/>
          <table:table-cell table:style-name="Default" office:value-type="string" office:string-value="Verónica Duarte González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Camiño do Castro"/>
          <table:table-cell table:style-name="Default" office:value-type="string" office:string-value="5"/>
          <table:table-cell table:number-columns-repeated="3"/>
          <table:table-cell table:style-name="Default" office:value-type="string" office:string-value="Mos"/>
          <table:table-cell table:style-name="Default" office:value-type="string" office:string-value="Mos"/>
          <table:table-cell table:style-name="Default" office:value-type="string" office:string-value="36415"/>
          <table:table-cell table:style-name="Default" office:value-type="string" office:string-value="Pontevedra"/>
          <table:table-cell table:style-name="Default" office:value-type="string" office:string-value="0335"/>
          <table:table-cell table:style-name="Default" office:value-type="string" office:string-value="Mos"/>
          <table:table-cell table:style-name="Default" office:value-type="string" office:string-value="Mos"/>
          <table:table-cell table:number-columns-repeated="2"/>
          <table:table-cell table:style-name="Default" office:value-type="string" office:string-value="DuArte Leather"/>
          <table:table-cell table:style-name="Default" office:value-type="string" office:string-value="noniduartegonzález"/>
        </table:table-row>
        <table:table-row table:style-name="ro1">
          <table:table-cell table:style-name="Default" office:value-type="string" office:string-value="11452"/>
          <table:table-cell table:style-name="Default" office:value-type="string" office:string-value="JORGE EIROA GARCIA"/>
          <table:table-cell table:style-name="Default" office:value-type="string" office:string-value="J. Eiroa Forja"/>
          <table:table-cell table:style-name="Default" office:value-type="string" office:string-value="Forxa e ferraría, ferr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celas de arriba "/>
          <table:table-cell table:style-name="Default" office:value-type="string" office:string-value="66"/>
          <table:table-cell table:number-columns-repeated="3"/>
          <table:table-cell table:style-name="Default" office:value-type="string" office:string-value="celas de peiro"/>
          <table:table-cell/>
          <table:table-cell table:style-name="Default" office:value-type="string" office:string-value="15198"/>
          <table:table-cell table:style-name="Default" office:value-type="string" office:string-value="Coruña (A)"/>
          <table:table-cell table:style-name="Default" office:value-type="string" office:string-value="0315"/>
          <table:table-cell table:style-name="Default" office:value-type="string" office:string-value="Culleredo"/>
          <table:table-cell table:style-name="Default" office:value-type="string" office:string-value="celas de "/>
          <table:table-cell table:style-name="Default" office:value-type="string" office:string-value="@j_eiroa_forja"/>
          <table:table-cell/>
          <table:table-cell table:style-name="Default" office:value-type="string" office:string-value="Jorge Eiroa Forja"/>
          <table:table-cell table:style-name="Default" office:value-type="string" office:string-value="@j_eiroa_forja"/>
        </table:table-row>
        <table:table-row table:style-name="ro1">
          <table:table-cell table:style-name="Default" office:value-type="string" office:string-value="11454"/>
          <table:table-cell table:style-name="Default" office:value-type="string" office:string-value="ALBA DOMINGUEZ OTERO"/>
          <table:table-cell table:style-name="Default" office:value-type="string" office:string-value="Alba Domínguez"/>
          <table:table-cell table:style-name="Default" office:value-type="string" office:string-value="Serigrafía, serígrafo(a)"/>
          <table:table-cell table:style-name="Default" office:value-type="string" office:string-value="Debuxo, debuxante."/>
          <table:table-cell table:style-name="Default" office:value-type="string" office:string-value="Rúa"/>
          <table:table-cell table:style-name="Default" office:value-type="string" office:string-value="ALEXANDRE BOVEDA"/>
          <table:table-cell table:style-name="Default" office:value-type="string" office:string-value="83"/>
          <table:table-cell table:number-columns-repeated="5"/>
          <table:table-cell table:style-name="Default" office:value-type="string" office:string-value="36980"/>
          <table:table-cell table:style-name="Default" office:value-type="string" office:string-value="Pontevedra"/>
          <table:table-cell table:style-name="Default" office:value-type="string" office:string-value="0221"/>
          <table:table-cell table:style-name="Default" office:value-type="string" office:string-value="Grove (O)"/>
          <table:table-cell table:style-name="Default" office:value-type="string" office:string-value="O Grove"/>
          <table:table-cell table:style-name="Default" office:value-type="string" office:string-value="www.selebritieshop.com"/>
          <table:table-cell table:style-name="Default" office:value-type="string" office:string-value="670571992"/>
          <table:table-cell/>
          <table:table-cell table:style-name="Default" office:value-type="string" office:string-value="https://www.instagram.com/selebrities_shop/"/>
        </table:table-row>
        <table:table-row table:style-name="ro1">
          <table:table-cell table:style-name="Default" office:value-type="string" office:string-value="11461"/>
          <table:table-cell table:style-name="Default" office:value-type="string" office:string-value="Antonio LOPEZ RAMOS"/>
          <table:table-cell table:style-name="Default" office:value-type="string" office:string-value="TONY ARTESANO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Alcalde José del Río"/>
          <table:table-cell table:style-name="Default" office:value-type="string" office:string-value="9"/>
          <table:table-cell/>
          <table:table-cell table:style-name="Default" office:value-type="string" office:string-value="1"/>
          <table:table-cell table:style-name="Default" office:value-type="string" office:string-value="B"/>
          <table:table-cell table:number-columns-repeated="2"/>
          <table:table-cell table:style-name="Default" office:value-type="string" office:string-value="36900"/>
          <table:table-cell table:style-name="Default" office:value-type="string" office:string-value="Pontevedra"/>
          <table:table-cell table:style-name="Default" office:value-type="string" office:string-value="0268"/>
          <table:table-cell table:style-name="Default" office:value-type="string" office:string-value="Marín"/>
          <table:table-cell table:style-name="Default" office:value-type="string" office:string-value="Marín"/>
          <table:table-cell/>
          <table:table-cell table:style-name="Default" office:value-type="string" office:string-value="608481060"/>
          <table:table-cell table:style-name="Default" office:value-type="string" office:string-value="tony lopez ramos"/>
          <table:table-cell table:style-name="Default" office:value-type="string" office:string-value="tonylopezramos"/>
          <table:table-cell table:style-name="Default" office:value-type="string" office:string-value="Business Suite: tony-artesano"/>
        </table:table-row>
        <table:table-row table:style-name="ro1">
          <table:table-cell table:style-name="Default" office:value-type="string" office:string-value="11458"/>
          <table:table-cell table:style-name="Default" office:value-type="string" office:string-value="ASOCIACION SAUDE MENTAL, A MARIÑA"/>
          <table:table-cell table:style-name="Default" office:value-type="string" office:string-value="TALLER TEXTIL SAÚDE MENTAL  A MARIÑA"/>
          <table:table-cell table:style-name="Default" office:value-type="string" office:string-value="Decoración de teas, decorador(a) de teas"/>
          <table:table-cell table:style-name="Default" office:value-type="string" office:string-value=""/>
          <table:table-cell table:style-name="Default" office:value-type="string" office:string-value="Carretera"/>
          <table:table-cell table:style-name="Default" office:value-type="string" office:string-value="SARGADELOS"/>
          <table:table-cell table:style-name="Default" office:value-type="string" office:string-value="10"/>
          <table:table-cell table:number-columns-repeated="3"/>
          <table:table-cell table:style-name="Default" office:value-type="string" office:string-value="CERVO"/>
          <table:table-cell table:style-name="Default" office:value-type="string" office:string-value="CERVO"/>
          <table:table-cell table:style-name="Default" office:value-type="string" office:string-value="27880"/>
          <table:table-cell table:style-name="Default" office:value-type="string" office:string-value="Lugo"/>
          <table:table-cell table:style-name="Default" office:value-type="string" office:string-value="0137"/>
          <table:table-cell table:style-name="Default" office:value-type="string" office:string-value="Cervo"/>
          <table:table-cell table:style-name="Default" office:value-type="string" office:string-value="CERVO"/>
          <table:table-cell table:style-name="Default" office:value-type="string" office:string-value="https://www.adaoemam.es"/>
          <table:table-cell/>
          <table:table-cell table:style-name="Default" office:value-type="string" office:string-value="Asociación Saúde Mental A Mariña"/>
          <table:table-cell table:style-name="Default" office:value-type="string" office:string-value="Adaoemam"/>
        </table:table-row>
        <table:table-row table:style-name="ro1">
          <table:table-cell table:style-name="Default" office:value-type="string" office:string-value="11463"/>
          <table:table-cell table:style-name="Default" office:value-type="string" office:string-value="LAURA PUGA VAZQUEZ"/>
          <table:table-cell table:style-name="Default" office:value-type="string" office:string-value="kurinuki taller artesanal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eregrina"/>
          <table:table-cell table:style-name="Default" office:value-type="string" office:string-value="52"/>
          <table:table-cell table:number-columns-repeated="3"/>
          <table:table-cell table:style-name="Default" office:value-type="string" office:string-value="pontevedra"/>
          <table:table-cell table:style-name="Default" office:value-type="string" office:string-value="pontevedra"/>
          <table:table-cell table:style-name="Default" office:value-type="string" office:string-value="36002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pontevedra"/>
        </table:table-row>
        <table:table-row table:style-name="ro1">
          <table:table-cell table:style-name="Default" office:value-type="string" office:string-value="11462"/>
          <table:table-cell table:style-name="Default" office:value-type="string" office:string-value="ANA LOREDO JIMENEZ"/>
          <table:table-cell table:style-name="Default" office:value-type="string" office:string-value="Nai Diseños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OSALÍA DE CASTRO"/>
          <table:table-cell table:style-name="Default" office:value-type="string" office:string-value="57"/>
          <table:table-cell/>
          <table:table-cell table:style-name="Default" office:value-type="string" office:string-value="2"/>
          <table:table-cell table:style-name="Default" office:value-type="string" office:string-value="d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36201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naidisenos.es"/>
          <table:table-cell table:number-columns-repeated="2"/>
          <table:table-cell table:style-name="Default" office:value-type="string" office:string-value="@nai_disenos"/>
        </table:table-row>
        <table:table-row table:style-name="ro1">
          <table:table-cell table:style-name="Default" office:value-type="string" office:string-value="11460"/>
          <table:table-cell table:style-name="Default" office:value-type="string" office:string-value="PABLO RODRIGUEZ DIAZ"/>
          <table:table-cell table:style-name="Default" office:value-type="string" office:string-value="RISCO ESTUDIO"/>
          <table:table-cell table:style-name="Default" office:value-type="string" office:string-value="Olaría, ol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LUD"/>
          <table:table-cell table:style-name="Default" office:value-type="string" office:string-value="13"/>
          <table:table-cell/>
          <table:table-cell table:style-name="Default" office:value-type="string" office:string-value="3"/>
          <table:table-cell/>
          <table:table-cell table:style-name="Default" office:value-type="string" office:string-value="CARBALLO"/>
          <table:table-cell/>
          <table:table-cell table:style-name="Default" office:value-type="string" office:string-value="15100"/>
          <table:table-cell table:style-name="Default" office:value-type="string" office:string-value="Coruña (A)"/>
          <table:table-cell table:style-name="Default" office:value-type="string" office:string-value="0196"/>
          <table:table-cell table:style-name="Default" office:value-type="string" office:string-value="Carballo"/>
          <table:table-cell table:style-name="Default" office:value-type="string" office:string-value="CARBALLO"/>
          <table:table-cell table:style-name="Default" office:value-type="string" office:string-value="https://instagram.com/risco_estudio?igshid=YmMyMTA2M2Y="/>
          <table:table-cell table:style-name="Default" office:value-type="string" office:string-value="600613938"/>
          <table:table-cell table:style-name="Default" office:value-type="string" office:string-value="RISCO ESTUDIO"/>
          <table:table-cell table:style-name="Default" office:value-type="string" office:string-value="RISCO_ESTUDIO"/>
        </table:table-row>
        <table:table-row table:style-name="ro1">
          <table:table-cell table:style-name="Default" office:value-type="string" office:string-value="11457"/>
          <table:table-cell table:style-name="Default" office:value-type="string" office:string-value="MARIA JESUS IGLESIAS PRADO"/>
          <table:table-cell table:style-name="Default" office:value-type="string" office:string-value="Acivro Xoias"/>
          <table:table-cell table:style-name="Default" office:value-type="string" office:string-value="Ourivaría, ourive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uela das Salvadas"/>
          <table:table-cell table:style-name="Default" office:value-type="string" office:string-value="2"/>
          <table:table-cell/>
          <table:table-cell table:style-name="Default" office:value-type="string" office:string-value="1"/>
          <table:table-cell table:style-name="Default" office:value-type="string" office:string-value="A"/>
          <table:table-cell table:number-columns-repeated="2"/>
          <table:table-cell table:style-name="Default" office:value-type="string" office:string-value="15705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</table:table-row>
        <table:table-row table:style-name="ro1">
          <table:table-cell table:style-name="Default" office:value-type="string" office:string-value="11455"/>
          <table:table-cell table:style-name="Default" office:value-type="string" office:string-value="RAQUEL MARIA REY ÁLVAREZ"/>
          <table:table-cell table:style-name="Default" office:value-type="string" office:string-value="Rakelúa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ONDE - CORME PORTO"/>
          <table:table-cell table:style-name="Default" office:value-type="string" office:string-value="25"/>
          <table:table-cell table:number-columns-repeated="5"/>
          <table:table-cell table:style-name="Default" office:value-type="string" office:string-value="15068"/>
          <table:table-cell table:style-name="Default" office:value-type="string" office:string-value="Coruña (A)"/>
          <table:table-cell table:style-name="Default" office:value-type="string" office:string-value="0682"/>
          <table:table-cell table:style-name="Default" office:value-type="string" office:string-value="Ponteceso"/>
          <table:table-cell table:style-name="Default" office:value-type="string" office:string-value="CORME PORTO"/>
          <table:table-cell/>
          <table:table-cell table:style-name="Default" office:value-type="string" office:string-value="981703948"/>
          <table:table-cell table:style-name="Default" office:value-type="string" office:string-value="https://www.facebook.com/Rakelua/?locale=es_ES"/>
          <table:table-cell table:style-name="Default" office:value-type="string" office:string-value="https://www.instagram.com/rakeluacoiro/"/>
        </table:table-row>
        <table:table-row table:style-name="ro1">
          <table:table-cell table:style-name="Default" office:value-type="string" office:string-value="11459"/>
          <table:table-cell table:style-name="Default" office:value-type="string" office:string-value="JORGELINA ANDREA SOSA JAQUE"/>
          <table:table-cell table:style-name="Default" office:value-type="string" office:string-value="JORECREQUES"/>
          <table:table-cell table:style-name="Default" office:value-type="string" office:string-value="Xoguetes, xogueteiro(a), bonecos, bonequ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A Roca"/>
          <table:table-cell table:style-name="Default" office:value-type="string" office:string-value="40"/>
          <table:table-cell table:number-columns-repeated="3"/>
          <table:table-cell table:style-name="Default" office:value-type="string" office:string-value="Ponte Caldelas"/>
          <table:table-cell table:style-name="Default" office:value-type="string" office:string-value="Ponte Caldelas"/>
          <table:table-cell table:style-name="Default" office:value-type="string" office:string-value="36826"/>
          <table:table-cell table:style-name="Default" office:value-type="string" office:string-value="Pontevedra"/>
          <table:table-cell table:style-name="Default" office:value-type="string" office:string-value="0433"/>
          <table:table-cell table:style-name="Default" office:value-type="string" office:string-value="Ponte Caldelas"/>
          <table:table-cell table:style-name="Default" office:value-type="string" office:string-value="Ponte Caldelas"/>
          <table:table-cell/>
          <table:table-cell table:style-name="Default" office:value-type="string" office:string-value="693400191"/>
          <table:table-cell table:style-name="Default" office:value-type="string" office:string-value="JORECREQUES &quot;ARTE CON MIS MANOS&quot;"/>
          <table:table-cell table:style-name="Default" office:value-type="string" office:string-value="JORECREQUES"/>
        </table:table-row>
        <table:table-row table:style-name="ro1">
          <table:table-cell table:style-name="Default" office:value-type="string" office:string-value="11456"/>
          <table:table-cell table:style-name="Default" office:value-type="string" office:string-value="MARIA GORETTI BELLO SERANS"/>
          <table:table-cell table:style-name="Default" office:value-type="string" office:string-value="Arlequina Diseño"/>
          <table:table-cell table:style-name="Default" office:value-type="string" office:string-value="Vitralista (vidreira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Lagarto"/>
          <table:table-cell table:style-name="Default" office:value-type="string" office:string-value="36"/>
          <table:table-cell table:style-name="Default" office:value-type="string" office:string-value="A01"/>
          <table:table-cell/>
          <table:table-cell table:style-name="Default" office:value-type="string" office:string-value="G3"/>
          <table:table-cell table:style-name="Default" office:value-type="string" office:string-value="Aguiño"/>
          <table:table-cell table:style-name="Default" office:value-type="string" office:string-value="Ribeira"/>
          <table:table-cell table:style-name="Default" office:value-type="string" office:string-value="15965"/>
          <table:table-cell table:style-name="Default" office:value-type="string" office:string-value="Coruña (A)"/>
          <table:table-cell table:style-name="Default" office:value-type="string" office:string-value="0737"/>
          <table:table-cell table:style-name="Default" office:value-type="string" office:string-value="Ribeira"/>
          <table:table-cell table:style-name="Default" office:value-type="string" office:string-value="Santa Uxia De Ribeira"/>
          <table:table-cell table:style-name="Default" office:value-type="string" office:string-value="www.arlequinadiseño.com"/>
          <table:table-cell table:style-name="Default" office:value-type="string" office:string-value="648412915"/>
          <table:table-cell table:style-name="Default" office:value-type="string" office:string-value="https://www.facebook.com/iofusion/"/>
          <table:table-cell table:style-name="Default" office:value-type="string" office:string-value="https://www.instagram.com/arlequinadesign/"/>
        </table:table-row>
        <table:table-row table:style-name="ro1">
          <table:table-cell table:style-name="Default" office:value-type="string" office:string-value="11417"/>
          <table:table-cell table:style-name="Default" office:value-type="string" office:string-value="VARADERO Y CARPINTERIA LORBE SL"/>
          <table:table-cell table:style-name="Default" office:value-type="string" office:string-value="VARADERO Y CARPINTERIA LORBE"/>
          <table:table-cell table:style-name="Default" office:value-type="string" office:string-value="Carpintaría de ribeira, carpinteiro(a) de ribeir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PORTO DE LORBÉ"/>
          <table:table-cell table:style-name="Default" office:value-type="string" office:string-value="S/N"/>
          <table:table-cell table:number-columns-repeated="3"/>
          <table:table-cell table:style-name="Default" office:value-type="string" office:string-value="LORBÉ"/>
          <table:table-cell/>
          <table:table-cell table:style-name="Default" office:value-type="string" office:string-value="15177"/>
          <table:table-cell table:style-name="Default" office:value-type="string" office:string-value="Coruña (A)"/>
          <table:table-cell table:style-name="Default" office:value-type="string" office:string-value="0584"/>
          <table:table-cell table:style-name="Default" office:value-type="string" office:string-value="Oleiros"/>
          <table:table-cell table:style-name="Default" office:value-type="string" office:string-value="LORBÉ"/>
        </table:table-row>
        <table:table-row table:style-name="ro1">
          <table:table-cell table:style-name="Default" office:value-type="string" office:string-value="11437"/>
          <table:table-cell table:style-name="Default" office:value-type="string" office:string-value="José Francisco Valiña Rodríguez"/>
          <table:table-cell table:style-name="Default" office:value-type="string" office:string-value="FRANCISCO VALIÑA artesanía en piedra"/>
          <table:table-cell table:style-name="Default" office:value-type="string" office:string-value="Talla de pedra ou mármore, tallista de pedra ou mármore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Fanny Garrido, 7 2 Drta."/>
          <table:table-cell table:number-columns-repeated="4"/>
          <table:table-cell table:style-name="Default" office:value-type="string" office:string-value="LARIN"/>
          <table:table-cell/>
          <table:table-cell table:style-name="Default" office:value-type="string" office:string-value="15011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</table:table-row>
        <table:table-row table:style-name="ro1">
          <table:table-cell table:style-name="Default" office:value-type="string" office:string-value="11435"/>
          <table:table-cell table:style-name="Default" office:value-type="string" office:string-value="ANDION CLOTHING SL"/>
          <table:table-cell table:style-name="Default" office:value-type="string" office:string-value="Andión Clothing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ICO SACRO"/>
          <table:table-cell table:style-name="Default" office:value-type="string" office:string-value="55"/>
          <table:table-cell table:number-columns-repeated="3"/>
          <table:table-cell table:style-name="Default" office:value-type="string" office:string-value="LESTEDO"/>
          <table:table-cell table:style-name="Default" office:value-type="string" office:string-value="MILLEIROS"/>
          <table:table-cell table:style-name="Default" office:value-type="string" office:string-value="15881"/>
          <table:table-cell table:style-name="Default" office:value-type="string" office:string-value="Coruña (A)"/>
          <table:table-cell table:style-name="Default" office:value-type="string" office:string-value="0124"/>
          <table:table-cell table:style-name="Default" office:value-type="string" office:string-value="Boqueixón"/>
          <table:table-cell table:style-name="Default" office:value-type="string" office:string-value="BOQUEIXON"/>
          <table:table-cell table:style-name="Default" office:value-type="string" office:string-value="www.andionclothing.com"/>
          <table:table-cell table:style-name="Default" office:value-type="string" office:string-value="981502412"/>
          <table:table-cell table:style-name="Default" office:value-type="string" office:string-value="andion_clothing"/>
          <table:table-cell table:style-name="Default" office:value-type="string" office:string-value="andion_clothing"/>
        </table:table-row>
        <table:table-row table:style-name="ro1">
          <table:table-cell table:style-name="Default" office:value-type="string" office:string-value="11434"/>
          <table:table-cell table:style-name="Default" office:value-type="string" office:string-value="MARIA ISABEL ALONSO BRANDARIZ"/>
          <table:table-cell table:style-name="Default" office:value-type="string" office:string-value="BO PEIXE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DO PORTO"/>
          <table:table-cell table:style-name="Default" office:value-type="string" office:string-value="32"/>
          <table:table-cell table:style-name="Default" office:value-type="string" office:string-value="2"/>
          <table:table-cell table:style-name="Default" office:value-type="string" office:string-value="4º"/>
          <table:table-cell table:style-name="Default" office:value-type="string" office:string-value="DCHA"/>
          <table:table-cell table:style-name="Default" office:value-type="string" office:string-value="SADA"/>
          <table:table-cell/>
          <table:table-cell table:style-name="Default" office:value-type="string" office:string-value="15160"/>
          <table:table-cell table:style-name="Default" office:value-type="string" office:string-value="Coruña (A)"/>
          <table:table-cell table:style-name="Default" office:value-type="string" office:string-value="0755"/>
          <table:table-cell table:style-name="Default" office:value-type="string" office:string-value="Sada"/>
          <table:table-cell table:style-name="Default" office:value-type="string" office:string-value="SADA"/>
          <table:table-cell table:style-name="Default" office:value-type="string" office:string-value="www.bopeixe.gal"/>
          <table:table-cell/>
          <table:table-cell table:style-name="Default" office:value-type="string" office:string-value="https://www.facebook.com/profile.php?id=1000667372"/>
          <table:table-cell table:style-name="Default" office:value-type="string" office:string-value="https://www.instagram.com/bo_peixe/"/>
        </table:table-row>
        <table:table-row table:style-name="ro1">
          <table:table-cell table:style-name="Default" office:value-type="string" office:string-value="11426"/>
          <table:table-cell table:style-name="Default" office:value-type="string" office:string-value="JUANA MARIA VEIGA CASTRO"/>
          <table:table-cell table:style-name="Default" office:value-type="string" office:string-value="Capixuta"/>
          <table:table-cell table:style-name="Default" office:value-type="string" office:string-value="Cestaría, cest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As Quintas de Codeseda"/>
          <table:table-cell table:style-name="Default" office:value-type="string" office:string-value="52"/>
          <table:table-cell table:number-columns-repeated="3"/>
          <table:table-cell table:style-name="Default" office:value-type="string" office:string-value="Codeseda"/>
          <table:table-cell table:style-name="Default" office:value-type="string" office:string-value="As Quintas"/>
          <table:table-cell table:style-name="Default" office:value-type="string" office:string-value="36684"/>
          <table:table-cell table:style-name="Default" office:value-type="string" office:string-value="Pontevedra"/>
          <table:table-cell table:style-name="Default" office:value-type="string" office:string-value="0176"/>
          <table:table-cell table:style-name="Default" office:value-type="string" office:string-value="Estrada (A)"/>
          <table:table-cell table:style-name="Default" office:value-type="string" office:string-value="Estrada, A"/>
          <table:table-cell table:number-columns-repeated="3"/>
          <table:table-cell table:style-name="Default" office:value-type="string" office:string-value="@capixuta"/>
        </table:table-row>
        <table:table-row table:style-name="ro1">
          <table:table-cell table:style-name="Default" office:value-type="string" office:string-value="11423"/>
          <table:table-cell table:style-name="Default" office:value-type="string" office:string-value="JOSÉ LUIS PEON FONSECA"/>
          <table:table-cell table:style-name="Default" office:value-type="string" office:string-value="JOYAS MADEIRA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EDELMIRO TRILLO,19"/>
          <table:table-cell table:style-name="Default" office:value-type="string" office:string-value="19"/>
          <table:table-cell table:number-columns-repeated="3"/>
          <table:table-cell table:style-name="Default" office:value-type="string" office:string-value="VILLAGARCÍA DE AROSA"/>
          <table:table-cell table:style-name="Default" office:value-type="string" office:string-value="VILLAGARCÍA DE AROSA"/>
          <table:table-cell table:style-name="Default" office:value-type="string" office:string-value="36600"/>
          <table:table-cell table:style-name="Default" office:value-type="string" office:string-value="Pontevedra"/>
          <table:table-cell table:style-name="Default" office:value-type="string" office:string-value="0600"/>
          <table:table-cell table:style-name="Default" office:value-type="string" office:string-value="Vilagarcía de Arousa"/>
          <table:table-cell table:style-name="Default" office:value-type="string" office:string-value="VILLAGARCÍA DE AROSA"/>
          <table:table-cell table:style-name="Default" office:value-type="string" office:string-value="joyasmadeira.com"/>
          <table:table-cell table:style-name="Default" office:value-type="string" office:string-value="986512016"/>
        </table:table-row>
        <table:table-row table:style-name="ro1">
          <table:table-cell table:style-name="Default" office:value-type="string" office:string-value="11420"/>
          <table:table-cell table:style-name="Default" office:value-type="string" office:string-value="ANA ALVAREZ FREIRIA"/>
          <table:table-cell table:style-name="Default" office:value-type="string" office:string-value="Ana Freirí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etou"/>
          <table:table-cell table:style-name="Default" office:value-type="string" office:string-value="51"/>
          <table:table-cell table:number-columns-repeated="5"/>
          <table:table-cell table:style-name="Default" office:value-type="string" office:string-value="36317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anafreiria.com"/>
          <table:table-cell/>
          <table:table-cell table:style-name="Default" office:value-type="string" office:string-value="Ana Freiria Orfebreria "/>
          <table:table-cell table:style-name="Default" office:value-type="string" office:string-value="anafreiria_orfebreria"/>
        </table:table-row>
        <table:table-row table:style-name="ro1">
          <table:table-cell table:style-name="Default" office:value-type="string" office:string-value="11425"/>
          <table:table-cell table:style-name="Default" office:value-type="string" office:string-value="MARIA JOSE MAREQUE GALEGO"/>
          <table:table-cell table:style-name="Default" office:value-type="string" office:string-value="TETE MAREQUE"/>
          <table:table-cell table:style-name="Default" office:value-type="string" office:string-value="Xoguetes, xogueteiro(a), bonecos, bonequeiro(a)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CAMIÑO BIDUEIRO"/>
          <table:table-cell table:style-name="Default" office:value-type="string" office:string-value="0040"/>
          <table:table-cell table:number-columns-repeated="5"/>
          <table:table-cell table:style-name="Default" office:value-type="string" office:string-value="15554"/>
          <table:table-cell table:style-name="Default" office:value-type="string" office:string-value="Coruña (A)"/>
          <table:table-cell table:style-name="Default" office:value-type="string" office:string-value="0546"/>
          <table:table-cell table:style-name="Default" office:value-type="string" office:string-value="Narón"/>
          <table:table-cell table:style-name="Default" office:value-type="string" office:string-value="NARON"/>
          <table:table-cell table:number-columns-repeated="2"/>
          <table:table-cell table:style-name="Default" office:value-type="string" office:string-value="tetemareque"/>
          <table:table-cell table:style-name="Default" office:value-type="string" office:string-value="ttmareque"/>
        </table:table-row>
        <table:table-row table:style-name="ro1">
          <table:table-cell table:style-name="Default" office:value-type="string" office:string-value="11424"/>
          <table:table-cell table:style-name="Default" office:value-type="string" office:string-value="ESTELLE ALEXANDRA BISSON"/>
          <table:table-cell table:style-name="Default" office:value-type="string" office:string-value="Atelier Estelle B"/>
          <table:table-cell table:style-name="Default" office:value-type="string" office:string-value="Tapizaría, tapic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OSTA DA UNION"/>
          <table:table-cell table:style-name="Default" office:value-type="string" office:string-value="14"/>
          <table:table-cell table:number-columns-repeated="2"/>
          <table:table-cell table:style-name="Default" office:value-type="string" office:string-value="BAJO"/>
          <table:table-cell/>
          <table:table-cell table:style-name="Default" office:value-type="string" office:string-value="A CORUÑA"/>
          <table:table-cell table:style-name="Default" office:value-type="string" office:string-value="15005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style-name="Default" office:value-type="string" office:string-value="https://www.atelierestelleb.com/"/>
          <table:table-cell/>
          <table:table-cell table:style-name="Default" office:value-type="string" office:string-value="https://www.facebook.com/atelierestelleb/"/>
          <table:table-cell table:style-name="Default" office:value-type="string" office:string-value="https://www.instagram.com/atelierestelleb/"/>
        </table:table-row>
        <table:table-row table:style-name="ro1">
          <table:table-cell table:style-name="Default" office:value-type="string" office:string-value="11422"/>
          <table:table-cell table:style-name="Default" office:value-type="string" office:string-value="ANA FRAGA FRAGA"/>
          <table:table-cell table:style-name="Default" office:value-type="string" office:string-value="PÉNDULO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OSALIA DE CASTRO"/>
          <table:table-cell table:style-name="Default" office:value-type="string" office:string-value="62"/>
          <table:table-cell/>
          <table:table-cell table:style-name="Default" office:value-type="string" office:string-value="3"/>
          <table:table-cell table:style-name="Default" office:value-type="string" office:string-value="i"/>
          <table:table-cell table:style-name="Default" office:value-type="string" office:string-value="Burela (Lugo)"/>
          <table:table-cell table:style-name="Default" office:value-type="string" office:string-value="Burela (Lugo)"/>
          <table:table-cell table:style-name="Default" office:value-type="string" office:string-value="27880"/>
          <table:table-cell table:style-name="Default" office:value-type="string" office:string-value="Lugo"/>
          <table:table-cell table:style-name="Default" office:value-type="string" office:string-value="9024"/>
          <table:table-cell table:style-name="Default" office:value-type="string" office:string-value="Burela"/>
          <table:table-cell table:style-name="Default" office:value-type="string" office:string-value="Burela"/>
        </table:table-row>
        <table:table-row table:style-name="ro1">
          <table:table-cell table:style-name="Default" office:value-type="string" office:string-value="11432"/>
          <table:table-cell table:style-name="Default" office:value-type="string" office:string-value="DAVID RUIZ GARCÍA"/>
          <table:table-cell table:style-name="Default" office:value-type="string" office:string-value="David Duyos guitarrero"/>
          <table:table-cell table:style-name="Default" office:value-type="string" office:string-value="Produtor(a) de instrumentos musicais de corda ou luthier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Coímbra"/>
          <table:table-cell table:style-name="Default" office:value-type="string" office:string-value="1"/>
          <table:table-cell table:number-columns-repeated="5"/>
          <table:table-cell table:style-name="Default" office:value-type="string" office:string-value="15704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https://www.duyosdavid.com"/>
          <table:table-cell/>
          <table:table-cell table:style-name="Default" office:value-type="string" office:string-value="https://www.facebook.com/duyosguitars"/>
          <table:table-cell table:style-name="Default" office:value-type="string" office:string-value="https://www.instagram.com/daviduyos/"/>
        </table:table-row>
        <table:table-row table:style-name="ro1">
          <table:table-cell table:style-name="Default" office:value-type="string" office:string-value="11431"/>
          <table:table-cell table:style-name="Default" office:value-type="string" office:string-value="FRANCISCO JOSE MILLAN VILIÑO"/>
          <table:table-cell table:style-name="Default" office:value-type="string" office:string-value="FROUMA ATLANTIC WOOD"/>
          <table:table-cell table:style-name="Default" office:value-type="string" office:string-value="Ebanistaría, ebanista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RAMIRO CARREGAL REY/1ªPLANTA"/>
          <table:table-cell table:style-name="Default" office:value-type="string" office:string-value="15"/>
          <table:table-cell table:number-columns-repeated="5"/>
          <table:table-cell table:style-name="Default" office:value-type="string" office:string-value="15960"/>
          <table:table-cell table:style-name="Default" office:value-type="string" office:string-value="Coruña (A)"/>
          <table:table-cell table:style-name="Default" office:value-type="string" office:string-value="0737"/>
          <table:table-cell table:style-name="Default" office:value-type="string" office:string-value="Ribeira"/>
          <table:table-cell table:style-name="Default" office:value-type="string" office:string-value="RIBEIRA"/>
          <table:table-cell table:style-name="Default" office:value-type="string" office:string-value="WWW.FROUMA.COM"/>
          <table:table-cell/>
          <table:table-cell table:style-name="Default" office:value-type="string" office:string-value="FROUMA ATLANTIC WOOD"/>
          <table:table-cell table:style-name="Default" office:value-type="string" office:string-value="FROUMAATLANTICWOOD"/>
        </table:table-row>
        <table:table-row table:style-name="ro1">
          <table:table-cell table:style-name="Default" office:value-type="string" office:string-value="11428"/>
          <table:table-cell table:style-name="Default" office:value-type="string" office:string-value="PILAR BANDE SL"/>
          <table:table-cell table:style-name="Default" office:value-type="string" office:string-value="PILAR BANDE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JAOQUÍN YAÑEZ"/>
          <table:table-cell table:style-name="Default" office:value-type="string" office:string-value="7"/>
          <table:table-cell table:style-name="Default" office:value-type="string" office:string-value="ENTLO"/>
          <table:table-cell table:number-columns-repeated="4"/>
          <table:table-cell table:style-name="Default" office:value-type="string" office:string-value="36202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pilarbande.com"/>
          <table:table-cell/>
          <table:table-cell table:style-name="Default" office:value-type="string" office:string-value="Pilar Bande Atelier"/>
          <table:table-cell table:style-name="Default" office:value-type="string" office:string-value="pilarbande"/>
        </table:table-row>
        <table:table-row table:style-name="ro1">
          <table:table-cell table:style-name="Default" office:value-type="string" office:string-value="11427"/>
          <table:table-cell table:style-name="Default" office:value-type="string" office:string-value="NICOLAS REY VILELA"/>
          <table:table-cell table:style-name="Default" office:value-type="string" office:string-value="MX SURFBOARDS"/>
          <table:table-cell table:style-name="Default" office:value-type="string" office:string-value="Produtor(a) de artigos deportivos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PICOTA"/>
          <table:table-cell table:style-name="Default" office:value-type="string" office:string-value="88"/>
          <table:table-cell table:number-columns-repeated="5"/>
          <table:table-cell table:style-name="Default" office:value-type="string" office:string-value="15188"/>
          <table:table-cell table:style-name="Default" office:value-type="string" office:string-value="Coruña (A)"/>
          <table:table-cell table:style-name="Default" office:value-type="string" office:string-value="0243"/>
          <table:table-cell table:style-name="Default" office:value-type="string" office:string-value="Cerceda"/>
          <table:table-cell table:style-name="Default" office:value-type="string" office:string-value="MEIRAMA"/>
        </table:table-row>
        <table:table-row table:style-name="ro1">
          <table:table-cell table:style-name="Default" office:value-type="string" office:string-value="11421"/>
          <table:table-cell table:style-name="Default" office:value-type="string" office:string-value="Pato Group, SC"/>
          <table:table-cell table:style-name="Default" office:value-type="string" office:string-value="Pato Joyeros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aior"/>
          <table:table-cell table:style-name="Default" office:value-type="string" office:string-value="3"/>
          <table:table-cell table:number-columns-repeated="5"/>
          <table:table-cell table:style-name="Default" office:value-type="string" office:string-value="32600"/>
          <table:table-cell table:style-name="Default" office:value-type="string" office:string-value="Ourense"/>
          <table:table-cell table:style-name="Default" office:value-type="string" office:string-value="0855"/>
          <table:table-cell table:style-name="Default" office:value-type="string" office:string-value="Verín"/>
          <table:table-cell table:style-name="Default" office:value-type="string" office:string-value="Verín"/>
        </table:table-row>
        <table:table-row table:style-name="ro1">
          <table:table-cell table:style-name="Default" office:value-type="string" office:string-value="11433"/>
          <table:table-cell table:style-name="Default" office:value-type="string" office:string-value="JAVIER FERNANDEZ RODRIGUEZ"/>
          <table:table-cell table:style-name="Default" office:value-type="string" office:string-value="lenda nejra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odeira"/>
          <table:table-cell table:style-name="Default" office:value-type="string" office:string-value="5"/>
          <table:table-cell/>
          <table:table-cell table:style-name="Default" office:value-type="string" office:string-value="2"/>
          <table:table-cell table:style-name="Default" office:value-type="string" office:string-value="f"/>
          <table:table-cell table:style-name="Default" office:value-type="string" office:string-value="coiro"/>
          <table:table-cell table:style-name="Default" office:value-type="string" office:string-value="cangas do morrazo"/>
          <table:table-cell table:style-name="Default" office:value-type="string" office:string-value="36940"/>
          <table:table-cell table:style-name="Default" office:value-type="string" office:string-value="Pontevedra"/>
          <table:table-cell table:style-name="Default" office:value-type="string" office:string-value="0084"/>
          <table:table-cell table:style-name="Default" office:value-type="string" office:string-value="Cangas de Morrazo"/>
          <table:table-cell table:style-name="Default" office:value-type="string" office:string-value="cangas"/>
          <table:table-cell table:style-name="Default" office:value-type="string" office:string-value="www.lendanejra.com"/>
          <table:table-cell/>
          <table:table-cell table:style-name="Default" office:value-type="string" office:string-value="@lendanejradesign"/>
          <table:table-cell table:style-name="Default" office:value-type="string" office:string-value="@lendanejradesign"/>
        </table:table-row>
        <table:table-row table:style-name="ro1">
          <table:table-cell table:style-name="Default" office:value-type="string" office:string-value="11430"/>
          <table:table-cell table:style-name="Default" office:value-type="string" office:string-value="SALGUEIRAL SOCIEDAD LIMITADA"/>
          <table:table-cell table:style-name="Default" office:value-type="string" office:string-value="SALGUEIRAL, S.L.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ESTEDO"/>
          <table:table-cell table:style-name="Default" office:value-type="string" office:string-value="SN"/>
          <table:table-cell table:number-columns-repeated="5"/>
          <table:table-cell table:style-name="Default" office:value-type="string" office:string-value="15881"/>
          <table:table-cell table:style-name="Default" office:value-type="string" office:string-value="Coruña (A)"/>
          <table:table-cell table:style-name="Default" office:value-type="string" office:string-value="0124"/>
          <table:table-cell table:style-name="Default" office:value-type="string" office:string-value="Boqueixón"/>
          <table:table-cell table:style-name="Default" office:value-type="string" office:string-value="BOQUEIXON"/>
          <table:table-cell/>
          <table:table-cell table:style-name="Default" office:value-type="string" office:string-value="981502235"/>
          <table:table-cell/>
          <table:table-cell table:style-name="Default" office:value-type="string" office:string-value="carmenpichelcostura"/>
        </table:table-row>
        <table:table-row table:style-name="ro1">
          <table:table-cell table:style-name="Default" office:value-type="string" office:string-value="11429"/>
          <table:table-cell table:style-name="Default" office:value-type="string" office:string-value="JUAN PABLO VENDITTI"/>
          <table:table-cell table:style-name="Default" office:value-type="string" office:string-value="Venditti"/>
          <table:table-cell table:style-name="Default" office:value-type="string" office:string-value="Escultura, escultor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oza de Bar"/>
          <table:table-cell table:style-name="Default" office:value-type="string" office:string-value="3"/>
          <table:table-cell/>
          <table:table-cell table:style-name="Default" office:value-type="string" office:string-value="1"/>
          <table:table-cell table:style-name="Default" office:value-type="string" office:string-value="B"/>
          <table:table-cell table:number-columns-repeated="2"/>
          <table:table-cell table:style-name="Default" office:value-type="string" office:string-value="15705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number-columns-repeated="2"/>
          <table:table-cell table:style-name="Default" office:value-type="string" office:string-value="facebook.com/olobotoys/"/>
          <table:table-cell table:style-name="Default" office:value-type="string" office:string-value="olobotoys----vendittijp"/>
          <table:table-cell table:style-name="Default" office:value-type="string" office:string-value="behance.net/vendittijp"/>
        </table:table-row>
        <table:table-row table:style-name="ro1">
          <table:table-cell table:style-name="Default" office:value-type="string" office:string-value="11399"/>
          <table:table-cell table:style-name="Default" office:value-type="string" office:string-value="DAYSI MARGARITA RAMÍREZ ESCOBAR"/>
          <table:table-cell table:style-name="Default" office:value-type="string" office:string-value="Daysi Margarita Ramirez Escobar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Debuxo, debuxante."/>
          <table:table-cell table:style-name="Default" office:value-type="string" office:string-value="Avenida"/>
          <table:table-cell table:style-name="Default" office:value-type="string" office:string-value="MIGUEL ANGEL BLANCO"/>
          <table:table-cell table:style-name="Default" office:value-type="string" office:string-value="88"/>
          <table:table-cell/>
          <table:table-cell table:style-name="Default" office:value-type="string" office:string-value="3"/>
          <table:table-cell table:style-name="Default" office:value-type="string" office:string-value="D"/>
          <table:table-cell table:style-name="Default" office:value-type="string" office:string-value="OURENSE"/>
          <table:table-cell table:style-name="Default" office:value-type="string" office:string-value="OURENSE"/>
          <table:table-cell table:style-name="Default" office:value-type="string" office:string-value="32800"/>
          <table:table-cell table:style-name="Default" office:value-type="string" office:string-value="Ourense"/>
          <table:table-cell table:style-name="Default" office:value-type="string" office:string-value="0245"/>
          <table:table-cell table:style-name="Default" office:value-type="string" office:string-value="Celanova"/>
          <table:table-cell table:style-name="Default" office:value-type="string" office:string-value="CELANOVA"/>
        </table:table-row>
        <table:table-row table:style-name="ro1">
          <table:table-cell table:style-name="Default" office:value-type="string" office:string-value="11400"/>
          <table:table-cell table:style-name="Default" office:value-type="string" office:string-value="VICTORIA EUGENIA CONSTENLA VIDAL"/>
          <table:table-cell table:style-name="Default" office:value-type="string" office:string-value="Pekeña.com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ío Chan "/>
          <table:table-cell table:style-name="Default" office:value-type="string" office:string-value="11"/>
          <table:table-cell table:number-columns-repeated="5"/>
          <table:table-cell table:style-name="Default" office:value-type="string" office:string-value="15189"/>
          <table:table-cell table:style-name="Default" office:value-type="string" office:string-value="Coruña (A)"/>
          <table:table-cell table:style-name="Default" office:value-type="string" office:string-value="0315"/>
          <table:table-cell table:style-name="Default" office:value-type="string" office:string-value="Culleredo"/>
          <table:table-cell table:style-name="Default" office:value-type="string" office:string-value="Culleredo "/>
          <table:table-cell table:style-name="Default" office:value-type="string" office:string-value="pekeña.com"/>
          <table:table-cell/>
          <table:table-cell table:style-name="Default" office:value-type="string" office:string-value="Pekenajoya "/>
          <table:table-cell table:style-name="Default" office:value-type="string" office:string-value="Pekenajoya "/>
        </table:table-row>
        <table:table-row table:style-name="ro1">
          <table:table-cell table:style-name="Default" office:value-type="string" office:string-value="11398"/>
          <table:table-cell table:style-name="Default" office:value-type="string" office:string-value="LAURA GALLARDO REY"/>
          <table:table-cell table:style-name="Default" office:value-type="string" office:string-value="LAURA GALLARDO"/>
          <table:table-cell table:style-name="Default" office:value-type="string" office:string-value="Marroquinaría, marroquineiro(a)"/>
          <table:table-cell table:style-name="Default" office:value-type="string" office:string-value="Repuxado e decorado de coiro, repuxador(a) e.."/>
          <table:table-cell table:style-name="Default" office:value-type="string" office:string-value="Rúa"/>
          <table:table-cell table:style-name="Default" office:value-type="string" office:string-value="ROSALIA DE CASTRO"/>
          <table:table-cell table:style-name="Default" office:value-type="string" office:string-value="22"/>
          <table:table-cell table:number-columns-repeated="5"/>
          <table:table-cell table:style-name="Default" office:value-type="string" office:string-value="15250"/>
          <table:table-cell table:style-name="Default" office:value-type="string" office:string-value="Coruña (A)"/>
          <table:table-cell table:style-name="Default" office:value-type="string" office:string-value="0531"/>
          <table:table-cell table:style-name="Default" office:value-type="string" office:string-value="Muros"/>
          <table:table-cell table:style-name="Default" office:value-type="string" office:string-value="MUROS"/>
          <table:table-cell table:number-columns-repeated="2"/>
          <table:table-cell table:style-name="Default" office:value-type="string" office:string-value="Laura Gallardo"/>
          <table:table-cell table:style-name="Default" office:value-type="string" office:string-value="verde.rana"/>
        </table:table-row>
        <table:table-row table:style-name="ro1">
          <table:table-cell table:style-name="Default" office:value-type="string" office:string-value="11396"/>
          <table:table-cell table:style-name="Default" office:value-type="string" office:string-value="ANA MIGUÉNS BOUZÓN"/>
          <table:table-cell table:style-name="Default" office:value-type="string" office:string-value="ANA MIGUÉNS, A GALICIA MÁIS BONITA FEITA A MAN.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os lombos"/>
          <table:table-cell table:style-name="Default" office:value-type="string" office:string-value="3"/>
          <table:table-cell table:number-columns-repeated="3"/>
          <table:table-cell table:style-name="Default" office:value-type="string" office:string-value="bamio"/>
          <table:table-cell table:style-name="Default" office:value-type="string" office:string-value="vilar"/>
          <table:table-cell table:style-name="Default" office:value-type="string" office:string-value="36618"/>
          <table:table-cell table:style-name="Default" office:value-type="string" office:string-value="Pontevedra"/>
          <table:table-cell table:style-name="Default" office:value-type="string" office:string-value="0600"/>
          <table:table-cell table:style-name="Default" office:value-type="string" office:string-value="Vilagarcía de Arousa"/>
          <table:table-cell table:style-name="Default" office:value-type="string" office:string-value="bamio"/>
          <table:table-cell/>
          <table:table-cell table:style-name="Default" office:value-type="string" office:string-value="986505481"/>
          <table:table-cell table:style-name="Default" office:value-type="string" office:string-value="https://www.facebook.com/ANA.MIGUENS.GaliciaFeitaA"/>
          <table:table-cell table:style-name="Default" office:value-type="string" office:string-value="https://www.instagram.com/ana.miguens.galiciafeitaaman"/>
        </table:table-row>
        <table:table-row table:style-name="ro1">
          <table:table-cell table:style-name="Default" office:value-type="string" office:string-value="11404"/>
          <table:table-cell table:style-name="Default" office:value-type="string" office:string-value="ANA MARÍA CASTRO BARJA"/>
          <table:table-cell table:style-name="Default" office:value-type="string" office:string-value="ANA CASTRO BARJA, CREACIÓNS EN TEAR"/>
          <table:table-cell table:style-name="Default" office:value-type="string" office:string-value="Tecidos, tecedor(a) (alto e baixo lizo, alfombras, tapices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BAZAR"/>
          <table:table-cell table:style-name="Default" office:value-type="string" office:string-value="22"/>
          <table:table-cell table:number-columns-repeated="3"/>
          <table:table-cell table:style-name="Default" office:value-type="string" office:string-value="ABADES"/>
          <table:table-cell/>
          <table:table-cell table:style-name="Default" office:value-type="string" office:string-value="36589"/>
          <table:table-cell table:style-name="Default" office:value-type="string" office:string-value="Pontevedra"/>
          <table:table-cell table:style-name="Default" office:value-type="string" office:string-value="0524"/>
          <table:table-cell table:style-name="Default" office:value-type="string" office:string-value="Silleda"/>
          <table:table-cell table:style-name="Default" office:value-type="string" office:string-value="SILLEDA"/>
          <table:table-cell table:number-columns-repeated="2"/>
          <table:table-cell table:style-name="Default" office:value-type="string" office:string-value="@anacastrobarja.textil"/>
          <table:table-cell table:style-name="Default" office:value-type="string" office:string-value="@anacastrobarja.textil"/>
        </table:table-row>
        <table:table-row table:style-name="ro1">
          <table:table-cell table:style-name="Default" office:value-type="string" office:string-value="11397"/>
          <table:table-cell table:style-name="Default" office:value-type="string" office:string-value="ROSA MARIA CASTRO MARTÍNEZ"/>
          <table:table-cell table:style-name="Default" office:value-type="string" office:string-value="ENBABIA"/>
          <table:table-cell table:style-name="Default" office:value-type="string" office:string-value="Escultura, escultor(a)"/>
          <table:table-cell table:style-name="Default" office:value-type="string" office:string-value=""/>
          <table:table-cell table:style-name="Default" office:value-type="string" office:string-value="Estrada"/>
          <table:table-cell table:style-name="Default" office:value-type="string" office:string-value="CATAPEIXE"/>
          <table:table-cell table:style-name="Default" office:value-type="string" office:string-value="97"/>
          <table:table-cell table:number-columns-repeated="5"/>
          <table:table-cell table:style-name="Default" office:value-type="string" office:string-value="36693"/>
          <table:table-cell table:style-name="Default" office:value-type="string" office:string-value="Pontevedra"/>
          <table:table-cell table:style-name="Default" office:value-type="string" office:string-value="0451"/>
          <table:table-cell table:style-name="Default" office:value-type="string" office:string-value="Redondela"/>
          <table:table-cell table:style-name="Default" office:value-type="string" office:string-value="REDONDELA"/>
          <table:table-cell table:style-name="Default" office:value-type="string" office:string-value="EN CONSTRUCCIÓN"/>
        </table:table-row>
        <table:table-row table:style-name="ro1">
          <table:table-cell table:style-name="Default" office:value-type="string" office:string-value="11407"/>
          <table:table-cell table:style-name="Default" office:value-type="string" office:string-value="J.S.CASALDERREY SOCIEDAD LIMITADA"/>
          <table:table-cell table:style-name="Default" office:value-type="string" office:string-value="ARTESANÍA EN COIRO TRES PÉS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CACHAPAL"/>
          <table:table-cell table:style-name="Default" office:value-type="string" office:string-value="16"/>
          <table:table-cell table:number-columns-repeated="3"/>
          <table:table-cell table:style-name="Default" office:value-type="string" office:string-value="CAMPAÑO"/>
          <table:table-cell table:style-name="Default" office:value-type="string" office:string-value="CAMPAÑO"/>
          <table:table-cell table:style-name="Default" office:value-type="string" office:string-value="36157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PONTEVEDRA"/>
          <table:table-cell/>
          <table:table-cell table:style-name="Default" office:value-type="string" office:string-value="986189549"/>
          <table:table-cell/>
          <table:table-cell table:style-name="Default" office:value-type="string" office:string-value="COIRO TRES PÉS"/>
        </table:table-row>
        <table:table-row table:style-name="ro1">
          <table:table-cell table:style-name="Default" office:value-type="string" office:string-value="11405"/>
          <table:table-cell table:style-name="Default" office:value-type="string" office:string-value="MARIA DOLORES CAMBA SANCHEZ"/>
          <table:table-cell table:style-name="Default" office:value-type="string" office:string-value="La silla de la reina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a Canteira"/>
          <table:table-cell table:style-name="Default" office:value-type="string" office:string-value="8"/>
          <table:table-cell/>
          <table:table-cell table:style-name="Default" office:value-type="string" office:string-value="2"/>
          <table:table-cell table:style-name="Default" office:value-type="string" office:string-value="D"/>
          <table:table-cell table:style-name="Default" office:value-type="string" office:string-value="Ordes"/>
          <table:table-cell table:style-name="Default" office:value-type="string" office:string-value="Ordes"/>
          <table:table-cell table:style-name="Default" office:value-type="string" office:string-value="15680"/>
          <table:table-cell table:style-name="Default" office:value-type="string" office:string-value="Coruña (A)"/>
          <table:table-cell table:style-name="Default" office:value-type="string" office:string-value="0597"/>
          <table:table-cell table:style-name="Default" office:value-type="string" office:string-value="Ordes"/>
          <table:table-cell table:style-name="Default" office:value-type="string" office:string-value="Ordes"/>
          <table:table-cell/>
          <table:table-cell table:style-name="Default" office:value-type="string" office:string-value="981681157"/>
          <table:table-cell table:style-name="Default" office:value-type="string" office:string-value="La silla de la reina"/>
          <table:table-cell table:style-name="Default" office:value-type="string" office:string-value="lasillaevents / lasilladelareina"/>
        </table:table-row>
        <table:table-row table:style-name="ro1">
          <table:table-cell table:style-name="Default" office:value-type="string" office:string-value="11401"/>
          <table:table-cell table:style-name="Default" office:value-type="string" office:string-value="KARIN WINKLER"/>
          <table:table-cell table:style-name="Default" office:value-type="string" office:string-value="LATEXO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Lodeira"/>
          <table:table-cell table:style-name="Default" office:value-type="string" office:string-value="25"/>
          <table:table-cell table:number-columns-repeated="3"/>
          <table:table-cell table:style-name="Default" office:value-type="string" office:string-value="Sta.María de Dexo"/>
          <table:table-cell table:style-name="Default" office:value-type="string" office:string-value="Lorbé"/>
          <table:table-cell table:style-name="Default" office:value-type="string" office:string-value="15177"/>
          <table:table-cell table:style-name="Default" office:value-type="string" office:string-value="Coruña (A)"/>
          <table:table-cell table:style-name="Default" office:value-type="string" office:string-value="0584"/>
          <table:table-cell table:style-name="Default" office:value-type="string" office:string-value="Oleiros"/>
          <table:table-cell table:style-name="Default" office:value-type="string" office:string-value="Lorbé"/>
          <table:table-cell table:number-columns-repeated="2"/>
          <table:table-cell table:style-name="Default" office:value-type="string" office:string-value="Latexo Joyería ArteSana Taller Creativo"/>
          <table:table-cell table:style-name="Default" office:value-type="string" office:string-value="latexojoyeríartesana"/>
        </table:table-row>
        <table:table-row table:style-name="ro1">
          <table:table-cell table:style-name="Default" office:value-type="string" office:string-value="11409"/>
          <table:table-cell table:style-name="Default" office:value-type="string" office:string-value="NOEL PEREZ FALAGAN"/>
          <table:table-cell table:style-name="Default" office:value-type="string" office:string-value="RIOMAO ESTUDIO CREATIVO"/>
          <table:table-cell table:style-name="Default" office:value-type="string" office:string-value="Bixutería"/>
          <table:table-cell table:style-name="Default" office:value-type="string" office:string-value="Escultura, escultor(a)"/>
          <table:table-cell table:style-name="Default" office:value-type="string" office:string-value="Lugar"/>
          <table:table-cell table:style-name="Default" office:value-type="string" office:string-value="O Barrio"/>
          <table:table-cell table:style-name="Default" office:value-type="string" office:string-value="3"/>
          <table:table-cell table:number-columns-repeated="5"/>
          <table:table-cell table:style-name="Default" office:value-type="string" office:string-value="32765"/>
          <table:table-cell table:style-name="Default" office:value-type="string" office:string-value="Ourense"/>
          <table:table-cell table:style-name="Default" office:value-type="string" office:string-value="0809"/>
          <table:table-cell table:style-name="Default" office:value-type="string" office:string-value="Teixeira (A)"/>
          <table:table-cell table:style-name="Default" office:value-type="string" office:string-value="CRISTOSENDE"/>
        </table:table-row>
        <table:table-row table:style-name="ro1">
          <table:table-cell table:style-name="Default" office:value-type="string" office:string-value="11406"/>
          <table:table-cell table:style-name="Default" office:value-type="string" office:string-value="CECILIA MACHADO ---"/>
          <table:table-cell table:style-name="Default" office:value-type="string" office:string-value="Moira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Taraza "/>
          <table:table-cell table:style-name="Default" office:value-type="string" office:string-value="30"/>
          <table:table-cell/>
          <table:table-cell table:style-name="Default" office:value-type="string" office:string-value="1"/>
          <table:table-cell/>
          <table:table-cell table:style-name="Default" office:value-type="string" office:string-value="Meiras"/>
          <table:table-cell table:style-name="Default" office:value-type="string" office:string-value="Taraza"/>
          <table:table-cell table:style-name="Default" office:value-type="string" office:string-value="15550"/>
          <table:table-cell table:style-name="Default" office:value-type="string" office:string-value="Coruña (A)"/>
          <table:table-cell table:style-name="Default" office:value-type="string" office:string-value="0872"/>
          <table:table-cell table:style-name="Default" office:value-type="string" office:string-value="Valdoviño"/>
          <table:table-cell table:style-name="Default" office:value-type="string" office:string-value="Valdoviño"/>
          <table:table-cell table:number-columns-repeated="2"/>
          <table:table-cell table:style-name="Default" office:value-type="string" office:string-value="moira artesania"/>
          <table:table-cell table:style-name="Default" office:value-type="string" office:string-value="moiraartesania"/>
        </table:table-row>
        <table:table-row table:style-name="ro1">
          <table:table-cell table:style-name="Default" office:value-type="string" office:string-value="11411"/>
          <table:table-cell table:style-name="Default" office:value-type="string" office:string-value="MARIA DE LA PAZ CARRO SENRA"/>
          <table:table-cell table:style-name="Default" office:value-type="string" office:string-value="Carro Artesanos"/>
          <table:table-cell table:style-name="Default" office:value-type="string" office:string-value="Modelos ou maquetas, modelista ou maquetista"/>
          <table:table-cell table:style-name="Default" office:value-type="string" office:string-value="Dourado, dourador(a)"/>
          <table:table-cell table:style-name="Default" office:value-type="string" office:string-value="Camiño"/>
          <table:table-cell table:style-name="Default" office:value-type="string" office:string-value="Riazón"/>
          <table:table-cell table:style-name="Default" office:value-type="string" office:string-value="3"/>
          <table:table-cell table:number-columns-repeated="3"/>
          <table:table-cell table:style-name="Default" office:value-type="string" office:string-value="Seixalbo"/>
          <table:table-cell table:style-name="Default" office:value-type="string" office:string-value="Ourense"/>
          <table:table-cell table:style-name="Default" office:value-type="string" office:string-value="32970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/>
          <table:table-cell table:style-name="Default" office:value-type="string" office:string-value="609176246"/>
          <table:table-cell/>
          <table:table-cell table:style-name="Default" office:value-type="string" office:string-value="carroartesanos"/>
        </table:table-row>
        <table:table-row table:style-name="ro1">
          <table:table-cell table:style-name="Default" office:value-type="string" office:string-value="11419"/>
          <table:table-cell table:style-name="Default" office:value-type="string" office:string-value="ANTONIA TORRALBO GOMEZ"/>
          <table:table-cell table:style-name="Default" office:value-type="string" office:string-value="artenJoy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UBIAN"/>
          <table:table-cell table:style-name="Default" office:value-type="string" office:string-value="8"/>
          <table:table-cell table:number-columns-repeated="2"/>
          <table:table-cell table:style-name="Default" office:value-type="string" office:string-value="A"/>
          <table:table-cell table:style-name="Default" office:value-type="string" office:string-value="SAN SALVADOR DE TEBRA"/>
          <table:table-cell table:style-name="Default" office:value-type="string" office:string-value="LUBIAN"/>
          <table:table-cell table:style-name="Default" office:value-type="string" office:string-value="36748"/>
          <table:table-cell table:style-name="Default" office:value-type="string" office:string-value="Pontevedra"/>
          <table:table-cell table:style-name="Default" office:value-type="string" office:string-value="0545"/>
          <table:table-cell table:style-name="Default" office:value-type="string" office:string-value="Tomiño"/>
          <table:table-cell table:style-name="Default" office:value-type="string" office:string-value="TEBRA"/>
          <table:table-cell table:number-columns-repeated="2"/>
          <table:table-cell table:style-name="Default" office:value-type="string" office:string-value="@artenjoya"/>
          <table:table-cell table:style-name="Default" office:value-type="string" office:string-value="@artenjoya"/>
        </table:table-row>
        <table:table-row table:style-name="ro1">
          <table:table-cell table:style-name="Default" office:value-type="string" office:string-value="11403"/>
          <table:table-cell table:style-name="Default" office:value-type="string" office:string-value="MARIA JOSE MARTINEZ PEREZ"/>
          <table:table-cell table:style-name="Default" office:value-type="string" office:string-value="Chuschus"/>
          <table:table-cell table:style-name="Default" office:value-type="string" office:string-value="Traxes tradicionais populares, produtor(a) de.."/>
          <table:table-cell table:style-name="Default" office:value-type="string" office:string-value="Tecidos, tecedor(a) (alto e baixo lizo, alfombras, tapices)"/>
          <table:table-cell table:style-name="Default" office:value-type="string" office:string-value="Rúa"/>
          <table:table-cell table:style-name="Default" office:value-type="string" office:string-value="Rúa Paz Pardo"/>
          <table:table-cell table:style-name="Default" office:value-type="string" office:string-value="91"/>
          <table:table-cell table:number-columns-repeated="5"/>
          <table:table-cell table:style-name="Default" office:value-type="string" office:string-value="36214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</table:table-row>
        <table:table-row table:style-name="ro1">
          <table:table-cell table:style-name="Default" office:value-type="string" office:string-value="11402"/>
          <table:table-cell table:style-name="Default" office:value-type="string" office:string-value="MONICA MARIA CASTRO SUAREZ"/>
          <table:table-cell table:style-name="Default" office:value-type="string" office:string-value="Mokasu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FREI ROSENDO SALVADO"/>
          <table:table-cell table:style-name="Default" office:value-type="string" office:string-value="23"/>
          <table:table-cell/>
          <table:table-cell table:style-name="Default" office:value-type="string" office:string-value="6"/>
          <table:table-cell table:style-name="Default" office:value-type="string" office:string-value="A"/>
          <table:table-cell table:number-columns-repeated="2"/>
          <table:table-cell table:style-name="Default" office:value-type="string" office:string-value="15701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number-columns-repeated="2"/>
          <table:table-cell table:style-name="Default" office:value-type="string" office:string-value="Mokasu-Abalorios"/>
          <table:table-cell table:style-name="Default" office:value-type="string" office:string-value="abaloriosmokasu"/>
        </table:table-row>
        <table:table-row table:style-name="ro1">
          <table:table-cell table:style-name="Default" office:value-type="string" office:string-value="11418"/>
          <table:table-cell table:style-name="Default" office:value-type="string" office:string-value="AROA VEIGA DA ROCHA"/>
          <table:table-cell table:style-name="Default" office:value-type="string" office:string-value="AV ATELIER"/>
          <table:table-cell table:style-name="Default" office:value-type="string" office:string-value="Modisto(a)"/>
          <table:table-cell table:style-name="Default" office:value-type="string" office:string-value="Complementos de moda"/>
          <table:table-cell table:style-name="Default" office:value-type="string" office:string-value="Rúa"/>
          <table:table-cell table:style-name="Default" office:value-type="string" office:string-value="SEIXAS BAIXO"/>
          <table:table-cell table:style-name="Default" office:value-type="string" office:string-value="21"/>
          <table:table-cell table:number-columns-repeated="2"/>
          <table:table-cell table:style-name="Default" office:value-type="string" office:string-value="AT"/>
          <table:table-cell table:style-name="Default" office:value-type="string" office:string-value="NIGRAN"/>
          <table:table-cell/>
          <table:table-cell table:style-name="Default" office:value-type="string" office:string-value="36350"/>
          <table:table-cell table:style-name="Default" office:value-type="string" office:string-value="Pontevedra"/>
          <table:table-cell table:style-name="Default" office:value-type="string" office:string-value="0353"/>
          <table:table-cell table:style-name="Default" office:value-type="string" office:string-value="Nigrán"/>
          <table:table-cell table:style-name="Default" office:value-type="string" office:string-value="NIGRAN"/>
          <table:table-cell/>
          <table:table-cell table:style-name="Default" office:value-type="string" office:string-value="617796320"/>
          <table:table-cell/>
          <table:table-cell table:style-name="Default" office:value-type="string" office:string-value="https://www.instagram.com/av.ateliertextil/"/>
        </table:table-row>
        <table:table-row table:style-name="ro1">
          <table:table-cell table:style-name="Default" office:value-type="string" office:string-value="11414"/>
          <table:table-cell table:style-name="Default" office:value-type="string" office:string-value="SILVEREIRA DISEÑO SL"/>
          <table:table-cell table:style-name="Default" office:value-type="string" office:string-value="SILVEREIRA"/>
          <table:table-cell table:style-name="Default" office:value-type="string" office:string-value="Prataría, prateiro(a)"/>
          <table:table-cell table:style-name="Default" office:value-type="string" office:string-value=""/>
          <table:table-cell table:style-name="Default" office:value-type="string" office:string-value="Aldea"/>
          <table:table-cell table:style-name="Default" office:value-type="string" office:string-value="RAÍCES"/>
          <table:table-cell table:style-name="Default" office:value-type="string" office:string-value="22"/>
          <table:table-cell table:number-columns-repeated="3"/>
          <table:table-cell table:style-name="Default" office:value-type="string" office:string-value="BIDUIDO"/>
          <table:table-cell table:style-name="Default" office:value-type="string" office:string-value="RAÍCES"/>
          <table:table-cell table:style-name="Default" office:value-type="string" office:string-value="15895"/>
          <table:table-cell table:style-name="Default" office:value-type="string" office:string-value="Coruña (A)"/>
          <table:table-cell table:style-name="Default" office:value-type="string" office:string-value="0026"/>
          <table:table-cell table:style-name="Default" office:value-type="string" office:string-value="Ames"/>
          <table:table-cell table:style-name="Default" office:value-type="string" office:string-value="RAÍCES"/>
          <table:table-cell table:style-name="Default" office:value-type="string" office:string-value="www.silvereira.com"/>
          <table:table-cell table:style-name="Default" office:value-type="string" office:string-value="981548659"/>
          <table:table-cell table:style-name="Default" office:value-type="string" office:string-value="https://www.facebook.com/silvereira/"/>
          <table:table-cell table:style-name="Default" office:value-type="string" office:string-value="https://www.instagram.com/silvereira_joyas/"/>
        </table:table-row>
        <table:table-row table:style-name="ro1">
          <table:table-cell table:style-name="Default" office:value-type="string" office:string-value="11416"/>
          <table:table-cell table:style-name="Default" office:value-type="string" office:string-value="LUCIA CASADO FERNANDEZ"/>
          <table:table-cell table:style-name="Default" office:value-type="string" office:string-value="Luciérnaga"/>
          <table:table-cell table:style-name="Default" office:value-type="string" office:string-value="Marroquinaría, marroquineiro(a)"/>
          <table:table-cell table:style-name="Default" office:value-type="string" office:string-value="Bixutería"/>
          <table:table-cell table:style-name="Default" office:value-type="string" office:string-value="Urbanización"/>
          <table:table-cell table:style-name="Default" office:value-type="string" office:string-value="O Cruceiro"/>
          <table:table-cell table:style-name="Default" office:value-type="string" office:string-value="7"/>
          <table:table-cell table:number-columns-repeated="4"/>
          <table:table-cell table:style-name="Default" office:value-type="string" office:string-value="As Lamas"/>
          <table:table-cell table:style-name="Default" office:value-type="string" office:string-value="32890"/>
          <table:table-cell table:style-name="Default" office:value-type="string" office:string-value="Ourense"/>
          <table:table-cell table:style-name="Default" office:value-type="string" office:string-value="0087"/>
          <table:table-cell table:style-name="Default" office:value-type="string" office:string-value="Barbadás"/>
          <table:table-cell table:style-name="Default" office:value-type="string" office:string-value="Barbadas"/>
        </table:table-row>
        <table:table-row table:style-name="ro1">
          <table:table-cell table:style-name="Default" office:value-type="string" office:string-value="11410"/>
          <table:table-cell table:style-name="Default" office:value-type="string" office:string-value="MUIDIÑO S. COOP. GALEGA"/>
          <table:table-cell table:style-name="Default" office:value-type="string" office:string-value="MIUDIÑO S.COOP.GALEGA"/>
          <table:table-cell table:style-name="Default" office:value-type="string" office:string-value="Carpintaría, carpinteiro(a)"/>
          <table:table-cell table:style-name="Default" office:value-type="string" office:string-value="Xoguetes, xogueteiro(a), bonecos, bonequeiro(a)"/>
          <table:table-cell table:style-name="Default" office:value-type="string" office:string-value="Camiño"/>
          <table:table-cell table:style-name="Default" office:value-type="string" office:string-value="PINGUELA"/>
          <table:table-cell table:style-name="Default" office:value-type="string" office:string-value="2"/>
          <table:table-cell table:number-columns-repeated="3"/>
          <table:table-cell table:style-name="Default" office:value-type="string" office:string-value="VALADARES"/>
          <table:table-cell table:style-name="Default" office:value-type="string" office:string-value="FREIXO"/>
          <table:table-cell table:style-name="Default" office:value-type="string" office:string-value="36315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https://miudinho.gal"/>
          <table:table-cell table:style-name="Default" office:value-type="string" office:string-value="699006384"/>
          <table:table-cell table:style-name="Default" office:value-type="string" office:string-value="@miudinho.scg"/>
          <table:table-cell table:style-name="Default" office:value-type="string" office:string-value="@miudinho.scg"/>
        </table:table-row>
        <table:table-row table:style-name="ro1">
          <table:table-cell table:style-name="Default" office:value-type="string" office:string-value="11415"/>
          <table:table-cell table:style-name="Default" office:value-type="string" office:string-value="LYDIA DE LA PIÑERA VAZQUEZ"/>
          <table:table-cell table:style-name="Default" office:value-type="string" office:string-value="MADRIGUERA WORKSHOP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OBO"/>
          <table:table-cell table:style-name="Default" office:value-type="string" office:string-value="13"/>
          <table:table-cell table:number-columns-repeated="5"/>
          <table:table-cell table:style-name="Default" office:value-type="string" office:string-value="15630"/>
          <table:table-cell table:style-name="Default" office:value-type="string" office:string-value="Coruña (A)"/>
          <table:table-cell table:style-name="Default" office:value-type="string" office:string-value="0487"/>
          <table:table-cell table:style-name="Default" office:value-type="string" office:string-value="Miño"/>
          <table:table-cell table:style-name="Default" office:value-type="string" office:string-value="MIÑO"/>
          <table:table-cell table:style-name="Default" office:value-type="string" office:string-value="https://www.madrigueraworkshop.com/"/>
        </table:table-row>
        <table:table-row table:style-name="ro1">
          <table:table-cell table:style-name="Default" office:value-type="string" office:string-value="11413"/>
          <table:table-cell table:style-name="Default" office:value-type="string" office:string-value="YELENA CARIDAD MOLINA VINENT"/>
          <table:table-cell table:style-name="Default" office:value-type="string" office:string-value="Yelena Caridad Molina Vinent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onte do Sar"/>
          <table:table-cell table:style-name="Default" office:value-type="string" office:string-value="12"/>
          <table:table-cell/>
          <table:table-cell table:style-name="Default" office:value-type="string" office:string-value="1"/>
          <table:table-cell/>
          <table:table-cell table:style-name="Default" office:value-type="string" office:string-value="Santiago"/>
          <table:table-cell table:style-name="Default" office:value-type="string" office:string-value="Santiago"/>
          <table:table-cell table:style-name="Default" office:value-type="string" office:string-value="15702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"/>
          <table:table-cell table:number-columns-repeated="3"/>
          <table:table-cell table:style-name="Default" office:value-type="string" office:string-value="@yelenamolinajoyeria"/>
        </table:table-row>
        <table:table-row table:style-name="ro1">
          <table:table-cell table:style-name="Default" office:value-type="string" office:string-value="11408"/>
          <table:table-cell table:style-name="Default" office:value-type="string" office:string-value="MARIA JOSE LOPEZ ALVAREZ"/>
          <table:table-cell table:style-name="Default" office:value-type="string" office:string-value="A MARIÑETA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FERREIRIA"/>
          <table:table-cell table:style-name="Default" office:value-type="string" office:string-value="32"/>
          <table:table-cell/>
          <table:table-cell table:style-name="Default" office:value-type="string" office:string-value="BAIXO"/>
          <table:table-cell/>
          <table:table-cell table:style-name="Default" office:value-type="string" office:string-value="ALLARIZ"/>
          <table:table-cell table:style-name="Default" office:value-type="string" office:string-value="ALLARIZ"/>
          <table:table-cell table:style-name="Default" office:value-type="string" office:string-value="32660"/>
          <table:table-cell table:style-name="Default" office:value-type="string" office:string-value="Ourense"/>
          <table:table-cell table:style-name="Default" office:value-type="string" office:string-value="0013"/>
          <table:table-cell table:style-name="Default" office:value-type="string" office:string-value="Allariz"/>
          <table:table-cell table:style-name="Default" office:value-type="string" office:string-value="ALLARIZ"/>
          <table:table-cell table:number-columns-repeated="2"/>
          <table:table-cell table:style-name="Default" office:value-type="string" office:string-value="a mariñeta a mariñeta"/>
          <table:table-cell table:style-name="Default" office:value-type="string" office:string-value="a_marinheta"/>
        </table:table-row>
        <table:table-row table:style-name="ro1">
          <table:table-cell table:style-name="Default" office:value-type="string" office:string-value="11412"/>
          <table:table-cell table:style-name="Default" office:value-type="string" office:string-value="ASTILLEROS CATOIRA, S.L.U."/>
          <table:table-cell table:style-name="Default" office:value-type="string" office:string-value="ASTILLEROS CATOIRA, S.L.U."/>
          <table:table-cell table:style-name="Default" office:value-type="string" office:string-value="Carpintaría de ribeira, carpinteiro(a) de ribeira"/>
          <table:table-cell table:style-name="Default" office:value-type="string" office:string-value=""/>
          <table:table-cell table:style-name="Default" office:value-type="string" office:string-value="Paseo"/>
          <table:table-cell table:style-name="Default" office:value-type="string" office:string-value="PASEO DO PORTO"/>
          <table:table-cell table:style-name="Default" office:value-type="string" office:string-value="14"/>
          <table:table-cell/>
          <table:table-cell table:style-name="Default" office:value-type="string" office:string-value="BAIXO"/>
          <table:table-cell/>
          <table:table-cell table:style-name="Default" office:value-type="string" office:string-value="RIANXO"/>
          <table:table-cell table:style-name="Default" office:value-type="string" office:string-value="RIANXO"/>
          <table:table-cell table:style-name="Default" office:value-type="string" office:string-value="15920"/>
          <table:table-cell table:style-name="Default" office:value-type="string" office:string-value="Coruña (A)"/>
          <table:table-cell table:style-name="Default" office:value-type="string" office:string-value="0721"/>
          <table:table-cell table:style-name="Default" office:value-type="string" office:string-value="Rianxo"/>
          <table:table-cell table:style-name="Default" office:value-type="string" office:string-value="RIANXO"/>
          <table:table-cell/>
          <table:table-cell table:style-name="Default" office:value-type="string" office:string-value="981860457"/>
        </table:table-row>
        <table:table-row table:style-name="ro1">
          <table:table-cell table:style-name="Default" office:value-type="string" office:string-value="11389"/>
          <table:table-cell table:style-name="Default" office:value-type="string" office:string-value="MARIA MERCEDES FANO VEIGA"/>
          <table:table-cell table:style-name="Default" office:value-type="string" office:string-value="Truffa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GABRIEL VÁZQUEZ SEIJAS"/>
          <table:table-cell table:style-name="Default" office:value-type="string" office:string-value="16"/>
          <table:table-cell/>
          <table:table-cell table:style-name="Default" office:value-type="string" office:string-value="1º"/>
          <table:table-cell table:style-name="Default" office:value-type="string" office:string-value="D"/>
          <table:table-cell table:number-columns-repeated="2"/>
          <table:table-cell table:style-name="Default" office:value-type="string" office:string-value="15401"/>
          <table:table-cell table:style-name="Default" office:value-type="string" office:string-value="Coruña (A)"/>
          <table:table-cell table:style-name="Default" office:value-type="string" office:string-value="0367"/>
          <table:table-cell table:style-name="Default" office:value-type="string" office:string-value="Ferrol"/>
          <table:table-cell table:style-name="Default" office:value-type="string" office:string-value="Ferrol"/>
          <table:table-cell table:style-name="Default" office:value-type="string" office:string-value="www.truffa.es"/>
          <table:table-cell/>
          <table:table-cell table:style-name="Default" office:value-type="string" office:string-value="https://www.facebook.com/truffa.truffa.752"/>
          <table:table-cell table:style-name="Default" office:value-type="string" office:string-value="https://www.instagram.com/truffaartesania/"/>
        </table:table-row>
        <table:table-row table:style-name="ro1">
          <table:table-cell table:style-name="Default" office:value-type="string" office:string-value="11387"/>
          <table:table-cell table:style-name="Default" office:value-type="string" office:string-value="LUIS MIGUEL PORTABALES MACIAS"/>
          <table:table-cell table:style-name="Default" office:value-type="string" office:string-value="Carballo Estrela"/>
          <table:table-cell table:style-name="Default" office:value-type="string" office:string-value="Carpintaría, carpinteiro(a)"/>
          <table:table-cell table:style-name="Default" office:value-type="string" office:string-value="Debuxo, debuxante."/>
          <table:table-cell table:style-name="Default" office:value-type="string" office:string-value="Avenida"/>
          <table:table-cell table:style-name="Default" office:value-type="string" office:string-value="Montero Ríos"/>
          <table:table-cell table:style-name="Default" office:value-type="string" office:string-value="96"/>
          <table:table-cell/>
          <table:table-cell table:style-name="Default" office:value-type="string" office:string-value="4"/>
          <table:table-cell table:style-name="Default" office:value-type="string" office:string-value="B"/>
          <table:table-cell table:number-columns-repeated="2"/>
          <table:table-cell table:style-name="Default" office:value-type="string" office:string-value="36910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Estribela"/>
          <table:table-cell table:number-columns-repeated="2"/>
          <table:table-cell table:style-name="Default" office:value-type="string" office:string-value="carballoestrela"/>
          <table:table-cell table:style-name="Default" office:value-type="string" office:string-value="@carballoestrela"/>
        </table:table-row>
        <table:table-row table:style-name="ro1">
          <table:table-cell table:style-name="Default" office:value-type="string" office:string-value="11386"/>
          <table:table-cell table:style-name="Default" office:value-type="string" office:string-value="Miguel Bello COLUMNA"/>
          <table:table-cell table:style-name="Default" office:value-type="string" office:string-value="SUABIA ART &amp; MARAME"/>
          <table:table-cell table:style-name="Default" office:value-type="string" office:string-value="Talla, tallist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Avenida"/>
          <table:table-cell table:style-name="Default" office:value-type="string" office:string-value="Castelao"/>
          <table:table-cell table:style-name="Default" office:value-type="string" office:string-value="83"/>
          <table:table-cell/>
          <table:table-cell table:style-name="Default" office:value-type="string" office:string-value="4"/>
          <table:table-cell table:style-name="Default" office:value-type="string" office:string-value="D"/>
          <table:table-cell table:style-name="Default" office:value-type="string" office:string-value="Coia"/>
          <table:table-cell table:style-name="Default" office:value-type="string" office:string-value="Vigo"/>
          <table:table-cell table:style-name="Default" office:value-type="string" office:string-value="36209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986291456"/>
          <table:table-cell table:style-name="Default" office:value-type="string" office:string-value="SUABIA ART"/>
        </table:table-row>
        <table:table-row table:style-name="ro1">
          <table:table-cell table:style-name="Default" office:value-type="string" office:string-value="11388"/>
          <table:table-cell table:style-name="Default" office:value-type="string" office:string-value="ARANTZAZU CRUZ MANGAS"/>
          <table:table-cell table:style-name="Default" office:value-type="string" office:string-value="TALLER CRUZ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DE CAMELIAS"/>
          <table:table-cell table:style-name="Default" office:value-type="string" office:string-value="76"/>
          <table:table-cell/>
          <table:table-cell table:style-name="Default" office:value-type="string" office:string-value="4"/>
          <table:table-cell table:style-name="Default" office:value-type="string" office:string-value="B"/>
          <table:table-cell table:number-columns-repeated="2"/>
          <table:table-cell table:style-name="Default" office:value-type="string" office:string-value="36211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TALLER-CRUZ.ES"/>
          <table:table-cell/>
          <table:table-cell table:style-name="Default" office:value-type="string" office:string-value="https://www.facebook.com/TallerCruzPlateria/"/>
          <table:table-cell table:style-name="Default" office:value-type="string" office:string-value="https://www.instagram.com/taller_cruz/"/>
        </table:table-row>
        <table:table-row table:style-name="ro1">
          <table:table-cell table:style-name="Default" office:value-type="string" office:string-value="11390"/>
          <table:table-cell table:style-name="Default" office:value-type="string" office:string-value="MIRIAM OTERO COUSELO"/>
          <table:table-cell table:style-name="Default" office:value-type="string" office:string-value="Mioco Diseños "/>
          <table:table-cell table:style-name="Default" office:value-type="string" office:string-value="Manipulados de papel e cartón, manipulador(a) de papel e cartón (produción de obxectos con estes materiai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arque Municipal"/>
          <table:table-cell table:style-name="Default" office:value-type="string" office:string-value="26"/>
          <table:table-cell/>
          <table:table-cell table:style-name="Default" office:value-type="string" office:string-value="3"/>
          <table:table-cell table:style-name="Default" office:value-type="string" office:string-value="D"/>
          <table:table-cell table:number-columns-repeated="2"/>
          <table:table-cell table:style-name="Default" office:value-type="string" office:string-value="15680"/>
          <table:table-cell table:style-name="Default" office:value-type="string" office:string-value="Coruña (A)"/>
          <table:table-cell table:style-name="Default" office:value-type="string" office:string-value="0597"/>
          <table:table-cell table:style-name="Default" office:value-type="string" office:string-value="Ordes"/>
          <table:table-cell table:style-name="Default" office:value-type="string" office:string-value="Ordes"/>
          <table:table-cell table:number-columns-repeated="2"/>
          <table:table-cell table:style-name="Default" office:value-type="string" office:string-value="Mioco Diseños"/>
          <table:table-cell table:style-name="Default" office:value-type="string" office:string-value="mioco_disenos"/>
        </table:table-row>
        <table:table-row table:style-name="ro1">
          <table:table-cell table:style-name="Default" office:value-type="string" office:string-value="11393"/>
          <table:table-cell table:style-name="Default" office:value-type="string" office:string-value="MARIA CUBEIRO CACHEIRO"/>
          <table:table-cell table:style-name="Default" office:value-type="string" office:string-value="pasamarela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onda"/>
          <table:table-cell table:style-name="Default" office:value-type="string" office:string-value="DE MONTE ALTO"/>
          <table:table-cell table:style-name="Default" office:value-type="string" office:string-value="40"/>
          <table:table-cell/>
          <table:table-cell table:style-name="Default" office:value-type="string" office:string-value="3"/>
          <table:table-cell table:style-name="Default" office:value-type="string" office:string-value="C"/>
          <table:table-cell table:number-columns-repeated="2"/>
          <table:table-cell table:style-name="Default" office:value-type="string" office:string-value="15002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number-columns-repeated="2"/>
          <table:table-cell table:style-name="Default" office:value-type="string" office:string-value="pasamarela pasamarela"/>
          <table:table-cell table:style-name="Default" office:value-type="string" office:string-value="@pasamarela_"/>
        </table:table-row>
        <table:table-row table:style-name="ro1">
          <table:table-cell table:style-name="Default" office:value-type="string" office:string-value="11391"/>
          <table:table-cell table:style-name="Default" office:value-type="string" office:string-value="MARIA LUZ RIPA DIAS"/>
          <table:table-cell table:style-name="Default" office:value-type="string" office:string-value="SAN TELMO 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Cestaría, cesteiro(a)"/>
          <table:table-cell table:style-name="Default" office:value-type="string" office:string-value="Rúa"/>
          <table:table-cell table:style-name="Default" office:value-type="string" office:string-value="LUGAR DE CARTA "/>
          <table:table-cell table:style-name="Default" office:value-type="string" office:string-value="34"/>
          <table:table-cell table:number-columns-repeated="3"/>
          <table:table-cell table:style-name="Default" office:value-type="string" office:string-value="MONDEGO"/>
          <table:table-cell table:style-name="Default" office:value-type="string" office:string-value="SADA"/>
          <table:table-cell table:style-name="Default" office:value-type="string" office:string-value="15168"/>
          <table:table-cell table:style-name="Default" office:value-type="string" office:string-value="Coruña (A)"/>
          <table:table-cell table:style-name="Default" office:value-type="string" office:string-value="0755"/>
          <table:table-cell table:style-name="Default" office:value-type="string" office:string-value="Sada"/>
          <table:table-cell table:style-name="Default" office:value-type="string" office:string-value="A CORUÑA"/>
          <table:table-cell table:style-name="Default" office:value-type="string" office:string-value="Antiguedades, Reciclaje (facebook)"/>
          <table:table-cell table:style-name="Default" office:value-type="string" office:string-value="881928266"/>
          <table:table-cell table:style-name="Default" office:value-type="string" office:string-value="Antiguedades, Reciclaje"/>
        </table:table-row>
        <table:table-row table:style-name="ro1">
          <table:table-cell table:style-name="Default" office:value-type="string" office:string-value="11392"/>
          <table:table-cell table:style-name="Default" office:value-type="string" office:string-value="GUADALUPE RODRIGUEZ MOURIÑO"/>
          <table:table-cell table:style-name="Default" office:value-type="string" office:string-value="CRAFTY LU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Enrique Mariñas Romero Periodista "/>
          <table:table-cell table:style-name="Default" office:value-type="string" office:string-value="30"/>
          <table:table-cell/>
          <table:table-cell table:style-name="Default" office:value-type="string" office:string-value="2"/>
          <table:table-cell table:style-name="Default" office:value-type="string" office:string-value="h"/>
          <table:table-cell table:number-columns-repeated="2"/>
          <table:table-cell table:style-name="Default" office:value-type="string" office:string-value="15009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CORUÑA"/>
          <table:table-cell table:number-columns-repeated="2"/>
          <table:table-cell table:style-name="Default" office:value-type="string" office:string-value="Crafty lu pequeños proyectos"/>
          <table:table-cell table:style-name="Default" office:value-type="string" office:string-value="@crafty__lu"/>
        </table:table-row>
        <table:table-row table:style-name="ro1">
          <table:table-cell table:style-name="Default" office:value-type="string" office:string-value="11395"/>
          <table:table-cell table:style-name="Default" office:value-type="string" office:string-value="D'AQUELA SA"/>
          <table:table-cell table:style-name="Default" office:value-type="string" office:string-value="DAQUELA"/>
          <table:table-cell table:style-name="Default" office:value-type="string" office:string-value="Traxes tradicionais populares, produtor(a) de..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OS"/>
          <table:table-cell table:style-name="Default" office:value-type="string" office:string-value="11"/>
          <table:table-cell table:number-columns-repeated="3"/>
          <table:table-cell table:style-name="Default" office:value-type="string" office:string-value="LALIN"/>
          <table:table-cell table:style-name="Default" office:value-type="string" office:string-value="LALIN"/>
          <table:table-cell table:style-name="Default" office:value-type="string" office:string-value="36500"/>
          <table:table-cell table:style-name="Default" office:value-type="string" office:string-value="Pontevedra"/>
          <table:table-cell table:style-name="Default" office:value-type="string" office:string-value="0242"/>
          <table:table-cell table:style-name="Default" office:value-type="string" office:string-value="Lalín"/>
          <table:table-cell table:style-name="Default" office:value-type="string" office:string-value="LALIN"/>
          <table:table-cell table:style-name="Default" office:value-type="string" office:string-value="www.trajestradicionales.es"/>
          <table:table-cell table:style-name="Default" office:value-type="string" office:string-value="986781335"/>
        </table:table-row>
        <table:table-row table:style-name="ro1">
          <table:table-cell table:style-name="Default" office:value-type="string" office:string-value="11394"/>
          <table:table-cell table:style-name="Default" office:value-type="string" office:string-value="CALROS AFONSO RUBIO PITA"/>
          <table:table-cell table:style-name="Default" office:value-type="string" office:string-value="O CARABEL ECOCESTOS"/>
          <table:table-cell table:style-name="Default" office:value-type="string" office:string-value="Cestaría, cest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FEIRA DO DOUS , SERANTES"/>
          <table:table-cell table:style-name="Default" office:value-type="string" office:string-value="2"/>
          <table:table-cell table:number-columns-repeated="3"/>
          <table:table-cell table:style-name="Default" office:value-type="string" office:string-value="SERANTES"/>
          <table:table-cell table:style-name="Default" office:value-type="string" office:string-value="FEIRA DO DOUS"/>
          <table:table-cell table:style-name="Default" office:value-type="string" office:string-value="15405"/>
          <table:table-cell table:style-name="Default" office:value-type="string" office:string-value="Coruña (A)"/>
          <table:table-cell table:style-name="Default" office:value-type="string" office:string-value="0367"/>
          <table:table-cell table:style-name="Default" office:value-type="string" office:string-value="Ferrol"/>
          <table:table-cell table:style-name="Default" office:value-type="string" office:string-value="FERROL"/>
          <table:table-cell/>
          <table:table-cell table:style-name="Default" office:value-type="string" office:string-value="616304361"/>
          <table:table-cell table:style-name="Default" office:value-type="string" office:string-value="O Carabel Ecocestos"/>
          <table:table-cell table:style-name="Default" office:value-type="string" office:string-value="ocarabelecocestos"/>
        </table:table-row>
        <table:table-row table:style-name="ro1">
          <table:table-cell table:style-name="Default" office:value-type="string" office:string-value="11373"/>
          <table:table-cell table:style-name="Default" office:value-type="string" office:string-value="MARIA ALEJANDRA GONZALEZ GARZA"/>
          <table:table-cell table:style-name="Default" office:value-type="string" office:string-value="TRÉCOLAS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ALTESES"/>
          <table:table-cell table:style-name="Default" office:value-type="string" office:string-value="8"/>
          <table:table-cell table:number-columns-repeated="2"/>
          <table:table-cell table:style-name="Default" office:value-type="string" office:string-value="1"/>
          <table:table-cell table:style-name="Default" office:value-type="string" office:string-value="A GUARDA"/>
          <table:table-cell table:style-name="Default" office:value-type="string" office:string-value="A GUARDA"/>
          <table:table-cell table:style-name="Default" office:value-type="string" office:string-value="36780"/>
          <table:table-cell table:style-name="Default" office:value-type="string" office:string-value="Pontevedra"/>
          <table:table-cell table:style-name="Default" office:value-type="string" office:string-value="0237"/>
          <table:table-cell table:style-name="Default" office:value-type="string" office:string-value="Guarda (A)"/>
          <table:table-cell table:style-name="Default" office:value-type="string" office:string-value="A GUARDA"/>
          <table:table-cell table:number-columns-repeated="2"/>
          <table:table-cell table:style-name="Default" office:value-type="string" office:string-value="https://www.facebook.com/trecolas.trecolas"/>
          <table:table-cell table:style-name="Default" office:value-type="string" office:string-value="https://instagram.com/fundastrecolas"/>
          <table:table-cell table:style-name="Default" office:value-type="string" office:string-value="https://pin.it/14oG23U"/>
        </table:table-row>
        <table:table-row table:style-name="ro1">
          <table:table-cell table:style-name="Default" office:value-type="string" office:string-value="11377"/>
          <table:table-cell table:style-name="Default" office:value-type="string" office:string-value="ANA MIROU MOLARES"/>
          <table:table-cell table:style-name="Default" office:value-type="string" office:string-value="artesana mirou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Travesía"/>
          <table:table-cell table:style-name="Default" office:value-type="string" office:string-value="PRIMEIRA DO MONTE PEQUENO"/>
          <table:table-cell table:style-name="Default" office:value-type="string" office:string-value="8"/>
          <table:table-cell table:number-columns-repeated="3"/>
          <table:table-cell table:style-name="Default" office:value-type="string" office:string-value="CANDEAN"/>
          <table:table-cell/>
          <table:table-cell table:style-name="Default" office:value-type="string" office:string-value="36317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60103158"/>
          <table:table-cell/>
          <table:table-cell table:style-name="Default" office:value-type="string" office:string-value="artesana mirou"/>
        </table:table-row>
        <table:table-row table:style-name="ro1">
          <table:table-cell table:style-name="Default" office:value-type="string" office:string-value="11379"/>
          <table:table-cell table:style-name="Default" office:value-type="string" office:string-value="TELMO CAO FARRÉ"/>
          <table:table-cell table:style-name="Default" office:value-type="string" office:string-value="TELMO CAO"/>
          <table:table-cell table:style-name="Default" office:value-type="string" office:string-value="Forxa e ferraría, ferr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A BARREIRA"/>
          <table:table-cell table:style-name="Default" office:value-type="string" office:string-value="43"/>
          <table:table-cell table:style-name="Default" office:value-type="string" office:string-value="A"/>
          <table:table-cell table:number-columns-repeated="4"/>
          <table:table-cell table:style-name="Default" office:value-type="string" office:string-value="15318"/>
          <table:table-cell table:style-name="Default" office:value-type="string" office:string-value="Coruña (A)"/>
          <table:table-cell table:style-name="Default" office:value-type="string" office:string-value="0011"/>
          <table:table-cell table:style-name="Default" office:value-type="string" office:string-value="Abegondo"/>
          <table:table-cell table:style-name="Default" office:value-type="string" office:string-value="ABEGONDO"/>
          <table:table-cell table:style-name="Default" office:value-type="string" office:string-value="WWW.OBRADOIROSCAO.COM"/>
          <table:table-cell table:style-name="Default" office:value-type="string" office:string-value="638717272"/>
          <table:table-cell table:style-name="Default" office:value-type="string" office:string-value="OBRADOIRO CAO"/>
          <table:table-cell table:style-name="Default" office:value-type="string" office:string-value="CAOFORGE"/>
        </table:table-row>
        <table:table-row table:style-name="ro1">
          <table:table-cell table:style-name="Default" office:value-type="string" office:string-value="11378"/>
          <table:table-cell table:style-name="Default" office:value-type="string" office:string-value="Desiree DIAZ Mallo"/>
          <table:table-cell table:style-name="Default" office:value-type="string" office:string-value="La con Agarimo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amas de Laraño "/>
          <table:table-cell table:style-name="Default" office:value-type="string" office:string-value="27"/>
          <table:table-cell table:number-columns-repeated="5"/>
          <table:table-cell table:style-name="Default" office:value-type="string" office:string-value="15897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21247961"/>
          <table:table-cell table:style-name="Default" office:value-type="string" office:string-value="La con Agarimo"/>
          <table:table-cell table:style-name="Default" office:value-type="string" office:string-value="La con Agarimo"/>
        </table:table-row>
        <table:table-row table:style-name="ro1">
          <table:table-cell table:style-name="Default" office:value-type="string" office:string-value="11385"/>
          <table:table-cell table:style-name="Default" office:value-type="string" office:string-value="JESUS MENDEZ GESTAL"/>
          <table:table-cell table:style-name="Default" office:value-type="string" office:string-value="Suso Gestal Instrumentos de Vento"/>
          <table:table-cell table:style-name="Default" office:value-type="string" office:string-value="Produtor(a) de instrumentos musicais de vento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GALICIA"/>
          <table:table-cell table:style-name="Default" office:value-type="string" office:string-value="36"/>
          <table:table-cell/>
          <table:table-cell table:style-name="Default" office:value-type="string" office:string-value="1"/>
          <table:table-cell table:number-columns-repeated="3"/>
          <table:table-cell table:style-name="Default" office:value-type="string" office:string-value="15680"/>
          <table:table-cell table:style-name="Default" office:value-type="string" office:string-value="Coruña (A)"/>
          <table:table-cell table:style-name="Default" office:value-type="string" office:string-value="0597"/>
          <table:table-cell table:style-name="Default" office:value-type="string" office:string-value="Ordes"/>
          <table:table-cell table:style-name="Default" office:value-type="string" office:string-value="ORDES"/>
        </table:table-row>
        <table:table-row table:style-name="ro1">
          <table:table-cell table:style-name="Default" office:value-type="string" office:string-value="11384"/>
          <table:table-cell table:style-name="Default" office:value-type="string" office:string-value="MARIA JESUS LOUZAO GOLMAR"/>
          <table:table-cell table:style-name="Default" office:value-type="string" office:string-value="Chus Louzao"/>
          <table:table-cell table:style-name="Default" office:value-type="string" office:string-value="Complementos de moda"/>
          <table:table-cell table:style-name="Default" office:value-type="string" office:string-value="Centón (retallos)"/>
          <table:table-cell table:style-name="Default" office:value-type="string" office:string-value="Rúa"/>
          <table:table-cell table:style-name="Default" office:value-type="string" office:string-value="Coruña"/>
          <table:table-cell table:style-name="Default" office:value-type="string" office:string-value="18"/>
          <table:table-cell/>
          <table:table-cell table:style-name="Default" office:value-type="string" office:string-value="3"/>
          <table:table-cell table:number-columns-repeated="3"/>
          <table:table-cell table:style-name="Default" office:value-type="string" office:string-value="36208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number-columns-repeated="2"/>
          <table:table-cell table:style-name="Default" office:value-type="string" office:string-value="Chus Louzao"/>
          <table:table-cell table:style-name="Default" office:value-type="string" office:string-value="chuslouzao"/>
        </table:table-row>
        <table:table-row table:style-name="ro1">
          <table:table-cell table:style-name="Default" office:value-type="string" office:string-value="11383"/>
          <table:table-cell table:style-name="Default" office:value-type="string" office:string-value="ANA FARIÑA CASAL"/>
          <table:table-cell table:style-name="Default" office:value-type="string" office:string-value="Ana Fariña Casal"/>
          <table:table-cell table:style-name="Default" office:value-type="string" office:string-value="Produtor(a) de instrumentos musicais de corda ou luthier"/>
          <table:table-cell table:style-name="Default" office:value-type="string" office:string-value=""/>
          <table:table-cell table:style-name="Default" office:value-type="string" office:string-value="Urbanización"/>
          <table:table-cell table:style-name="Default" office:value-type="string" office:string-value="ALDEA NOVA "/>
          <table:table-cell table:style-name="Default" office:value-type="string" office:string-value="89"/>
          <table:table-cell table:number-columns-repeated="5"/>
          <table:table-cell table:style-name="Default" office:value-type="string" office:string-value="15220"/>
          <table:table-cell table:style-name="Default" office:value-type="string" office:string-value="Coruña (A)"/>
          <table:table-cell table:style-name="Default" office:value-type="string" office:string-value="0026"/>
          <table:table-cell table:style-name="Default" office:value-type="string" office:string-value="Ames"/>
          <table:table-cell table:style-name="Default" office:value-type="string" office:string-value="AMES"/>
          <table:table-cell table:style-name="Default" office:value-type="string" office:string-value="https://obradoirolutheria.wordpress.com"/>
        </table:table-row>
        <table:table-row table:style-name="ro1">
          <table:table-cell table:style-name="Default" office:value-type="string" office:string-value="11381"/>
          <table:table-cell table:style-name="Default" office:value-type="string" office:string-value="MONICA CAO PEREIRA"/>
          <table:table-cell table:style-name="Default" office:value-type="string" office:string-value="MOCAO ARTESANIA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inerva "/>
          <table:table-cell table:style-name="Default" office:value-type="string" office:string-value="3"/>
          <table:table-cell table:number-columns-repeated="5"/>
          <table:table-cell table:style-name="Default" office:value-type="string" office:string-value="15172"/>
          <table:table-cell table:style-name="Default" office:value-type="string" office:string-value="Coruña (A)"/>
          <table:table-cell table:style-name="Default" office:value-type="string" office:string-value="0584"/>
          <table:table-cell table:style-name="Default" office:value-type="string" office:string-value="Oleiros"/>
          <table:table-cell table:style-name="Default" office:value-type="string" office:string-value="Oleiros"/>
          <table:table-cell table:number-columns-repeated="2"/>
          <table:table-cell table:style-name="Default" office:value-type="string" office:string-value="https://www.facebook.com/mocaoartesania"/>
          <table:table-cell table:style-name="Default" office:value-type="string" office:string-value="https://www.instagram.com/mocaoartesania/"/>
        </table:table-row>
        <table:table-row table:style-name="ro1">
          <table:table-cell table:style-name="Default" office:value-type="string" office:string-value="11382"/>
          <table:table-cell table:style-name="Default" office:value-type="string" office:string-value="Emilia Cortés Cortés"/>
          <table:table-cell table:style-name="Default" office:value-type="string" office:string-value="Artesanía Lanas &amp; Crochet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Fisterra"/>
          <table:table-cell table:style-name="Default" office:value-type="string" office:string-value="69"/>
          <table:table-cell/>
          <table:table-cell table:style-name="Default" office:value-type="string" office:string-value="4º"/>
          <table:table-cell table:style-name="Default" office:value-type="string" office:string-value="B"/>
          <table:table-cell table:number-columns-repeated="2"/>
          <table:table-cell table:style-name="Default" office:value-type="string" office:string-value="15142"/>
          <table:table-cell table:style-name="Default" office:value-type="string" office:string-value="Coruña (A)"/>
          <table:table-cell table:style-name="Default" office:value-type="string" office:string-value="0050"/>
          <table:table-cell table:style-name="Default" office:value-type="string" office:string-value="Arteixo"/>
          <table:table-cell table:style-name="Default" office:value-type="string" office:string-value="Arteixo"/>
          <table:table-cell table:number-columns-repeated="2"/>
          <table:table-cell table:style-name="Default" office:value-type="string" office:string-value="https://www.facebook.com/LanasyCrochet/"/>
          <table:table-cell table:style-name="Default" office:value-type="string" office:string-value="https://www.instagram.com/lanasycrochet/"/>
          <table:table-cell table:style-name="Default" office:value-type="string" office:string-value="Youtube: https://www.youtube.com/channel/UCAuy..."/>
        </table:table-row>
        <table:table-row table:style-name="ro1">
          <table:table-cell table:style-name="Default" office:value-type="string" office:string-value="11380"/>
          <table:table-cell table:style-name="Default" office:value-type="string" office:string-value="Roberto ALONSO González"/>
          <table:table-cell table:style-name="Default" office:value-type="string" office:string-value="BENIZIO"/>
          <table:table-cell table:style-name="Default" office:value-type="string" office:string-value="Decoración de teas, decorador(a) de teas"/>
          <table:table-cell table:style-name="Default" office:value-type="string" office:string-value="Complementos de moda"/>
          <table:table-cell table:style-name="Default" office:value-type="string" office:string-value="Rúa"/>
          <table:table-cell table:style-name="Default" office:value-type="string" office:string-value="Urzaiz "/>
          <table:table-cell table:style-name="Default" office:value-type="string" office:string-value="85"/>
          <table:table-cell table:number-columns-repeated="2"/>
          <table:table-cell table:style-name="Default" office:value-type="string" office:string-value="7"/>
          <table:table-cell table:number-columns-repeated="2"/>
          <table:table-cell table:style-name="Default" office:value-type="string" office:string-value="36204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986220123"/>
        </table:table-row>
        <table:table-row table:style-name="ro1">
          <table:table-cell table:style-name="Default" office:value-type="string" office:string-value="11374"/>
          <table:table-cell table:style-name="Default" office:value-type="string" office:string-value="SANDRA BEATRIZ SANDOVAL"/>
          <table:table-cell table:style-name="Default" office:value-type="string" office:string-value="Marearte Artesanía e Obradoiro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JOAQUÍN LORIGA "/>
          <table:table-cell table:style-name="Default" office:value-type="string" office:string-value="21"/>
          <table:table-cell table:number-columns-repeated="3"/>
          <table:table-cell table:style-name="Default" office:value-type="string" office:string-value="LALIN"/>
          <table:table-cell table:style-name="Default" office:value-type="string" office:string-value="LALIN"/>
          <table:table-cell table:style-name="Default" office:value-type="string" office:string-value="36500"/>
          <table:table-cell table:style-name="Default" office:value-type="string" office:string-value="Pontevedra"/>
          <table:table-cell table:style-name="Default" office:value-type="string" office:string-value="0242"/>
          <table:table-cell table:style-name="Default" office:value-type="string" office:string-value="Lalín"/>
          <table:table-cell table:style-name="Default" office:value-type="string" office:string-value="LALIN (pontevedra)"/>
          <table:table-cell/>
          <table:table-cell table:style-name="Default" office:value-type="string" office:string-value="648701616"/>
          <table:table-cell/>
          <table:table-cell table:style-name="Default" office:value-type="string" office:string-value="marearte.artesania.obradoiro(Sandra Sandoval)"/>
        </table:table-row>
        <table:table-row table:style-name="ro1">
          <table:table-cell table:style-name="Default" office:value-type="string" office:string-value="11371"/>
          <table:table-cell table:style-name="Default" office:value-type="string" office:string-value="ERASMORA GALERIE SL"/>
          <table:table-cell table:style-name="Default" office:value-type="string" office:string-value="6ème galerie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ELAMIOS"/>
          <table:table-cell table:style-name="Default" office:value-type="string" office:string-value="4"/>
          <table:table-cell/>
          <table:table-cell table:style-name="Default" office:value-type="string" office:string-value="BAJO"/>
          <table:table-cell table:style-name="Default" office:value-type="string" office:string-value="A"/>
          <table:table-cell table:number-columns-repeated="2"/>
          <table:table-cell table:style-name="Default" office:value-type="string" office:string-value="15001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CORUÑA"/>
          <table:table-cell table:style-name="Default" office:value-type="string" office:string-value="www.6emegalerie.com"/>
        </table:table-row>
        <table:table-row table:style-name="ro1">
          <table:table-cell table:style-name="Default" office:value-type="string" office:string-value="11376"/>
          <table:table-cell table:style-name="Default" office:value-type="string" office:string-value="Sara GONZALEZ  Grandío"/>
          <table:table-cell table:style-name="Default" office:value-type="string" office:string-value="A SARIÑA MAQUINANDO"/>
          <table:table-cell table:style-name="Default" office:value-type="string" office:string-value="Complementos de moda"/>
          <table:table-cell table:style-name="Default" office:value-type="string" office:string-value="Modisto(a)"/>
          <table:table-cell table:style-name="Default" office:value-type="string" office:string-value="Rúa"/>
          <table:table-cell table:style-name="Default" office:value-type="string" office:string-value="Rúa Doutor Fleming 43"/>
          <table:table-cell table:style-name="Default" office:value-type="string" office:string-value="43"/>
          <table:table-cell/>
          <table:table-cell table:style-name="Default" office:value-type="string" office:string-value="6"/>
          <table:table-cell table:style-name="Default" office:value-type="string" office:string-value="A"/>
          <table:table-cell table:number-columns-repeated="2"/>
          <table:table-cell table:style-name="Default" office:value-type="string" office:string-value="32003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 table:style-name="Default" office:value-type="string" office:string-value="https://www.instagram.com/asarinha_maquinando/"/>
          <table:table-cell table:style-name="Default" office:value-type="string" office:string-value="603468889"/>
          <table:table-cell table:style-name="Default" office:value-type="string" office:string-value="https://www.facebook.com/asarinhamaquinando/"/>
          <table:table-cell table:style-name="Default" office:value-type="string" office:string-value="https://www.instagram.com/asarinha_maquinando/"/>
        </table:table-row>
        <table:table-row table:style-name="ro1">
          <table:table-cell table:style-name="Default" office:value-type="string" office:string-value="11375"/>
          <table:table-cell table:style-name="Default" office:value-type="string" office:string-value="Iria Garcia Ortega"/>
          <table:table-cell table:style-name="Default" office:value-type="string" office:string-value="As mans do avó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O castro"/>
          <table:table-cell table:style-name="Default" office:value-type="string" office:string-value="51"/>
          <table:table-cell table:number-columns-repeated="3"/>
          <table:table-cell table:style-name="Default" office:value-type="string" office:string-value="Lago"/>
          <table:table-cell table:style-name="Default" office:value-type="string" office:string-value="O Castro"/>
          <table:table-cell table:style-name="Default" office:value-type="string" office:string-value="15551"/>
          <table:table-cell table:style-name="Default" office:value-type="string" office:string-value="Coruña (A)"/>
          <table:table-cell table:style-name="Default" office:value-type="string" office:string-value="0872"/>
          <table:table-cell table:style-name="Default" office:value-type="string" office:string-value="Valdoviño"/>
          <table:table-cell table:style-name="Default" office:value-type="string" office:string-value="Valdoviño"/>
          <table:table-cell/>
          <table:table-cell table:style-name="Default" office:value-type="string" office:string-value="619058015"/>
          <table:table-cell table:style-name="Default" office:value-type="string" office:string-value="As mans do avo"/>
          <table:table-cell table:style-name="Default" office:value-type="string" office:string-value="As mans do avó"/>
        </table:table-row>
        <table:table-row table:style-name="ro1">
          <table:table-cell table:style-name="Default" office:value-type="string" office:string-value="11372"/>
          <table:table-cell table:style-name="Default" office:value-type="string" office:string-value="JOSE CAMILO REGUEIRA VEIGA"/>
          <table:table-cell table:style-name="Default" office:value-type="string" office:string-value="JOYERÍA REGUEIRA - FONTE DE SAN MIGUEL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CIBECHERÍA"/>
          <table:table-cell table:style-name="Default" office:value-type="string" office:string-value="9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15704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981583627"/>
        </table:table-row>
        <table:table-row table:style-name="ro1">
          <table:table-cell table:style-name="Default" office:value-type="string" office:string-value="11337"/>
          <table:table-cell table:style-name="Default" office:value-type="string" office:string-value="GEMMA BLANCO RODRIGUEZ"/>
          <table:table-cell table:style-name="Default" office:value-type="string" office:string-value="BLANCO ARTESANÍA 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Aldea de Saiar"/>
          <table:table-cell table:style-name="Default" office:value-type="string" office:string-value="10"/>
          <table:table-cell table:number-columns-repeated="5"/>
          <table:table-cell table:style-name="Default" office:value-type="string" office:string-value="36656"/>
          <table:table-cell table:style-name="Default" office:value-type="string" office:string-value="Pontevedra"/>
          <table:table-cell table:style-name="Default" office:value-type="string" office:string-value="0059"/>
          <table:table-cell table:style-name="Default" office:value-type="string" office:string-value="Caldas de Reis"/>
          <table:table-cell table:style-name="Default" office:value-type="string" office:string-value="Saiar"/>
          <table:table-cell/>
          <table:table-cell table:style-name="Default" office:value-type="string" office:string-value="681611335"/>
          <table:table-cell table:style-name="Default" office:value-type="string" office:string-value="blancoartesania"/>
        </table:table-row>
        <table:table-row table:style-name="ro1">
          <table:table-cell table:style-name="Default" office:value-type="string" office:string-value="11332"/>
          <table:table-cell table:style-name="Default" office:value-type="string" office:string-value="IRIMIA FERNANDEZ ALVAREZ"/>
          <table:table-cell table:style-name="Default" office:value-type="string" office:string-value="BRAZOLINDA"/>
          <table:table-cell table:style-name="Default" office:value-type="string" office:string-value="Xoguetes, xogueteiro(a), bonecos, bonequ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VIEIRO"/>
          <table:table-cell table:style-name="Default" office:value-type="string" office:string-value="4"/>
          <table:table-cell/>
          <table:table-cell table:style-name="Default" office:value-type="string" office:string-value="2º"/>
          <table:table-cell table:style-name="Default" office:value-type="string" office:string-value="C"/>
          <table:table-cell table:style-name="Default" office:value-type="string" office:string-value="COMPOSTELA"/>
          <table:table-cell table:style-name="Default" office:value-type="string" office:string-value="COMPOSTELA"/>
          <table:table-cell table:style-name="Default" office:value-type="string" office:string-value="15707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COMPOSTELA"/>
          <table:table-cell table:style-name="Default" office:value-type="string" office:string-value="www.brazolinda.com"/>
          <table:table-cell/>
          <table:table-cell table:style-name="Default" office:value-type="string" office:string-value="Brazolinda xogos"/>
          <table:table-cell table:style-name="Default" office:value-type="string" office:string-value="brazolinda_xogos"/>
        </table:table-row>
        <table:table-row table:style-name="ro1">
          <table:table-cell table:style-name="Default" office:value-type="string" office:string-value="11327"/>
          <table:table-cell table:style-name="Default" office:value-type="string" office:string-value="SABELA ARMAN LABRADOR"/>
          <table:table-cell table:style-name="Default" office:value-type="string" office:string-value="SABELA ARMÁN LABRADOR  (ALFARERÍA O FALSETE)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Rúa"/>
          <table:table-cell table:style-name="Default" office:value-type="string" office:string-value="SANTA CATALINA"/>
          <table:table-cell table:style-name="Default" office:value-type="string" office:string-value="30"/>
          <table:table-cell table:number-columns-repeated="3"/>
          <table:table-cell table:style-name="Default" office:value-type="string" office:string-value="BUÑO(SAN ESTEBO) "/>
          <table:table-cell/>
          <table:table-cell table:style-name="Default" office:value-type="string" office:string-value="15111"/>
          <table:table-cell table:style-name="Default" office:value-type="string" office:string-value="Coruña (A)"/>
          <table:table-cell table:style-name="Default" office:value-type="string" office:string-value="0434"/>
          <table:table-cell table:style-name="Default" office:value-type="string" office:string-value="Malpica de Bergantiños"/>
          <table:table-cell table:style-name="Default" office:value-type="string" office:string-value="BUÑO"/>
          <table:table-cell table:style-name="Default" office:value-type="string" office:string-value="www.ofalsete.com"/>
          <table:table-cell table:style-name="Default" office:value-type="string" office:string-value="981711135"/>
        </table:table-row>
        <table:table-row table:style-name="ro1">
          <table:table-cell table:style-name="Default" office:value-type="string" office:string-value="11326"/>
          <table:table-cell table:style-name="Default" office:value-type="string" office:string-value="EUGENIO SOTO ALONSO"/>
          <table:table-cell table:style-name="Default" office:value-type="string" office:string-value="CORMAN SOTO"/>
          <table:table-cell table:style-name="Default" office:value-type="string" office:string-value="Vidr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URROS"/>
          <table:table-cell table:style-name="Default" office:value-type="string" office:string-value="110"/>
          <table:table-cell/>
          <table:table-cell table:style-name="Default" office:value-type="string" office:string-value="bj"/>
          <table:table-cell table:number-columns-repeated="3"/>
          <table:table-cell table:style-name="Default" office:value-type="string" office:string-value="36214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986372437"/>
        </table:table-row>
        <table:table-row table:style-name="ro1">
          <table:table-cell table:style-name="Default" office:value-type="string" office:string-value="11329"/>
          <table:table-cell table:style-name="Default" office:value-type="string" office:string-value="M FONTANEDA MONTES"/>
          <table:table-cell table:style-name="Default" office:value-type="string" office:string-value="LA TIA TULA TIENE TELA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PEDREIRA DORNELAS"/>
          <table:table-cell table:style-name="Default" office:value-type="string" office:string-value="13"/>
          <table:table-cell table:number-columns-repeated="5"/>
          <table:table-cell table:style-name="Default" office:value-type="string" office:string-value="36417"/>
          <table:table-cell table:style-name="Default" office:value-type="string" office:string-value="Pontevedra"/>
          <table:table-cell table:style-name="Default" office:value-type="string" office:string-value="0335"/>
          <table:table-cell table:style-name="Default" office:value-type="string" office:string-value="Mos"/>
          <table:table-cell table:style-name="Default" office:value-type="string" office:string-value="MOS"/>
          <table:table-cell table:number-columns-repeated="2"/>
          <table:table-cell table:style-name="Default" office:value-type="string" office:string-value="https://es-es.facebook.com/latiatulatienetela/"/>
          <table:table-cell table:style-name="Default" office:value-type="string" office:string-value="https://www.instagram.com/latiatulatienetela"/>
        </table:table-row>
        <table:table-row table:style-name="ro1">
          <table:table-cell table:style-name="Default" office:value-type="string" office:string-value="11325"/>
          <table:table-cell table:style-name="Default" office:value-type="string" office:string-value="Mª Carmen DIAZ Abella"/>
          <table:table-cell table:style-name="Default" office:value-type="string" office:string-value="arte 3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bernardo gonzález cachamuiña  bajo"/>
          <table:table-cell table:style-name="Default" office:value-type="string" office:string-value="1"/>
          <table:table-cell table:style-name="Default" office:value-type="string" office:string-value="bajo "/>
          <table:table-cell table:number-columns-repeated="2"/>
          <table:table-cell table:style-name="Default" office:value-type="string" office:string-value="ourense"/>
          <table:table-cell table:style-name="Default" office:value-type="string" office:string-value="ourense"/>
          <table:table-cell table:style-name="Default" office:value-type="string" office:string-value="32004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 table:style-name="Default" office:value-type="string" office:string-value="www.arte-3.com"/>
          <table:table-cell table:style-name="Default" office:value-type="string" office:string-value="988224044"/>
          <table:table-cell table:style-name="Default" office:value-type="string" office:string-value="arte tres"/>
          <table:table-cell table:style-name="Default" office:value-type="string" office:string-value="arte_3_ourense"/>
        </table:table-row>
        <table:table-row table:style-name="ro1">
          <table:table-cell table:style-name="Default" office:value-type="string" office:string-value="11346"/>
          <table:table-cell table:style-name="Default" office:value-type="string" office:string-value="AITOR  MARTINEZ LOPEZ DE ARBINA"/>
          <table:table-cell table:style-name="Default" office:value-type="string" office:string-value="VIKENSEN"/>
          <table:table-cell table:style-name="Default" office:value-type="string" office:string-value="Tornaría, torneiro(a) de madeira"/>
          <table:table-cell table:style-name="Default" office:value-type="string" office:string-value="Xoguetes, xogueteiro(a), bonecos, bonequeiro(a)"/>
          <table:table-cell table:style-name="Default" office:value-type="string" office:string-value="Avenida"/>
          <table:table-cell table:style-name="Default" office:value-type="string" office:string-value="ORDÓÑEZ"/>
          <table:table-cell table:style-name="Default" office:value-type="string" office:string-value="44"/>
          <table:table-cell/>
          <table:table-cell table:style-name="Default" office:value-type="string" office:string-value="2"/>
          <table:table-cell table:style-name="Default" office:value-type="string" office:string-value="C"/>
          <table:table-cell table:style-name="Default" office:value-type="string" office:string-value="Goian"/>
          <table:table-cell/>
          <table:table-cell table:style-name="Default" office:value-type="string" office:string-value="36750"/>
          <table:table-cell table:style-name="Default" office:value-type="string" office:string-value="Pontevedra"/>
          <table:table-cell table:style-name="Default" office:value-type="string" office:string-value="0545"/>
          <table:table-cell table:style-name="Default" office:value-type="string" office:string-value="Tomiño"/>
          <table:table-cell table:style-name="Default" office:value-type="string" office:string-value="Goian"/>
          <table:table-cell table:number-columns-repeated="3"/>
          <table:table-cell table:style-name="Default" office:value-type="string" office:string-value="@vikensen_imaginamos_madera"/>
        </table:table-row>
        <table:table-row table:style-name="ro1">
          <table:table-cell table:style-name="Default" office:value-type="string" office:string-value="11344"/>
          <table:table-cell table:style-name="Default" office:value-type="string" office:string-value="MARÍA  EUGENIA DOMÍNGUEZ PICOS"/>
          <table:table-cell table:style-name="Default" office:value-type="string" office:string-value="Artesania Nia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UGAR EL BARRO, 73"/>
          <table:table-cell table:style-name="Default" office:value-type="string" office:string-value="73"/>
          <table:table-cell table:number-columns-repeated="3"/>
          <table:table-cell table:style-name="Default" office:value-type="string" office:string-value="VILAR"/>
          <table:table-cell/>
          <table:table-cell table:style-name="Default" office:value-type="string" office:string-value="15614"/>
          <table:table-cell table:style-name="Default" office:value-type="string" office:string-value="Coruña (A)"/>
          <table:table-cell table:style-name="Default" office:value-type="string" office:string-value="0695"/>
          <table:table-cell table:style-name="Default" office:value-type="string" office:string-value="Pontedeume"/>
          <table:table-cell table:style-name="Default" office:value-type="string" office:string-value="PONTEDEUME"/>
          <table:table-cell table:number-columns-repeated="2"/>
          <table:table-cell table:style-name="Default" office:value-type="string" office:string-value="@artesania.nia"/>
          <table:table-cell table:style-name="Default" office:value-type="string" office:string-value="@artesania_Nia"/>
        </table:table-row>
        <table:table-row table:style-name="ro1">
          <table:table-cell table:style-name="Default" office:value-type="string" office:string-value="11336"/>
          <table:table-cell table:style-name="Default" office:value-type="string" office:string-value="ALBA MARINA CRACOGNA"/>
          <table:table-cell table:style-name="Default" office:value-type="string" office:string-value="ALBA MARINA CRACOGNA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EDUARDO PONDAL"/>
          <table:table-cell table:style-name="Default" office:value-type="string" office:string-value="7"/>
          <table:table-cell/>
          <table:table-cell table:style-name="Default" office:value-type="string" office:string-value="2"/>
          <table:table-cell table:style-name="Default" office:value-type="string" office:string-value="F"/>
          <table:table-cell table:number-columns-repeated="2"/>
          <table:table-cell table:style-name="Default" office:value-type="string" office:string-value="27780"/>
          <table:table-cell table:style-name="Default" office:value-type="string" office:string-value="Lugo"/>
          <table:table-cell table:style-name="Default" office:value-type="string" office:string-value="0193"/>
          <table:table-cell table:style-name="Default" office:value-type="string" office:string-value="Foz"/>
          <table:table-cell table:style-name="Default" office:value-type="string" office:string-value="FOZ"/>
        </table:table-row>
        <table:table-row table:style-name="ro1">
          <table:table-cell table:style-name="Default" office:value-type="string" office:string-value="11334"/>
          <table:table-cell table:style-name="Default" office:value-type="string" office:string-value="MARIA CARMEN JUNCAL CABALEIRO"/>
          <table:table-cell table:style-name="Default" office:value-type="string" office:string-value="Artesania do Pasatemp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R/ ECHEGARAI, 13"/>
          <table:table-cell table:number-columns-repeated="6"/>
          <table:table-cell table:style-name="Default" office:value-type="string" office:string-value="36900"/>
          <table:table-cell table:style-name="Default" office:value-type="string" office:string-value="Pontevedra"/>
          <table:table-cell table:style-name="Default" office:value-type="string" office:string-value="0268"/>
          <table:table-cell table:style-name="Default" office:value-type="string" office:string-value="Marín"/>
          <table:table-cell table:style-name="Default" office:value-type="string" office:string-value="Mondoñedo"/>
          <table:table-cell table:style-name="Default" office:value-type="string" office:string-value="www.artesaniadopasatempo.com"/>
          <table:table-cell/>
          <table:table-cell table:style-name="Default" office:value-type="string" office:string-value="artesaniadopasatempo"/>
          <table:table-cell table:style-name="Default" office:value-type="string" office:string-value="artesaniadopasatempo"/>
        </table:table-row>
        <table:table-row table:style-name="ro1">
          <table:table-cell table:style-name="Default" office:value-type="string" office:string-value="11333"/>
          <table:table-cell table:style-name="Default" office:value-type="string" office:string-value="FUTAKUCHI S.C."/>
          <table:table-cell table:style-name="Default" office:value-type="string" office:string-value="SALSA GAUCHA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Carretera"/>
          <table:table-cell table:style-name="Default" office:value-type="string" office:string-value="A AMOEDO "/>
          <table:table-cell table:style-name="Default" office:value-type="string" office:string-value="30"/>
          <table:table-cell table:number-columns-repeated="5"/>
          <table:table-cell table:style-name="Default" office:value-type="string" office:string-value="32981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/>
          <table:table-cell table:style-name="Default" office:value-type="string" office:string-value="604045018"/>
          <table:table-cell table:style-name="Default" office:value-type="string" office:string-value="https://www.facebook.com/LaRaritadelParque"/>
          <table:table-cell table:style-name="Default" office:value-type="string" office:string-value="@Salsagaucha"/>
          <table:table-cell table:style-name="Default" office:value-type="string" office:string-value="https://linktr.ee/Salsagaucha?utm_source=qr_code"/>
        </table:table-row>
        <table:table-row table:style-name="ro1">
          <table:table-cell table:style-name="Default" office:value-type="string" office:string-value="11349"/>
          <table:table-cell table:style-name="Default" office:value-type="string" office:string-value="CONSTANTINA GARCIA CORTON"/>
          <table:table-cell table:style-name="Default" office:value-type="string" office:string-value="TINA CORTON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ISAAC DIAZ PARDO "/>
          <table:table-cell table:style-name="Default" office:value-type="string" office:string-value="32"/>
          <table:table-cell/>
          <table:table-cell table:style-name="Default" office:value-type="string" office:string-value="2"/>
          <table:table-cell table:style-name="Default" office:value-type="string" office:string-value="ESQ"/>
          <table:table-cell table:number-columns-repeated="2"/>
          <table:table-cell table:style-name="Default" office:value-type="string" office:string-value="27002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53969617"/>
          <table:table-cell/>
          <table:table-cell table:style-name="Default" office:value-type="string" office:string-value="@TINACORTON"/>
        </table:table-row>
        <table:table-row table:style-name="ro1">
          <table:table-cell table:style-name="Default" office:value-type="string" office:string-value="11345"/>
          <table:table-cell table:style-name="Default" office:value-type="string" office:string-value="MARIA BEATRIZ VALIN LOPEZ"/>
          <table:table-cell table:style-name="Default" office:value-type="string" office:string-value="TIXART"/>
          <table:table-cell table:style-name="Default" office:value-type="string" office:string-value="Traxes tradicionais populares, produtor(a) de.."/>
          <table:table-cell table:style-name="Default" office:value-type="string" office:string-value="Cestaría, cesteiro(a)"/>
          <table:table-cell table:style-name="Default" office:value-type="string" office:string-value="Rúa"/>
          <table:table-cell table:style-name="Default" office:value-type="string" office:string-value="MADANELA"/>
          <table:table-cell table:style-name="Default" office:value-type="string" office:string-value="51"/>
          <table:table-cell/>
          <table:table-cell table:style-name="Default" office:value-type="string" office:string-value="4"/>
          <table:table-cell table:style-name="Default" office:value-type="string" office:string-value="F"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27002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 table:number-columns-repeated="2"/>
          <table:table-cell table:style-name="Default" office:value-type="string" office:string-value="Tixvalin artesanía"/>
          <table:table-cell table:style-name="Default" office:value-type="string" office:string-value="Tixvalin"/>
          <table:table-cell table:style-name="Default" office:value-type="string" office:string-value="tixvalin.blogspot.com"/>
        </table:table-row>
        <table:table-row table:style-name="ro1">
          <table:table-cell table:style-name="Default" office:value-type="string" office:string-value="11350"/>
          <table:table-cell table:style-name="Default" office:value-type="string" office:string-value="JOSE MANUEL SALVADO SANIN"/>
          <table:table-cell table:style-name="Default" office:value-type="string" office:string-value="SANÍN PERCUSIÓN TRADICIONAL"/>
          <table:table-cell table:style-name="Default" office:value-type="string" office:string-value="Produtor(a) de instrumentos musicais de percusión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ESQUIPA"/>
          <table:table-cell table:style-name="Default" office:value-type="string" office:string-value="5"/>
          <table:table-cell/>
          <table:table-cell table:style-name="Default" office:value-type="string" office:string-value="BJ"/>
          <table:table-cell/>
          <table:table-cell table:style-name="Default" office:value-type="string" office:string-value="LABACOLLA"/>
          <table:table-cell table:style-name="Default" office:value-type="string" office:string-value="SANTIAGO DE COMPOSTELA"/>
          <table:table-cell table:style-name="Default" office:value-type="string" office:string-value="15820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www.sanin.es"/>
          <table:table-cell/>
          <table:table-cell table:style-name="Default" office:value-type="string" office:string-value="saninpercusiontradicional"/>
          <table:table-cell table:style-name="Default" office:value-type="string" office:string-value="saninpercusiontradicional"/>
        </table:table-row>
        <table:table-row table:style-name="ro1">
          <table:table-cell table:style-name="Default" office:value-type="string" office:string-value="11347"/>
          <table:table-cell table:style-name="Default" office:value-type="string" office:string-value="EMILIO JOSE SOLER FERNANDEZ"/>
          <table:table-cell table:style-name="Default" office:value-type="string" office:string-value="EMILIO JOSÉ SOLER FERNÁNDEZ"/>
          <table:table-cell table:style-name="Default" office:value-type="string" office:string-value="Marroquinaría, marroquineiro(a)"/>
          <table:table-cell table:style-name="Default" office:value-type="string" office:string-value="Complementos de moda"/>
          <table:table-cell table:style-name="Default" office:value-type="string" office:string-value="Barrio"/>
          <table:table-cell table:style-name="Default" office:value-type="string" office:string-value="PERCIBILLEIRA"/>
          <table:table-cell table:style-name="Default" office:value-type="string" office:string-value="3"/>
          <table:table-cell table:number-columns-repeated="4"/>
          <table:table-cell table:style-name="Default" office:value-type="string" office:string-value="BAIONA"/>
          <table:table-cell table:style-name="Default" office:value-type="string" office:string-value="36300"/>
          <table:table-cell table:style-name="Default" office:value-type="string" office:string-value="Pontevedra"/>
          <table:table-cell table:style-name="Default" office:value-type="string" office:string-value="0031"/>
          <table:table-cell table:style-name="Default" office:value-type="string" office:string-value="Baiona"/>
          <table:table-cell table:style-name="Default" office:value-type="string" office:string-value="BAIONA"/>
        </table:table-row>
        <table:table-row table:style-name="ro1">
          <table:table-cell table:style-name="Default" office:value-type="string" office:string-value="11342"/>
          <table:table-cell table:style-name="Default" office:value-type="string" office:string-value="María del Rosario REMO Casal"/>
          <table:table-cell table:style-name="Default" office:value-type="string" office:string-value="D Rositas"/>
          <table:table-cell table:style-name="Default" office:value-type="string" office:string-value="Manipulados de papel e cartón, manipulador(a) de papel e cartón (produción de obxectos con estes materiais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Avd. De Coimbra "/>
          <table:table-cell table:style-name="Default" office:value-type="string" office:string-value="20"/>
          <table:table-cell/>
          <table:table-cell table:style-name="Default" office:value-type="string" office:string-value="3"/>
          <table:table-cell table:style-name="Default" office:value-type="string" office:string-value="B"/>
          <table:table-cell table:number-columns-repeated="2"/>
          <table:table-cell table:style-name="Default" office:value-type="string" office:string-value="15704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39657757"/>
          <table:table-cell table:style-name="Default" office:value-type="string" office:string-value="D Rositas Artesanía en Papel"/>
          <table:table-cell table:style-name="Default" office:value-type="string" office:string-value="d_rositas"/>
        </table:table-row>
        <table:table-row table:style-name="ro1">
          <table:table-cell table:style-name="Default" office:value-type="string" office:string-value="11341"/>
          <table:table-cell table:style-name="Default" office:value-type="string" office:string-value="SONIA MARINA MÉIJOME MADRIÑÁN"/>
          <table:table-cell table:style-name="Default" office:value-type="string" office:string-value="Neplu"/>
          <table:table-cell table:style-name="Default" office:value-type="string" office:string-value="Complementos de moda"/>
          <table:table-cell table:style-name="Default" office:value-type="string" office:string-value="Tecidos, tecedor(a) (alto e baixo lizo, alfombras, tapices)"/>
          <table:table-cell table:style-name="Default" office:value-type="string" office:string-value="Praza"/>
          <table:table-cell table:style-name="Default" office:value-type="string" office:string-value="FRANCISCO FERNÁNDEZ DEL RIEGO"/>
          <table:table-cell table:style-name="Default" office:value-type="string" office:string-value="4"/>
          <table:table-cell/>
          <table:table-cell table:style-name="Default" office:value-type="string" office:string-value="1"/>
          <table:table-cell table:style-name="Default" office:value-type="string" office:string-value="B"/>
          <table:table-cell table:number-columns-repeated="2"/>
          <table:table-cell table:style-name="Default" office:value-type="string" office:string-value="15707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27532414"/>
          <table:table-cell table:style-name="Default" office:value-type="string" office:string-value="@Neplu "/>
          <table:table-cell table:style-name="Default" office:value-type="string" office:string-value="neplu_handbags"/>
          <table:table-cell table:style-name="Default" office:value-type="string" office:string-value="pinterest - Neplu bags"/>
        </table:table-row>
        <table:table-row table:style-name="ro1">
          <table:table-cell table:style-name="Default" office:value-type="string" office:string-value="11335"/>
          <table:table-cell table:style-name="Default" office:value-type="string" office:string-value="MARIA RODRIGUEZ CASTRO"/>
          <table:table-cell table:style-name="Default" office:value-type="string" office:string-value="MARIAROD"/>
          <table:table-cell table:style-name="Default" office:value-type="string" office:string-value="Debuxo, debuxante.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FONTE FRIA"/>
          <table:table-cell table:style-name="Default" office:value-type="string" office:string-value="3"/>
          <table:table-cell table:number-columns-repeated="3"/>
          <table:table-cell table:style-name="Default" office:value-type="string" office:string-value="CUMBRAOS"/>
          <table:table-cell table:style-name="Default" office:value-type="string" office:string-value="MESÍA"/>
          <table:table-cell table:style-name="Default" office:value-type="string" office:string-value="15685"/>
          <table:table-cell table:style-name="Default" office:value-type="string" office:string-value="Coruña (A)"/>
          <table:table-cell table:style-name="Default" office:value-type="string" office:string-value="0471"/>
          <table:table-cell table:style-name="Default" office:value-type="string" office:string-value="Mesía"/>
          <table:table-cell table:style-name="Default" office:value-type="string" office:string-value="CUMBRAOS"/>
          <table:table-cell table:style-name="Default" office:value-type="string" office:string-value="mariarod.com"/>
          <table:table-cell table:number-columns-repeated="2"/>
          <table:table-cell table:style-name="Default" office:value-type="string" office:string-value="https://www.instagram.com/mariarod_illustration/"/>
        </table:table-row>
        <table:table-row table:style-name="ro1">
          <table:table-cell table:style-name="Default" office:value-type="string" office:string-value="11355"/>
          <table:table-cell table:style-name="Default" office:value-type="string" office:string-value="GORETTI CABIDO MARTINEZ"/>
          <table:table-cell table:style-name="Default" office:value-type="string" office:string-value="ESPAZO MIMOBOOKS"/>
          <table:table-cell table:style-name="Default" office:value-type="string" office:string-value="Debuxo, debuxante."/>
          <table:table-cell table:style-name="Default" office:value-type="string" office:string-value="Complementos de moda"/>
          <table:table-cell table:style-name="Default" office:value-type="string" office:string-value="Avenida"/>
          <table:table-cell table:style-name="Default" office:value-type="string" office:string-value="Manuel del Palacio"/>
          <table:table-cell table:style-name="Default" office:value-type="string" office:string-value="16"/>
          <table:table-cell/>
          <table:table-cell table:style-name="Default" office:value-type="string" office:string-value="3"/>
          <table:table-cell table:style-name="Default" office:value-type="string" office:string-value="C"/>
          <table:table-cell table:style-name="Default" office:value-type="string" office:string-value="Pontevedra"/>
          <table:table-cell table:style-name="Default" office:value-type="string" office:string-value="Pontevedra"/>
          <table:table-cell table:style-name="Default" office:value-type="string" office:string-value="36003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Pontevedra"/>
          <table:table-cell table:style-name="Default" office:value-type="string" office:string-value="www.mimobooks.es"/>
          <table:table-cell/>
          <table:table-cell table:style-name="Default" office:value-type="string" office:string-value="https://www.facebook.com/mimobooksshop"/>
          <table:table-cell table:style-name="Default" office:value-type="string" office:string-value="MIMOBOOKS_SHOP"/>
        </table:table-row>
        <table:table-row table:style-name="ro1">
          <table:table-cell table:style-name="Default" office:value-type="string" office:string-value="11353"/>
          <table:table-cell table:style-name="Default" office:value-type="string" office:string-value="CRISTINA LEIRO DOVAL"/>
          <table:table-cell table:style-name="Default" office:value-type="string" office:string-value="CRISTINA LEIRO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Praza"/>
          <table:table-cell table:style-name="Default" office:value-type="string" office:string-value="Libereade"/>
          <table:table-cell table:style-name="Default" office:value-type="string" office:string-value="5"/>
          <table:table-cell/>
          <table:table-cell table:style-name="Default" office:value-type="string" office:string-value="Bajo"/>
          <table:table-cell/>
          <table:table-cell table:style-name="Default" office:value-type="string" office:string-value="Carri"/>
          <table:table-cell table:style-name="Default" office:value-type="string" office:string-value="Carril"/>
          <table:table-cell table:style-name="Default" office:value-type="string" office:string-value="36610"/>
          <table:table-cell table:style-name="Default" office:value-type="string" office:string-value="Pontevedra"/>
          <table:table-cell table:style-name="Default" office:value-type="string" office:string-value="0600"/>
          <table:table-cell table:style-name="Default" office:value-type="string" office:string-value="Vilagarcía de Arousa"/>
          <table:table-cell table:style-name="Default" office:value-type="string" office:string-value="Vilagarcia de Arousa "/>
          <table:table-cell/>
          <table:table-cell table:style-name="Default" office:value-type="string" office:string-value="986185533"/>
        </table:table-row>
        <table:table-row table:style-name="ro1">
          <table:table-cell table:style-name="Default" office:value-type="string" office:string-value="11343"/>
          <table:table-cell table:style-name="Default" office:value-type="string" office:string-value="VICTOR MANUEL URIZ CARREIRA"/>
          <table:table-cell table:style-name="Default" office:value-type="string" office:string-value="O FERREIRO DE XERÉ."/>
          <table:table-cell table:style-name="Default" office:value-type="string" office:string-value="Forxa e ferraría, ferr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onte Picato"/>
          <table:table-cell table:style-name="Default" office:value-type="string" office:string-value="18"/>
          <table:table-cell table:style-name="Default" office:value-type="string" office:string-value="3"/>
          <table:table-cell/>
          <table:table-cell table:style-name="Default" office:value-type="string" office:string-value="c"/>
          <table:table-cell table:number-columns-repeated="2"/>
          <table:table-cell table:style-name="Default" office:value-type="string" office:string-value="27004"/>
          <table:table-cell table:style-name="Default" office:value-type="string" office:string-value="Lugo"/>
          <table:table-cell table:style-name="Default" office:value-type="string" office:string-value="0235"/>
          <table:table-cell table:style-name="Default" office:value-type="string" office:string-value="Guntín"/>
          <table:table-cell table:style-name="Default" office:value-type="string" office:string-value="LUGO"/>
          <table:table-cell/>
          <table:table-cell table:style-name="Default" office:value-type="string" office:string-value="982160302"/>
        </table:table-row>
        <table:table-row table:style-name="ro1">
          <table:table-cell table:style-name="Default" office:value-type="string" office:string-value="11357"/>
          <table:table-cell table:style-name="Default" office:value-type="string" office:string-value="MARIA CONSUELO LOPEZ SARCEDA"/>
          <table:table-cell table:style-name="Default" office:value-type="string" office:string-value="TECELANA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ILLAS CANARIAS"/>
          <table:table-cell table:style-name="Default" office:value-type="string" office:string-value="2"/>
          <table:table-cell/>
          <table:table-cell table:style-name="Default" office:value-type="string" office:string-value="2"/>
          <table:table-cell table:style-name="Default" office:value-type="string" office:string-value="E"/>
          <table:table-cell table:number-columns-repeated="2"/>
          <table:table-cell table:style-name="Default" office:value-type="string" office:string-value="27003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www.tecelana.es"/>
          <table:table-cell table:style-name="Default" office:value-type="string" office:string-value="982803431"/>
          <table:table-cell table:style-name="Default" office:value-type="string" office:string-value="Tecelana Tradición"/>
          <table:table-cell table:style-name="Default" office:value-type="string" office:string-value="tecelanatradicion"/>
          <table:table-cell table:style-name="Default" office:value-type="string" office:string-value="Twitter: Tecelana (@tecelana)"/>
        </table:table-row>
        <table:table-row table:style-name="ro1">
          <table:table-cell table:style-name="Default" office:value-type="string" office:string-value="11348"/>
          <table:table-cell table:style-name="Default" office:value-type="string" office:string-value="MARCOS DOMATO FERNANDEZ"/>
          <table:table-cell table:style-name="Default" office:value-type="string" office:string-value="Marcos Domato Luthier"/>
          <table:table-cell table:style-name="Default" office:value-type="string" office:string-value="Produtor(a) de instrumentos musicais de corda ou luthier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Alcalde Gregorio Espino"/>
          <table:table-cell table:style-name="Default" office:value-type="string" office:string-value="58"/>
          <table:table-cell table:number-columns-repeated="5"/>
          <table:table-cell table:style-name="Default" office:value-type="string" office:string-value="36205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mdomatoluthier.com"/>
          <table:table-cell/>
          <table:table-cell table:style-name="Default" office:value-type="string" office:string-value="www.facebook.com/marcos.domato.luthier/"/>
          <table:table-cell table:style-name="Default" office:value-type="string" office:string-value="www.instagram.com/marcos_domato_luthier/"/>
        </table:table-row>
        <table:table-row table:style-name="ro1">
          <table:table-cell table:style-name="Default" office:value-type="string" office:string-value="11340"/>
          <table:table-cell table:style-name="Default" office:value-type="string" office:string-value="RAFAEL RODRIGUEZ CARREIRA"/>
          <table:table-cell table:style-name="Default" office:value-type="string" office:string-value="CATRO TINTAS"/>
          <table:table-cell table:style-name="Default" office:value-type="string" office:string-value="Encadernación, encadernador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RAXOI"/>
          <table:table-cell table:style-name="Default" office:value-type="string" office:string-value="2"/>
          <table:table-cell table:number-columns-repeated="5"/>
          <table:table-cell table:style-name="Default" office:value-type="string" office:string-value="15885"/>
          <table:table-cell table:style-name="Default" office:value-type="string" office:string-value="Coruña (A)"/>
          <table:table-cell table:style-name="Default" office:value-type="string" office:string-value="0891"/>
          <table:table-cell table:style-name="Default" office:value-type="string" office:string-value="Vedra"/>
          <table:table-cell table:style-name="Default" office:value-type="string" office:string-value="VEDRA"/>
        </table:table-row>
        <table:table-row table:style-name="ro1">
          <table:table-cell table:style-name="Default" office:value-type="string" office:string-value="11328"/>
          <table:table-cell table:style-name="Default" office:value-type="string" office:string-value="ALMUDENA GARCIA IGLESIAS"/>
          <table:table-cell table:style-name="Default" office:value-type="string" office:string-value="El taller de More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Macenlle"/>
          <table:table-cell table:style-name="Default" office:value-type="string" office:string-value="55"/>
          <table:table-cell table:number-columns-repeated="3"/>
          <table:table-cell table:style-name="Default" office:value-type="string" office:string-value="San Xulián "/>
          <table:table-cell/>
          <table:table-cell table:style-name="Default" office:value-type="string" office:string-value="36915"/>
          <table:table-cell table:style-name="Default" office:value-type="string" office:string-value="Pontevedra"/>
          <table:table-cell table:style-name="Default" office:value-type="string" office:string-value="0268"/>
          <table:table-cell table:style-name="Default" office:value-type="string" office:string-value="Marín"/>
          <table:table-cell table:style-name="Default" office:value-type="string" office:string-value="Marín"/>
          <table:table-cell table:style-name="Default" office:value-type="string" office:string-value="facebook.com/more.mr"/>
          <table:table-cell/>
          <table:table-cell table:style-name="Default" office:value-type="string" office:string-value="facebook.com/more.mr  facebook.com/yutebymr"/>
          <table:table-cell table:style-name="Default" office:value-type="string" office:string-value="instagram.com/moreartesania.mr"/>
        </table:table-row>
        <table:table-row table:style-name="ro1">
          <table:table-cell table:style-name="Default" office:value-type="string" office:string-value="11358"/>
          <table:table-cell table:style-name="Default" office:value-type="string" office:string-value="MARIA JOSE GOMEZ BARRAL"/>
          <table:table-cell table:style-name="Default" office:value-type="string" office:string-value="Arkanas (Macosiñas)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da mahia"/>
          <table:table-cell table:style-name="Default" office:value-type="string" office:string-value="47"/>
          <table:table-cell table:number-columns-repeated="2"/>
          <table:table-cell table:style-name="Default" office:value-type="string" office:string-value="2"/>
          <table:table-cell table:number-columns-repeated="2"/>
          <table:table-cell table:style-name="Default" office:value-type="string" office:string-value="15220"/>
          <table:table-cell table:style-name="Default" office:value-type="string" office:string-value="Coruña (A)"/>
          <table:table-cell table:style-name="Default" office:value-type="string" office:string-value="0026"/>
          <table:table-cell table:style-name="Default" office:value-type="string" office:string-value="Ames"/>
          <table:table-cell table:style-name="Default" office:value-type="string" office:string-value="bertamirans"/>
        </table:table-row>
        <table:table-row table:style-name="ro1">
          <table:table-cell table:style-name="Default" office:value-type="string" office:string-value="11354"/>
          <table:table-cell table:style-name="Default" office:value-type="string" office:string-value="EVA ALONSO PEREZ"/>
          <table:table-cell table:style-name="Default" office:value-type="string" office:string-value="Flores MyM"/>
          <table:table-cell table:style-name="Default" office:value-type="string" office:string-value="Arranxos florais con flores naturais ou secas, fabricación de flores de papel ou teas, etc.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Monterreal"/>
          <table:table-cell table:style-name="Default" office:value-type="string" office:string-value="8"/>
          <table:table-cell/>
          <table:table-cell table:style-name="Default" office:value-type="string" office:string-value="2"/>
          <table:table-cell table:style-name="Default" office:value-type="string" office:string-value="F"/>
          <table:table-cell table:style-name="Default" office:value-type="string" office:string-value="Baiona"/>
          <table:table-cell table:style-name="Default" office:value-type="string" office:string-value="Baiona"/>
          <table:table-cell table:style-name="Default" office:value-type="string" office:string-value="36300"/>
          <table:table-cell table:style-name="Default" office:value-type="string" office:string-value="Pontevedra"/>
          <table:table-cell table:style-name="Default" office:value-type="string" office:string-value="0031"/>
          <table:table-cell table:style-name="Default" office:value-type="string" office:string-value="Baiona"/>
          <table:table-cell table:style-name="Default" office:value-type="string" office:string-value="Baiona"/>
        </table:table-row>
        <table:table-row table:style-name="ro1">
          <table:table-cell table:style-name="Default" office:value-type="string" office:string-value="11351"/>
          <table:table-cell table:style-name="Default" office:value-type="string" office:string-value="ALEJANDRA MANUELA Tomé Rodríguez"/>
          <table:table-cell table:style-name="Default" office:value-type="string" office:string-value="espacio cerámic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Praza"/>
          <table:table-cell table:style-name="Default" office:value-type="string" office:string-value="plaza fernando catolico 1"/>
          <table:table-cell table:style-name="Default" office:value-type="string" office:string-value="1"/>
          <table:table-cell table:style-name="Default" office:value-type="string" office:string-value="B"/>
          <table:table-cell table:style-name="Default" office:value-type="string" office:string-value="4"/>
          <table:table-cell table:style-name="Default" office:value-type="string" office:string-value="D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36204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90266739"/>
        </table:table-row>
        <table:table-row table:style-name="ro1">
          <table:table-cell table:style-name="Default" office:value-type="string" office:string-value="11352"/>
          <table:table-cell table:style-name="Default" office:value-type="string" office:string-value="CRISTINA ARRIBAS PEREZ"/>
          <table:table-cell table:style-name="Default" office:value-type="string" office:string-value="Palletas Iglesias"/>
          <table:table-cell table:style-name="Default" office:value-type="string" office:string-value="Palletas, palle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ÉDICO DEVESA NÚÑEZ"/>
          <table:table-cell table:style-name="Default" office:value-type="string" office:string-value="11"/>
          <table:table-cell/>
          <table:table-cell table:style-name="Default" office:value-type="string" office:string-value="4"/>
          <table:table-cell table:style-name="Default" office:value-type="string" office:string-value="C"/>
          <table:table-cell table:style-name="Default" office:value-type="string" office:string-value="A CORUÑA"/>
          <table:table-cell table:style-name="Default" office:value-type="string" office:string-value="A CORUÑA"/>
          <table:table-cell table:style-name="Default" office:value-type="string" office:string-value="15008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style-name="Default" office:value-type="string" office:string-value="WWW.PALLETAS.ES"/>
          <table:table-cell table:style-name="Default" office:value-type="string" office:string-value="660591231"/>
        </table:table-row>
        <table:table-row table:style-name="ro1">
          <table:table-cell table:style-name="Default" office:value-type="string" office:string-value="11356"/>
          <table:table-cell table:style-name="Default" office:value-type="string" office:string-value="JOSE MANUEL CASTRO RODRIGUEZ"/>
          <table:table-cell table:style-name="Default" office:value-type="string" office:string-value="JOSE CASTRO ESTUDIO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BURGO - OROSO"/>
          <table:table-cell table:style-name="Default" office:value-type="string" office:string-value="18"/>
          <table:table-cell table:number-columns-repeated="5"/>
          <table:table-cell table:style-name="Default" office:value-type="string" office:string-value="36880"/>
          <table:table-cell table:style-name="Default" office:value-type="string" office:string-value="Pontevedra"/>
          <table:table-cell table:style-name="Default" office:value-type="string" office:string-value="0097"/>
          <table:table-cell table:style-name="Default" office:value-type="string" office:string-value="Caniza (A)"/>
          <table:table-cell table:style-name="Default" office:value-type="string" office:string-value="CAÑIZA (A)"/>
          <table:table-cell table:number-columns-repeated="3"/>
          <table:table-cell table:style-name="Default" office:value-type="string" office:string-value="@Josecastroestudio"/>
        </table:table-row>
        <table:table-row table:style-name="ro1">
          <table:table-cell table:style-name="Default" office:value-type="string" office:string-value="11331"/>
          <table:table-cell table:style-name="Default" office:value-type="string" office:string-value="GRANITOS SAN CLEMENTE SL"/>
          <table:table-cell table:style-name="Default" office:value-type="string" office:string-value="GSC PETRUM"/>
          <table:table-cell table:style-name="Default" office:value-type="string" office:string-value="Cantaría, canteiro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SAN ILDEFONSO"/>
          <table:table-cell table:style-name="Default" office:value-type="string" office:string-value="7"/>
          <table:table-cell table:number-columns-repeated="3"/>
          <table:table-cell table:style-name="Default" office:value-type="string" office:string-value="TROANS"/>
          <table:table-cell table:style-name="Default" office:value-type="string" office:string-value="TROANS"/>
          <table:table-cell table:style-name="Default" office:value-type="string" office:string-value="36670"/>
          <table:table-cell table:style-name="Default" office:value-type="string" office:string-value="Pontevedra"/>
          <table:table-cell table:style-name="Default" office:value-type="string" office:string-value="0157"/>
          <table:table-cell table:style-name="Default" office:value-type="string" office:string-value="Cuntis"/>
          <table:table-cell table:style-name="Default" office:value-type="string" office:string-value="CUNTIS"/>
          <table:table-cell/>
          <table:table-cell table:style-name="Default" office:value-type="string" office:string-value="986548505"/>
          <table:table-cell/>
          <table:table-cell table:style-name="Default" office:value-type="string" office:string-value="https://www.instagram.com/gscpetrum/"/>
        </table:table-row>
        <table:table-row table:style-name="ro1">
          <table:table-cell table:style-name="Default" office:value-type="string" office:string-value="11339"/>
          <table:table-cell table:style-name="Default" office:value-type="string" office:string-value="SOFIA RIVAS SOUTO"/>
          <table:table-cell table:style-name="Default" office:value-type="string" office:string-value="Sofo "/>
          <table:table-cell table:style-name="Default" office:value-type="string" office:string-value="Ourivaría, ourive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lcalde fernandez bermudez"/>
          <table:table-cell table:style-name="Default" office:value-type="string" office:string-value="24"/>
          <table:table-cell/>
          <table:table-cell table:style-name="Default" office:value-type="string" office:string-value="1°"/>
          <table:table-cell/>
          <table:table-cell table:style-name="Default" office:value-type="string" office:string-value="Santa uxía"/>
          <table:table-cell table:style-name="Default" office:value-type="string" office:string-value="Ribeira"/>
          <table:table-cell table:style-name="Default" office:value-type="string" office:string-value="15960"/>
          <table:table-cell table:style-name="Default" office:value-type="string" office:string-value="Coruña (A)"/>
          <table:table-cell table:style-name="Default" office:value-type="string" office:string-value="0737"/>
          <table:table-cell table:style-name="Default" office:value-type="string" office:string-value="Ribeira"/>
          <table:table-cell table:style-name="Default" office:value-type="string" office:string-value="Ribeira"/>
          <table:table-cell table:number-columns-repeated="3"/>
          <table:table-cell table:style-name="Default" office:value-type="string" office:string-value="@soforivas"/>
        </table:table-row>
        <table:table-row table:style-name="ro1">
          <table:table-cell table:style-name="Default" office:value-type="string" office:string-value="11360"/>
          <table:table-cell table:style-name="Default" office:value-type="string" office:string-value="SONIA  ARGIZ RIO"/>
          <table:table-cell table:style-name="Default" office:value-type="string" office:string-value="MIMACUIR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Aldea"/>
          <table:table-cell table:style-name="Default" office:value-type="string" office:string-value="CASTELO EIREXE"/>
          <table:table-cell table:style-name="Default" office:value-type="string" office:string-value="S/N"/>
          <table:table-cell table:number-columns-repeated="5"/>
          <table:table-cell table:style-name="Default" office:value-type="string" office:string-value="27559"/>
          <table:table-cell table:style-name="Default" office:value-type="string" office:string-value="Lugo"/>
          <table:table-cell table:style-name="Default" office:value-type="string" office:string-value="0608"/>
          <table:table-cell table:style-name="Default" office:value-type="string" office:string-value="Taboada"/>
          <table:table-cell table:style-name="Default" office:value-type="string" office:string-value="TABOADA"/>
          <table:table-cell table:style-name="Default" office:value-type="string" office:string-value="WWW.MIMACUIR.COM"/>
          <table:table-cell table:style-name="Default" office:value-type="string" office:string-value="691301060"/>
          <table:table-cell table:style-name="Default" office:value-type="string" office:string-value="MIMACUIR"/>
          <table:table-cell table:style-name="Default" office:value-type="string" office:string-value="@MIMACUIR"/>
        </table:table-row>
        <table:table-row table:style-name="ro1">
          <table:table-cell table:style-name="Default" office:value-type="string" office:string-value="11361"/>
          <table:table-cell table:style-name="Default" office:value-type="string" office:string-value="MARIA ISABEL LIÑARES RECIMIL"/>
          <table:table-cell table:style-name="Default" office:value-type="string" office:string-value="Isabel Liñares Recimil"/>
          <table:table-cell table:style-name="Default" office:value-type="string" office:string-value="Labores de palla, produtor(a) de labores de pall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Santa Mariña"/>
          <table:table-cell table:style-name="Default" office:value-type="string" office:string-value="12"/>
          <table:table-cell table:number-columns-repeated="3"/>
          <table:table-cell table:style-name="Default" office:value-type="string" office:string-value="Graba"/>
          <table:table-cell/>
          <table:table-cell table:style-name="Default" office:value-type="string" office:string-value="36540"/>
          <table:table-cell table:style-name="Default" office:value-type="string" office:string-value="Pontevedra"/>
          <table:table-cell table:style-name="Default" office:value-type="string" office:string-value="0524"/>
          <table:table-cell table:style-name="Default" office:value-type="string" office:string-value="Silleda"/>
          <table:table-cell table:style-name="Default" office:value-type="string" office:string-value="Silleda"/>
          <table:table-cell/>
          <table:table-cell table:style-name="Default" office:value-type="string" office:string-value="680411645"/>
        </table:table-row>
        <table:table-row table:style-name="ro1">
          <table:table-cell table:style-name="Default" office:value-type="string" office:string-value="11338"/>
          <table:table-cell table:style-name="Default" office:value-type="string" office:string-value="DAVID CARRERAS SILVA"/>
          <table:table-cell table:style-name="Default" office:value-type="string" office:string-value="Dcobre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ESTRE SOUTULLO"/>
          <table:table-cell table:style-name="Default" office:value-type="string" office:string-value="5"/>
          <table:table-cell table:number-columns-repeated="5"/>
          <table:table-cell table:style-name="Default" office:value-type="string" office:string-value="36205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50203243"/>
        </table:table-row>
        <table:table-row table:style-name="ro1">
          <table:table-cell table:style-name="Default" office:value-type="string" office:string-value="11364"/>
          <table:table-cell table:style-name="Default" office:value-type="string" office:string-value="PATRICIA MONICA MAGGIORA ---"/>
          <table:table-cell table:style-name="Default" office:value-type="string" office:string-value="Lamaelume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ugar De Chao "/>
          <table:table-cell table:style-name="Default" office:value-type="string" office:string-value="10"/>
          <table:table-cell table:number-columns-repeated="2"/>
          <table:table-cell table:style-name="Default" office:value-type="string" office:string-value="C"/>
          <table:table-cell table:number-columns-repeated="2"/>
          <table:table-cell table:style-name="Default" office:value-type="string" office:string-value="15635"/>
          <table:table-cell table:style-name="Default" office:value-type="string" office:string-value="Coruña (A)"/>
          <table:table-cell table:style-name="Default" office:value-type="string" office:string-value="0487"/>
          <table:table-cell table:style-name="Default" office:value-type="string" office:string-value="Miño"/>
          <table:table-cell table:style-name="Default" office:value-type="string" office:string-value="Miño"/>
          <table:table-cell table:style-name="Default" office:value-type="string" office:string-value="www.lamaelume.com"/>
          <table:table-cell table:style-name="Default" office:value-type="string" office:string-value="--------"/>
          <table:table-cell table:style-name="Default" office:value-type="string" office:string-value="lamaelume"/>
          <table:table-cell table:style-name="Default" office:value-type="string" office:string-value="lamaelume"/>
        </table:table-row>
        <table:table-row table:style-name="ro1">
          <table:table-cell table:style-name="Default" office:value-type="string" office:string-value="11359"/>
          <table:table-cell table:style-name="Default" office:value-type="string" office:string-value="PATRICIA COSTAS GARCIA"/>
          <table:table-cell table:style-name="Default" office:value-type="string" office:string-value="Atelier Fantasia de Hadas"/>
          <table:table-cell table:style-name="Default" office:value-type="string" office:string-value="Modisto(a)"/>
          <table:table-cell table:style-name="Default" office:value-type="string" office:string-value="Xoguetes, xogueteiro(a), bonecos, bonequeiro(a)"/>
          <table:table-cell table:style-name="Default" office:value-type="string" office:string-value="Camiño"/>
          <table:table-cell table:style-name="Default" office:value-type="string" office:string-value="Xuncal "/>
          <table:table-cell table:style-name="Default" office:value-type="string" office:string-value="45"/>
          <table:table-cell table:number-columns-repeated="3"/>
          <table:table-cell table:style-name="Default" office:value-type="string" office:string-value="Teis"/>
          <table:table-cell table:style-name="Default" office:value-type="string" office:string-value="Vigo"/>
          <table:table-cell table:style-name="Default" office:value-type="string" office:string-value="36216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number-columns-repeated="2"/>
          <table:table-cell table:style-name="Default" office:value-type="string" office:string-value="Atelier Fantasia de hadas "/>
        </table:table-row>
        <table:table-row table:style-name="ro1">
          <table:table-cell table:style-name="Default" office:value-type="string" office:string-value="11362"/>
          <table:table-cell table:style-name="Default" office:value-type="string" office:string-value="AROA ESPIÑA GARCIA"/>
          <table:table-cell table:style-name="Default" office:value-type="string" office:string-value="EAILUSTRA"/>
          <table:table-cell table:style-name="Default" office:value-type="string" office:string-value="Debuxo, debuxante."/>
          <table:table-cell table:style-name="Default" office:value-type="string" office:string-value=""/>
          <table:table-cell table:style-name="Default" office:value-type="string" office:string-value="Aldea"/>
          <table:table-cell table:style-name="Default" office:value-type="string" office:string-value="VILARCHAN"/>
          <table:table-cell table:style-name="Default" office:value-type="string" office:string-value="6"/>
          <table:table-cell table:number-columns-repeated="5"/>
          <table:table-cell table:style-name="Default" office:value-type="string" office:string-value="36139"/>
          <table:table-cell table:style-name="Default" office:value-type="string" office:string-value="Pontevedra"/>
          <table:table-cell table:style-name="Default" office:value-type="string" office:string-value="9026"/>
          <table:table-cell table:style-name="Default" office:value-type="string" office:string-value="Cerdedo Cotobade"/>
          <table:table-cell table:style-name="Default" office:value-type="string" office:string-value="CERCEDO-COTOBADE"/>
          <table:table-cell/>
          <table:table-cell table:style-name="Default" office:value-type="string" office:string-value="660569363"/>
          <table:table-cell/>
          <table:table-cell table:style-name="Default" office:value-type="string" office:string-value=" @EAILUSTRA"/>
        </table:table-row>
        <table:table-row table:style-name="ro1">
          <table:table-cell table:style-name="Default" office:value-type="string" office:string-value="11290"/>
          <table:table-cell table:style-name="Default" office:value-type="string" office:string-value="JAVIER ANGEL VARELA BARRIO"/>
          <table:table-cell table:style-name="Default" office:value-type="string" office:string-value="JAVIER ANGEL  VARELA BARRIO"/>
          <table:table-cell table:style-name="Default" office:value-type="string" office:string-value="Gravados, gravador(a) (reprodutor)"/>
          <table:table-cell table:style-name="Default" office:value-type="string" office:string-value="Debuxo, debuxante."/>
          <table:table-cell table:style-name="Default" office:value-type="string" office:string-value="Carretera"/>
          <table:table-cell table:style-name="Default" office:value-type="string" office:string-value="RÚA DO FUXÓN 23"/>
          <table:table-cell table:style-name="Default" office:value-type="string" office:string-value="23"/>
          <table:table-cell table:number-columns-repeated="5"/>
          <table:table-cell table:style-name="Default" office:value-type="string" office:string-value="32660"/>
          <table:table-cell table:style-name="Default" office:value-type="string" office:string-value="Ourense"/>
          <table:table-cell table:style-name="Default" office:value-type="string" office:string-value="0013"/>
          <table:table-cell table:style-name="Default" office:value-type="string" office:string-value="Allariz"/>
          <table:table-cell table:style-name="Default" office:value-type="string" office:string-value="ALLARIZ"/>
          <table:table-cell/>
          <table:table-cell table:style-name="Default" office:value-type="string" office:string-value="606777922"/>
        </table:table-row>
        <table:table-row table:style-name="ro1">
          <table:table-cell table:style-name="Default" office:value-type="string" office:string-value="11323"/>
          <table:table-cell table:style-name="Default" office:value-type="string" office:string-value="MARIA DE LAS NIEVES MOSQUERA RIVAS"/>
          <table:table-cell table:style-name="Default" office:value-type="string" office:string-value="NIEVES MOSQUERA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HOUPANA"/>
          <table:table-cell table:style-name="Default" office:value-type="string" office:string-value="22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15706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61031204"/>
          <table:table-cell/>
          <table:table-cell table:style-name="Default" office:value-type="string" office:string-value="@mariadelasnievesmosquera"/>
        </table:table-row>
        <table:table-row table:style-name="ro1">
          <table:table-cell table:style-name="Default" office:value-type="string" office:string-value="11313"/>
          <table:table-cell table:style-name="Default" office:value-type="string" office:string-value="CARLA BARRAL MARTINEZ"/>
          <table:table-cell table:style-name="Default" office:value-type="string" office:string-value="rígido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Juan Flórez "/>
          <table:table-cell table:style-name="Default" office:value-type="string" office:string-value="87 "/>
          <table:table-cell/>
          <table:table-cell table:style-name="Default" office:value-type="string" office:string-value="2"/>
          <table:table-cell table:number-columns-repeated="3"/>
          <table:table-cell table:style-name="Default" office:value-type="string" office:string-value="15005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style-name="Default" office:value-type="string" office:string-value="www.rigido.es"/>
          <table:table-cell table:number-columns-repeated="2"/>
          <table:table-cell table:style-name="Default" office:value-type="string" office:string-value="rigido.jewelry"/>
        </table:table-row>
        <table:table-row table:style-name="ro1">
          <table:table-cell table:style-name="Default" office:value-type="string" office:string-value="11306"/>
          <table:table-cell table:style-name="Default" office:value-type="string" office:string-value="JOSEFINA  CAMPAÑA  LOPEZ"/>
          <table:table-cell table:style-name="Default" office:value-type="string" office:string-value="encaixes ondas do mar"/>
          <table:table-cell table:style-name="Default" office:value-type="string" office:string-value="Encaixes, encaixeiro(a), palilleiro(a), picador(a) de cartóns"/>
          <table:table-cell table:style-name="Default" office:value-type="string" office:string-value=""/>
          <table:table-cell table:style-name="Default" office:value-type="string" office:string-value="Aldea"/>
          <table:table-cell table:style-name="Default" office:value-type="string" office:string-value="torre de abaixo"/>
          <table:table-cell table:style-name="Default" office:value-type="string" office:string-value="3"/>
          <table:table-cell table:number-columns-repeated="3"/>
          <table:table-cell table:style-name="Default" office:value-type="string" office:string-value="santa cruz de rivadulla"/>
          <table:table-cell/>
          <table:table-cell table:style-name="Default" office:value-type="string" office:string-value="15885"/>
          <table:table-cell table:style-name="Default" office:value-type="string" office:string-value="Coruña (A)"/>
          <table:table-cell table:style-name="Default" office:value-type="string" office:string-value="0891"/>
          <table:table-cell table:style-name="Default" office:value-type="string" office:string-value="Vedra"/>
          <table:table-cell table:style-name="Default" office:value-type="string" office:string-value="vedra"/>
          <table:table-cell table:number-columns-repeated="2"/>
          <table:table-cell table:style-name="Default" office:value-type="string" office:string-value="josefina campaña lopez"/>
          <table:table-cell table:style-name="Default" office:value-type="string" office:string-value="ondas_do_mar_camarinas"/>
          <table:table-cell table:style-name="Default" office:value-type="string" office:string-value="Encajes &quot;ondas do mar&quot;"/>
        </table:table-row>
        <table:table-row table:style-name="ro1">
          <table:table-cell table:style-name="Default" office:value-type="string" office:string-value="11318"/>
          <table:table-cell table:style-name="Default" office:value-type="string" office:string-value="PAULA CASTELLANO COPA"/>
          <table:table-cell table:style-name="Default" office:value-type="string" office:string-value="Pau Decò"/>
          <table:table-cell table:style-name="Default" office:value-type="string" office:string-value="Carpintaría, carpin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/ Nicomedes Pastor Díaz "/>
          <table:table-cell table:style-name="Default" office:value-type="string" office:string-value="25-27"/>
          <table:table-cell/>
          <table:table-cell table:style-name="Default" office:value-type="string" office:string-value="4º"/>
          <table:table-cell table:style-name="Default" office:value-type="string" office:string-value="B"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27001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www.paudeco.com"/>
          <table:table-cell/>
          <table:table-cell table:style-name="Default" office:value-type="string" office:string-value="https://www.facebook.com/paudeconaturaldesign-1067"/>
        </table:table-row>
        <table:table-row table:style-name="ro1">
          <table:table-cell table:style-name="Default" office:value-type="string" office:string-value="11315"/>
          <table:table-cell table:style-name="Default" office:value-type="string" office:string-value="JOSE TUÑAS MONTERO"/>
          <table:table-cell table:style-name="Default" office:value-type="string" office:string-value="XOSÉ TUNHAS PERCUSIÓN"/>
          <table:table-cell table:style-name="Default" office:value-type="string" office:string-value="Produtor(a) de instrumentos musicais de percusión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PORTANXIL"/>
          <table:table-cell table:style-name="Default" office:value-type="string" office:string-value="15"/>
          <table:table-cell table:number-columns-repeated="3"/>
          <table:table-cell table:style-name="Default" office:value-type="string" office:string-value="TRASMONTE"/>
          <table:table-cell/>
          <table:table-cell table:style-name="Default" office:value-type="string" office:string-value="15864"/>
          <table:table-cell table:style-name="Default" office:value-type="string" office:string-value="Coruña (A)"/>
          <table:table-cell table:style-name="Default" office:value-type="string" office:string-value="0026"/>
          <table:table-cell table:style-name="Default" office:value-type="string" office:string-value="Ames"/>
          <table:table-cell table:style-name="Default" office:value-type="string" office:string-value="TRASMONTE"/>
          <table:table-cell table:number-columns-repeated="2"/>
          <table:table-cell table:style-name="Default" office:value-type="string" office:string-value="Xosé Tunhas Percusión"/>
          <table:table-cell table:style-name="Default" office:value-type="string" office:string-value="@xosetunhas"/>
        </table:table-row>
        <table:table-row table:style-name="ro1">
          <table:table-cell table:style-name="Default" office:value-type="string" office:string-value="11314"/>
          <table:table-cell table:style-name="Default" office:value-type="string" office:string-value="SANDRA CASTRO CONDE"/>
          <table:table-cell table:style-name="Default" office:value-type="string" office:string-value="Eiv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Olaría, oleiro(a)"/>
          <table:table-cell table:style-name="Default" office:value-type="string" office:string-value="Rúa"/>
          <table:table-cell table:style-name="Default" office:value-type="string" office:string-value="Xistral"/>
          <table:table-cell table:style-name="Default" office:value-type="string" office:string-value="25"/>
          <table:table-cell table:number-columns-repeated="3"/>
          <table:table-cell table:style-name="Default" office:value-type="string" office:string-value="Ferreira"/>
          <table:table-cell/>
          <table:table-cell table:style-name="Default" office:value-type="string" office:string-value="27770"/>
          <table:table-cell table:style-name="Default" office:value-type="string" office:string-value="Lugo"/>
          <table:table-cell table:style-name="Default" office:value-type="string" office:string-value="0636"/>
          <table:table-cell table:style-name="Default" office:value-type="string" office:string-value="Valadouro (O)"/>
          <table:table-cell table:style-name="Default" office:value-type="string" office:string-value="Ferreira"/>
        </table:table-row>
        <table:table-row table:style-name="ro1">
          <table:table-cell table:style-name="Default" office:value-type="string" office:string-value="11311"/>
          <table:table-cell table:style-name="Default" office:value-type="string" office:string-value="ELENA MARIA CAMBA MATOS"/>
          <table:table-cell table:style-name="Default" office:value-type="string" office:string-value="MIKOSIH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Travesía"/>
          <table:table-cell table:style-name="Default" office:value-type="string" office:string-value="FERNANDO CONDE 2"/>
          <table:table-cell table:style-name="Default" office:value-type="string" office:string-value="2"/>
          <table:table-cell/>
          <table:table-cell table:style-name="Default" office:value-type="string" office:string-value="6º"/>
          <table:table-cell table:style-name="Default" office:value-type="string" office:string-value="A"/>
          <table:table-cell table:number-columns-repeated="2"/>
          <table:table-cell table:style-name="Default" office:value-type="string" office:string-value="36680"/>
          <table:table-cell table:style-name="Default" office:value-type="string" office:string-value="Pontevedra"/>
          <table:table-cell table:style-name="Default" office:value-type="string" office:string-value="0176"/>
          <table:table-cell table:style-name="Default" office:value-type="string" office:string-value="Estrada (A)"/>
          <table:table-cell table:style-name="Default" office:value-type="string" office:string-value="A ESTRADA"/>
          <table:table-cell table:style-name="Default" office:value-type="string" office:string-value="www.mikosih.es"/>
          <table:table-cell/>
          <table:table-cell table:style-name="Default" office:value-type="string" office:string-value="@mikosihoficial"/>
          <table:table-cell table:style-name="Default" office:value-type="string" office:string-value="@mikosih"/>
        </table:table-row>
        <table:table-row table:style-name="ro1">
          <table:table-cell table:style-name="Default" office:value-type="string" office:string-value="11304"/>
          <table:table-cell table:style-name="Default" office:value-type="string" office:string-value="EZEQUIEL FRANCHI GIL"/>
          <table:table-cell table:style-name="Default" office:value-type="string" office:string-value="Raíces Nómadas Atelier"/>
          <table:table-cell table:style-name="Default" office:value-type="string" office:string-value="Marroquinaría, marroquineiro(a)"/>
          <table:table-cell table:style-name="Default" office:value-type="string" office:string-value="Xoiaría, xoieiro(a)"/>
          <table:table-cell table:style-name="Default" office:value-type="string" office:string-value="Rúa"/>
          <table:table-cell table:style-name="Default" office:value-type="string" office:string-value="ESTACION DE FEVE"/>
          <table:table-cell table:style-name="Default" office:value-type="string" office:string-value="4"/>
          <table:table-cell table:number-columns-repeated="4"/>
          <table:table-cell table:style-name="Default" office:value-type="string" office:string-value="RIBADEO"/>
          <table:table-cell table:style-name="Default" office:value-type="string" office:string-value="27700"/>
          <table:table-cell table:style-name="Default" office:value-type="string" office:string-value="Lugo"/>
          <table:table-cell table:style-name="Default" office:value-type="string" office:string-value="0517"/>
          <table:table-cell table:style-name="Default" office:value-type="string" office:string-value="Ribadeo"/>
          <table:table-cell table:style-name="Default" office:value-type="string" office:string-value="RIBADEO"/>
          <table:table-cell table:style-name="Default" office:value-type="string" office:string-value="www.raicesnomadasatelier.com"/>
          <table:table-cell table:style-name="Default" office:value-type="string" office:string-value="982061655"/>
          <table:table-cell table:style-name="Default" office:value-type="string" office:string-value="Raíces Nómadas Artesanías"/>
          <table:table-cell table:style-name="Default" office:value-type="string" office:string-value="@raices_nomadas_"/>
        </table:table-row>
        <table:table-row table:style-name="ro1">
          <table:table-cell table:style-name="Default" office:value-type="string" office:string-value="11297"/>
          <table:table-cell table:style-name="Default" office:value-type="string" office:string-value="VERONICA PAGE BALLBE"/>
          <table:table-cell table:style-name="Default" office:value-type="string" office:string-value="MIRATU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aariz"/>
          <table:table-cell table:style-name="Default" office:value-type="string" office:string-value="20"/>
          <table:table-cell table:number-columns-repeated="3"/>
          <table:table-cell table:style-name="Default" office:value-type="string" office:string-value="Mondoñedo"/>
          <table:table-cell table:style-name="Default" office:value-type="string" office:string-value="Mondoñedo"/>
          <table:table-cell table:style-name="Default" office:value-type="string" office:string-value="27740"/>
          <table:table-cell table:style-name="Default" office:value-type="string" office:string-value="Lugo"/>
          <table:table-cell table:style-name="Default" office:value-type="string" office:string-value="0305"/>
          <table:table-cell table:style-name="Default" office:value-type="string" office:string-value="Mondoñedo"/>
          <table:table-cell table:style-name="Default" office:value-type="string" office:string-value="Mondoñedo"/>
          <table:table-cell table:style-name="Default" office:value-type="string" office:string-value="www.miratu.es"/>
          <table:table-cell/>
          <table:table-cell table:style-name="Default" office:value-type="string" office:string-value="@MIRATU"/>
          <table:table-cell table:style-name="Default" office:value-type="string" office:string-value="@MIRATU"/>
        </table:table-row>
        <table:table-row table:style-name="ro1">
          <table:table-cell table:style-name="Default" office:value-type="string" office:string-value="11324"/>
          <table:table-cell table:style-name="Default" office:value-type="string" office:string-value="VERONICA SOUTO MACEIRA"/>
          <table:table-cell table:style-name="Default" office:value-type="string" office:string-value="FLORADEIRA"/>
          <table:table-cell table:style-name="Default" office:value-type="string" office:string-value="Arranxos florais con flores naturais ou secas, fabricación de flores de papel ou teas, etc.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SANIN-QUINTAS"/>
          <table:table-cell table:style-name="Default" office:value-type="string" office:string-value="22A"/>
          <table:table-cell table:number-columns-repeated="5"/>
          <table:table-cell table:style-name="Default" office:value-type="string" office:string-value="15314"/>
          <table:table-cell table:style-name="Default" office:value-type="string" office:string-value="Coruña (A)"/>
          <table:table-cell table:style-name="Default" office:value-type="string" office:string-value="0644"/>
          <table:table-cell table:style-name="Default" office:value-type="string" office:string-value="Paderne"/>
          <table:table-cell table:style-name="Default" office:value-type="string" office:string-value="PADERNE"/>
          <table:table-cell table:style-name="Default" office:value-type="string" office:string-value="www.floradeira.es"/>
          <table:table-cell/>
          <table:table-cell table:style-name="Default" office:value-type="string" office:string-value="FLORADEIRA"/>
          <table:table-cell table:style-name="Default" office:value-type="string" office:string-value="@floradeira_"/>
        </table:table-row>
        <table:table-row table:style-name="ro1">
          <table:table-cell table:style-name="Default" office:value-type="string" office:string-value="11291"/>
          <table:table-cell table:style-name="Default" office:value-type="string" office:string-value="DIANA  FRAIZ LORENZO"/>
          <table:table-cell table:style-name="Default" office:value-type="string" office:string-value="Asuntos Imaxinarios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BISPO TEODOMIRO"/>
          <table:table-cell table:style-name="Default" office:value-type="string" office:string-value="10"/>
          <table:table-cell/>
          <table:table-cell table:style-name="Default" office:value-type="string" office:string-value="2"/>
          <table:table-cell table:style-name="Default" office:value-type="string" office:string-value="E"/>
          <table:table-cell table:number-columns-repeated="2"/>
          <table:table-cell table:style-name="Default" office:value-type="string" office:string-value="15703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imaxinar.blogspot.com"/>
          <table:table-cell/>
          <table:table-cell table:style-name="Default" office:value-type="string" office:string-value="Asuntos Imaxinarios"/>
          <table:table-cell/>
          <table:table-cell table:style-name="Default" office:value-type="string" office:string-value="https://www.pinterest.es/imaxinarios/"/>
        </table:table-row>
        <table:table-row table:style-name="ro1">
          <table:table-cell table:style-name="Default" office:value-type="string" office:string-value="11316"/>
          <table:table-cell table:style-name="Default" office:value-type="string" office:string-value="BARBARA MARTINEZ AVILES"/>
          <table:table-cell table:style-name="Default" office:value-type="string" office:string-value="Melena de papel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rco"/>
          <table:table-cell table:style-name="Default" office:value-type="string" office:string-value="9"/>
          <table:table-cell table:number-columns-repeated="3"/>
          <table:table-cell table:style-name="Default" office:value-type="string" office:string-value="Cangas de Morrazo"/>
          <table:table-cell table:style-name="Default" office:value-type="string" office:string-value="Pontevedra"/>
          <table:table-cell table:style-name="Default" office:value-type="string" office:string-value="36940"/>
          <table:table-cell table:style-name="Default" office:value-type="string" office:string-value="Pontevedra"/>
          <table:table-cell table:style-name="Default" office:value-type="string" office:string-value="0084"/>
          <table:table-cell table:style-name="Default" office:value-type="string" office:string-value="Cangas de Morrazo"/>
          <table:table-cell table:style-name="Default" office:value-type="string" office:string-value="Cangas"/>
          <table:table-cell table:style-name="Default" office:value-type="string" office:string-value="www.melenadepapel.com"/>
          <table:table-cell table:style-name="Default" office:value-type="string" office:string-value="659171723"/>
          <table:table-cell table:style-name="Default" office:value-type="string" office:string-value="https://www.facebook.com/Melena-de-Papel-103419454"/>
          <table:table-cell table:style-name="Default" office:value-type="string" office:string-value="melenadepapel"/>
        </table:table-row>
        <table:table-row table:style-name="ro1">
          <table:table-cell table:style-name="Default" office:value-type="string" office:string-value="11303"/>
          <table:table-cell table:style-name="Default" office:value-type="string" office:string-value="JOSE MANUEL PEREZ MARTINEZ"/>
          <table:table-cell table:style-name="Default" office:value-type="string" office:string-value="jose manuel perez martinez"/>
          <table:table-cell table:style-name="Default" office:value-type="string" office:string-value="Vidr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INTOR ARXEMIRO SUAREZ"/>
          <table:table-cell table:style-name="Default" office:value-type="string" office:string-value="4"/>
          <table:table-cell/>
          <table:table-cell table:style-name="Default" office:value-type="string" office:string-value="BAJO"/>
          <table:table-cell table:number-columns-repeated="3"/>
          <table:table-cell table:style-name="Default" office:value-type="string" office:string-value="15200"/>
          <table:table-cell table:style-name="Default" office:value-type="string" office:string-value="Coruña (A)"/>
          <table:table-cell table:style-name="Default" office:value-type="string" office:string-value="0578"/>
          <table:table-cell table:style-name="Default" office:value-type="string" office:string-value="Noia"/>
          <table:table-cell table:style-name="Default" office:value-type="string" office:string-value="NOIA"/>
        </table:table-row>
        <table:table-row table:style-name="ro1">
          <table:table-cell table:style-name="Default" office:value-type="string" office:string-value="11302"/>
          <table:table-cell table:style-name="Default" office:value-type="string" office:string-value="JOSE MARIA RODIL ARRUÑADA"/>
          <table:table-cell table:style-name="Default" office:value-type="string" office:string-value="NAVAJAS RODIL"/>
          <table:table-cell table:style-name="Default" office:value-type="string" office:string-value="Forxa e ferraría, ferr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e Muruais"/>
          <table:table-cell table:style-name="Default" office:value-type="string" office:string-value="5"/>
          <table:table-cell table:number-columns-repeated="5"/>
          <table:table-cell table:style-name="Default" office:value-type="string" office:string-value="27720"/>
          <table:table-cell table:style-name="Default" office:value-type="string" office:string-value="Lugo"/>
          <table:table-cell table:style-name="Default" office:value-type="string" office:string-value="0484"/>
          <table:table-cell table:style-name="Default" office:value-type="string" office:string-value="Pontenova (A)"/>
          <table:table-cell table:style-name="Default" office:value-type="string" office:string-value="A PONTENOVA"/>
          <table:table-cell table:style-name="Default" office:value-type="string" office:string-value="JRODILARTESANIA"/>
          <table:table-cell table:style-name="Default" office:value-type="string" office:string-value="648115385"/>
          <table:table-cell table:style-name="Default" office:value-type="string" office:string-value="@JRODILARTESANIA"/>
          <table:table-cell table:style-name="Default" office:value-type="string" office:string-value="@JRODILARTESANIA"/>
        </table:table-row>
        <table:table-row table:style-name="ro1">
          <table:table-cell table:style-name="Default" office:value-type="string" office:string-value="11301"/>
          <table:table-cell table:style-name="Default" office:value-type="string" office:string-value="MÓNICA PORTELA ABUIN"/>
          <table:table-cell table:style-name="Default" office:value-type="string" office:string-value="tocaMadera"/>
          <table:table-cell table:style-name="Default" office:value-type="string" office:string-value="Encadernación, encadernador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TIRO NAVAL JANER"/>
          <table:table-cell table:style-name="Default" office:value-type="string" office:string-value="28"/>
          <table:table-cell/>
          <table:table-cell table:style-name="Default" office:value-type="string" office:string-value="1"/>
          <table:table-cell table:number-columns-repeated="3"/>
          <table:table-cell table:style-name="Default" office:value-type="string" office:string-value="36900"/>
          <table:table-cell table:style-name="Default" office:value-type="string" office:string-value="Pontevedra"/>
          <table:table-cell table:style-name="Default" office:value-type="string" office:string-value="0268"/>
          <table:table-cell table:style-name="Default" office:value-type="string" office:string-value="Marín"/>
          <table:table-cell table:style-name="Default" office:value-type="string" office:string-value="MARÍN"/>
          <table:table-cell table:style-name="Default" office:value-type="string" office:string-value="www.tocamaderagalega.etsy.com"/>
          <table:table-cell table:style-name="Default" office:value-type="string" office:string-value="627162182"/>
          <table:table-cell table:style-name="Default" office:value-type="string" office:string-value="TOCAMADERAGALEGA"/>
          <table:table-cell table:style-name="Default" office:value-type="string" office:string-value="TOCAMADERAGALEGA"/>
        </table:table-row>
        <table:table-row table:style-name="ro1">
          <table:table-cell table:style-name="Default" office:value-type="string" office:string-value="11308"/>
          <table:table-cell table:style-name="Default" office:value-type="string" office:string-value="MARIA DE LOS ANGELES GARCIA TUÑON"/>
          <table:table-cell table:style-name="Default" office:value-type="string" office:string-value="Estudio Estampa"/>
          <table:table-cell table:style-name="Default" office:value-type="string" office:string-value="Serigrafía, serígraf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mino Matadero"/>
          <table:table-cell table:style-name="Default" office:value-type="string" office:string-value="5"/>
          <table:table-cell table:number-columns-repeated="3"/>
          <table:table-cell table:style-name="Default" office:value-type="string" office:string-value="Carmen"/>
          <table:table-cell table:style-name="Default" office:value-type="string" office:string-value="Ponte Pousada"/>
          <table:table-cell table:style-name="Default" office:value-type="string" office:string-value="27740"/>
          <table:table-cell table:style-name="Default" office:value-type="string" office:string-value="Lugo"/>
          <table:table-cell table:style-name="Default" office:value-type="string" office:string-value="0305"/>
          <table:table-cell table:style-name="Default" office:value-type="string" office:string-value="Mondoñedo"/>
          <table:table-cell table:style-name="Default" office:value-type="string" office:string-value="Mondoñedo"/>
          <table:table-cell table:style-name="Default" office:value-type="string" office:string-value="www.estudioestampa.com"/>
          <table:table-cell table:style-name="Default" office:value-type="string" office:string-value="982102646"/>
          <table:table-cell table:style-name="Default" office:value-type="string" office:string-value="https://www.facebook.com/estudioestampaa"/>
          <table:table-cell table:style-name="Default" office:value-type="string" office:string-value="https://www.instagram.com/boasestudioestampa/"/>
          <table:table-cell table:style-name="Default" office:value-type="string" office:string-value="https://www.instagram.com/briaconcept/      www.axentedascores.com"/>
        </table:table-row>
        <table:table-row table:style-name="ro1">
          <table:table-cell table:style-name="Default" office:value-type="string" office:string-value="11307"/>
          <table:table-cell table:style-name="Default" office:value-type="string" office:string-value="RAQUEL RIOLA GOMEZ"/>
          <table:table-cell table:style-name="Default" office:value-type="string" office:string-value="RIOL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Arranxos florais con flores naturais ou secas, fabricación de flores de papel ou teas, etc."/>
          <table:table-cell table:style-name="Default" office:value-type="string" office:string-value="Rúa"/>
          <table:table-cell table:style-name="Default" office:value-type="string" office:string-value="PARDO BAZAN"/>
          <table:table-cell table:style-name="Default" office:value-type="string" office:string-value="16"/>
          <table:table-cell table:number-columns-repeated="2"/>
          <table:table-cell table:style-name="Default" office:value-type="string" office:string-value="1"/>
          <table:table-cell table:style-name="Default" office:value-type="string" office:string-value="CARIÑO"/>
          <table:table-cell table:style-name="Default" office:value-type="string" office:string-value="A CORUÑA"/>
          <table:table-cell table:style-name="Default" office:value-type="string" office:string-value="15360"/>
          <table:table-cell table:style-name="Default" office:value-type="string" office:string-value="Coruña (A)"/>
          <table:table-cell table:style-name="Default" office:value-type="string" office:string-value="9012"/>
          <table:table-cell table:style-name="Default" office:value-type="string" office:string-value="Cariño"/>
          <table:table-cell table:style-name="Default" office:value-type="string" office:string-value="A CORUÑA"/>
          <table:table-cell/>
          <table:table-cell table:style-name="Default" office:value-type="string" office:string-value="606609319"/>
          <table:table-cell table:style-name="Default" office:value-type="string" office:string-value="FACEBOOK.COM/RIOLASTUDIO"/>
          <table:table-cell table:style-name="Default" office:value-type="string" office:string-value="INSTAGRAM.COM/RIOLASTUDIO"/>
        </table:table-row>
        <table:table-row table:style-name="ro1">
          <table:table-cell table:style-name="Default" office:value-type="string" office:string-value="11305"/>
          <table:table-cell table:style-name="Default" office:value-type="string" office:string-value="ALEJANDRO LÓPEZ REGUEIRO"/>
          <table:table-cell table:style-name="Default" office:value-type="string" office:string-value="ALALA"/>
          <table:table-cell table:style-name="Default" office:value-type="string" office:string-value="Modisto(a)"/>
          <table:table-cell table:style-name="Default" office:value-type="string" office:string-value="Traxes tradicionais populares, produtor(a) de.."/>
          <table:table-cell table:style-name="Default" office:value-type="string" office:string-value="Lugar"/>
          <table:table-cell table:style-name="Default" office:value-type="string" office:string-value="SAN DOMINGO"/>
          <table:table-cell table:style-name="Default" office:value-type="string" office:string-value="81"/>
          <table:table-cell table:number-columns-repeated="3"/>
          <table:table-cell table:style-name="Default" office:value-type="string" office:string-value="CALO"/>
          <table:table-cell/>
          <table:table-cell table:style-name="Default" office:value-type="string" office:string-value="15886"/>
          <table:table-cell table:style-name="Default" office:value-type="string" office:string-value="Coruña (A)"/>
          <table:table-cell table:style-name="Default" office:value-type="string" office:string-value="0829"/>
          <table:table-cell table:style-name="Default" office:value-type="string" office:string-value="Teo"/>
          <table:table-cell table:style-name="Default" office:value-type="string" office:string-value="TEO"/>
          <table:table-cell table:style-name="Default" office:value-type="string" office:string-value="WWW.ALALACOUTURE.COM"/>
        </table:table-row>
        <table:table-row table:style-name="ro1">
          <table:table-cell table:style-name="Default" office:value-type="string" office:string-value="11300"/>
          <table:table-cell table:style-name="Default" office:value-type="string" office:string-value="SOFIA IGLESIAS CIMADEVILA"/>
          <table:table-cell table:style-name="Default" office:value-type="string" office:string-value="Xiralúa Estudio Creativo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Aldea"/>
          <table:table-cell table:style-name="Default" office:value-type="string" office:string-value="Xermeade"/>
          <table:table-cell table:style-name="Default" office:value-type="string" office:string-value="17"/>
          <table:table-cell table:number-columns-repeated="3"/>
          <table:table-cell table:style-name="Default" office:value-type="string" office:string-value="San Cristovo de Reis"/>
          <table:table-cell/>
          <table:table-cell table:style-name="Default" office:value-type="string" office:string-value="15883"/>
          <table:table-cell table:style-name="Default" office:value-type="string" office:string-value="Coruña (A)"/>
          <table:table-cell table:style-name="Default" office:value-type="string" office:string-value="0829"/>
          <table:table-cell table:style-name="Default" office:value-type="string" office:string-value="Teo"/>
          <table:table-cell table:style-name="Default" office:value-type="string" office:string-value="Teo"/>
          <table:table-cell table:style-name="Default" office:value-type="string" office:string-value="www.xiralua.com"/>
          <table:table-cell/>
          <table:table-cell table:style-name="Default" office:value-type="string" office:string-value="@xiralua.estudiocreativo"/>
          <table:table-cell table:style-name="Default" office:value-type="string" office:string-value="@xiralua"/>
        </table:table-row>
        <table:table-row table:style-name="ro1">
          <table:table-cell table:style-name="Default" office:value-type="string" office:string-value="11296"/>
          <table:table-cell table:style-name="Default" office:value-type="string" office:string-value="SERSE SARUIS"/>
          <table:table-cell table:style-name="Default" office:value-type="string" office:string-value="Instrumentos de Troula"/>
          <table:table-cell table:style-name="Default" office:value-type="string" office:string-value="Produtor(a) de instrumentos musicais de percusión"/>
          <table:table-cell table:style-name="Default" office:value-type="string" office:string-value=""/>
          <table:table-cell table:style-name="Default" office:value-type="string" office:string-value="Estrada"/>
          <table:table-cell table:style-name="Default" office:value-type="string" office:string-value="Nacional 120, granxa Bimieiros"/>
          <table:table-cell table:style-name="Default" office:value-type="string" office:string-value="78"/>
          <table:table-cell table:number-columns-repeated="4"/>
          <table:table-cell table:style-name="Default" office:value-type="string" office:string-value="Ventosela"/>
          <table:table-cell table:style-name="Default" office:value-type="string" office:string-value="32415"/>
          <table:table-cell table:style-name="Default" office:value-type="string" office:string-value="Ourense"/>
          <table:table-cell table:style-name="Default" office:value-type="string" office:string-value="0697"/>
          <table:table-cell table:style-name="Default" office:value-type="string" office:string-value="Ribadavia"/>
          <table:table-cell table:style-name="Default" office:value-type="string" office:string-value="Ventosela (San Paio)"/>
          <table:table-cell/>
          <table:table-cell table:style-name="Default" office:value-type="string" office:string-value="666288691"/>
          <table:table-cell/>
          <table:table-cell table:style-name="Default" office:value-type="string" office:string-value="https://www.instagram.com/troula.instrumentos/?hl=es"/>
        </table:table-row>
        <table:table-row table:style-name="ro1">
          <table:table-cell table:style-name="Default" office:value-type="string" office:string-value="11322"/>
          <table:table-cell table:style-name="Default" office:value-type="string" office:string-value="ÁNGEL OTERO FERNÁNDEZ"/>
          <table:table-cell table:style-name="Default" office:value-type="string" office:string-value="CARPINTERÍA ÁNGEL OTERO"/>
          <table:table-cell table:style-name="Default" office:value-type="string" office:string-value="Carpintaría, carpin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ÓNACO"/>
          <table:table-cell table:style-name="Default" office:value-type="string" office:string-value="10"/>
          <table:table-cell table:style-name="Default" office:value-type="string" office:string-value="10"/>
          <table:table-cell table:style-name="Default" office:value-type="string" office:string-value="1º"/>
          <table:table-cell table:style-name="Default" office:value-type="string" office:string-value="Á"/>
          <table:table-cell table:style-name="Default" office:value-type="string" office:string-value="Seleccione"/>
          <table:table-cell table:style-name="Default" office:value-type="string" office:string-value="Seleccione"/>
          <table:table-cell table:style-name="Default" office:value-type="string" office:string-value="15703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http://carpinteriaangelotero.com/"/>
          <table:table-cell table:style-name="Default" office:value-type="string" office:string-value="696943313"/>
          <table:table-cell table:style-name="Default" office:value-type="string" office:string-value="@carpinteria Ángel Otero"/>
          <table:table-cell table:style-name="Default" office:value-type="string" office:string-value="@carpinteria Ángel Otero"/>
        </table:table-row>
        <table:table-row table:style-name="ro1">
          <table:table-cell table:style-name="Default" office:value-type="string" office:string-value="11319"/>
          <table:table-cell table:style-name="Default" office:value-type="string" office:string-value="VICENTE MANUEL REY LOPEZ"/>
          <table:table-cell table:style-name="Default" office:value-type="string" office:string-value="Rey"/>
          <table:table-cell table:style-name="Default" office:value-type="string" office:string-value="Zapataría, zapa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rzobispo Lago González"/>
          <table:table-cell table:style-name="Default" office:value-type="string" office:string-value="4"/>
          <table:table-cell/>
          <table:table-cell table:style-name="Default" office:value-type="string" office:string-value="5"/>
          <table:table-cell table:style-name="Default" office:value-type="string" office:string-value="D."/>
          <table:table-cell table:number-columns-repeated="2"/>
          <table:table-cell table:style-name="Default" office:value-type="string" office:string-value="15004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Coruña"/>
          <table:table-cell table:style-name="Default" office:value-type="string" office:string-value="www.vicenerey.com"/>
          <table:table-cell table:number-columns-repeated="2"/>
          <table:table-cell table:style-name="Default" office:value-type="string" office:string-value="@vicente_rey_"/>
        </table:table-row>
        <table:table-row table:style-name="ro1">
          <table:table-cell table:style-name="Default" office:value-type="string" office:string-value="11317"/>
          <table:table-cell table:style-name="Default" office:value-type="string" office:string-value="JOSE ANTONIO CATOIRA RIBEIRO"/>
          <table:table-cell table:style-name="Default" office:value-type="string" office:string-value="Obradoiro Catoira"/>
          <table:table-cell table:style-name="Default" office:value-type="string" office:string-value="Produtor(a) de instrumentos musicais de corda ou luthier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stariz"/>
          <table:table-cell table:style-name="Default" office:value-type="string" office:string-value="38"/>
          <table:table-cell table:number-columns-repeated="3"/>
          <table:table-cell table:style-name="Default" office:value-type="string" office:string-value="Santa Maria de Astariz"/>
          <table:table-cell table:style-name="Default" office:value-type="string" office:string-value="Astaqriz"/>
          <table:table-cell table:style-name="Default" office:value-type="string" office:string-value="32430"/>
          <table:table-cell table:style-name="Default" office:value-type="string" office:string-value="Ourense"/>
          <table:table-cell table:style-name="Default" office:value-type="string" office:string-value="0224"/>
          <table:table-cell table:style-name="Default" office:value-type="string" office:string-value="Castrelo de Miño"/>
          <table:table-cell table:style-name="Default" office:value-type="string" office:string-value="Astariz"/>
          <table:table-cell/>
          <table:table-cell table:style-name="Default" office:value-type="string" office:string-value="+34609044020"/>
          <table:table-cell/>
          <table:table-cell table:style-name="Default" office:value-type="string" office:string-value="www.instagram.com/josecatoira"/>
        </table:table-row>
        <table:table-row table:style-name="ro1">
          <table:table-cell table:style-name="Default" office:value-type="string" office:string-value="11312"/>
          <table:table-cell table:style-name="Default" office:value-type="string" office:string-value="JULIA PEREZ VILARIÑO"/>
          <table:table-cell table:style-name="Default" office:value-type="string" office:string-value="Julia Vilariño"/>
          <table:table-cell table:style-name="Default" office:value-type="string" office:string-value="Sombreiraría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Ricardo Sanchez"/>
          <table:table-cell table:style-name="Default" office:value-type="string" office:string-value="32"/>
          <table:table-cell/>
          <table:table-cell table:style-name="Default" office:value-type="string" office:string-value="5"/>
          <table:table-cell table:style-name="Default" office:value-type="string" office:string-value="dcha"/>
          <table:table-cell table:number-columns-repeated="2"/>
          <table:table-cell table:style-name="Default" office:value-type="string" office:string-value="15600"/>
          <table:table-cell table:style-name="Default" office:value-type="string" office:string-value="Coruña (A)"/>
          <table:table-cell table:style-name="Default" office:value-type="string" office:string-value="0695"/>
          <table:table-cell table:style-name="Default" office:value-type="string" office:string-value="Pontedeume"/>
          <table:table-cell table:style-name="Default" office:value-type="string" office:string-value="Pontedeume"/>
          <table:table-cell/>
          <table:table-cell table:style-name="Default" office:value-type="string" office:string-value="627352565"/>
          <table:table-cell table:style-name="Default" office:value-type="string" office:string-value="Julia Vilariño sombreros y complementos"/>
          <table:table-cell table:style-name="Default" office:value-type="string" office:string-value="@julia_vilarino_"/>
        </table:table-row>
        <table:table-row table:style-name="ro1">
          <table:table-cell table:style-name="Default" office:value-type="string" office:string-value="11310"/>
          <table:table-cell table:style-name="Default" office:value-type="string" office:string-value="LAURA VENTOSO LESTON"/>
          <table:table-cell table:style-name="Default" office:value-type="string" office:string-value="RISOM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GABRIEL GARCÍA MÁRQUEZ"/>
          <table:table-cell table:style-name="Default" office:value-type="string" office:string-value="2"/>
          <table:table-cell/>
          <table:table-cell table:style-name="Default" office:value-type="string" office:string-value="E"/>
          <table:table-cell table:style-name="Default" office:value-type="string" office:string-value="A"/>
          <table:table-cell table:number-columns-repeated="2"/>
          <table:table-cell table:style-name="Default" office:value-type="string" office:string-value="15970"/>
          <table:table-cell table:style-name="Default" office:value-type="string" office:string-value="Coruña (A)"/>
          <table:table-cell table:style-name="Default" office:value-type="string" office:string-value="0716"/>
          <table:table-cell table:style-name="Default" office:value-type="string" office:string-value="Porto do Son (O)"/>
          <table:table-cell table:style-name="Default" office:value-type="string" office:string-value="PORTO DO SON "/>
          <table:table-cell table:number-columns-repeated="3"/>
          <table:table-cell table:style-name="Default" office:value-type="string" office:string-value="@RISOMA___"/>
        </table:table-row>
        <table:table-row table:style-name="ro1">
          <table:table-cell table:style-name="Default" office:value-type="string" office:string-value="11309"/>
          <table:table-cell table:style-name="Default" office:value-type="string" office:string-value="JULIA BESADA VIÑAS"/>
          <table:table-cell table:style-name="Default" office:value-type="string" office:string-value="Monte das Flores"/>
          <table:table-cell table:style-name="Default" office:value-type="string" office:string-value="Arranxos florais con flores naturais ou secas, fabricación de flores de papel ou teas, etc."/>
          <table:table-cell table:style-name="Default" office:value-type="string" office:string-value=""/>
          <table:table-cell table:style-name="Default" office:value-type="string" office:string-value="Cmno vello"/>
          <table:table-cell table:style-name="Default" office:value-type="string" office:string-value="Ardia"/>
          <table:table-cell table:style-name="Default" office:value-type="string" office:string-value="14B"/>
          <table:table-cell table:number-columns-repeated="5"/>
          <table:table-cell table:style-name="Default" office:value-type="string" office:string-value="36980"/>
          <table:table-cell table:style-name="Default" office:value-type="string" office:string-value="Pontevedra"/>
          <table:table-cell table:style-name="Default" office:value-type="string" office:string-value="0221"/>
          <table:table-cell table:style-name="Default" office:value-type="string" office:string-value="Grove (O)"/>
          <table:table-cell table:style-name="Default" office:value-type="string" office:string-value="O Grove"/>
          <table:table-cell table:number-columns-repeated="3"/>
          <table:table-cell table:style-name="Default" office:value-type="string" office:string-value="monte.das.flores"/>
        </table:table-row>
        <table:table-row table:style-name="ro1">
          <table:table-cell table:style-name="Default" office:value-type="string" office:string-value="11294"/>
          <table:table-cell table:style-name="Default" office:value-type="string" office:string-value="MARIA DE LOS ANGELES GESTAL FRAGA"/>
          <table:table-cell table:style-name="Default" office:value-type="string" office:string-value="LA TIENDA DE GELI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IBEIRIÑA "/>
          <table:table-cell table:style-name="Default" office:value-type="string" office:string-value="13"/>
          <table:table-cell/>
          <table:table-cell table:style-name="Default" office:value-type="string" office:string-value="B"/>
          <table:table-cell/>
          <table:table-cell table:style-name="Default" office:value-type="string" office:string-value="CAMBRE "/>
          <table:table-cell table:style-name="Default" office:value-type="string" office:string-value="BRIBES"/>
          <table:table-cell table:style-name="Default" office:value-type="string" office:string-value="15659"/>
          <table:table-cell table:style-name="Default" office:value-type="string" office:string-value="Coruña (A)"/>
          <table:table-cell table:style-name="Default" office:value-type="string" office:string-value="0177"/>
          <table:table-cell table:style-name="Default" office:value-type="string" office:string-value="Cambre"/>
          <table:table-cell table:style-name="Default" office:value-type="string" office:string-value="CAMBRE"/>
        </table:table-row>
        <table:table-row table:style-name="ro1">
          <table:table-cell table:style-name="Default" office:value-type="string" office:string-value="11321"/>
          <table:table-cell table:style-name="Default" office:value-type="string" office:string-value="JAIME PEREZ SANTIAGO"/>
          <table:table-cell table:style-name="Default" office:value-type="string" office:string-value="A flor de pel"/>
          <table:table-cell table:style-name="Default" office:value-type="string" office:string-value="Marroquinaría, marroquineiro(a)"/>
          <table:table-cell table:style-name="Default" office:value-type="string" office:string-value="Construción e reparación de reloxos, reloxeiro(a)"/>
          <table:table-cell table:style-name="Default" office:value-type="string" office:string-value="Rúa"/>
          <table:table-cell table:style-name="Default" office:value-type="string" office:string-value="NUÑO DE OUSENDE"/>
          <table:table-cell table:style-name="Default" office:value-type="string" office:string-value="12"/>
          <table:table-cell table:style-name="Default" office:value-type="string" office:string-value="D"/>
          <table:table-cell table:style-name="Default" office:value-type="string" office:string-value="1"/>
          <table:table-cell table:style-name="Default" office:value-type="string" office:string-value="A"/>
          <table:table-cell table:style-name="Default" office:value-type="string" office:string-value="OURENSE"/>
          <table:table-cell table:style-name="Default" office:value-type="string" office:string-value="OURENSE"/>
          <table:table-cell table:style-name="Default" office:value-type="string" office:string-value="32004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/>
          <table:table-cell table:style-name="Default" office:value-type="string" office:string-value="679054937"/>
          <table:table-cell/>
          <table:table-cell table:style-name="Default" office:value-type="string" office:string-value="https://www.instagram.com/aflordpel/"/>
        </table:table-row>
        <table:table-row table:style-name="ro1">
          <table:table-cell table:style-name="Default" office:value-type="string" office:string-value="11320"/>
          <table:table-cell table:style-name="Default" office:value-type="string" office:string-value="RICARDO RAMOS GONZALEZ"/>
          <table:table-cell table:style-name="Default" office:value-type="string" office:string-value="RICARDO RAMOS LUTHIER"/>
          <table:table-cell table:style-name="Default" office:value-type="string" office:string-value="Produtor(a) de instrumentos musicais de corda ou luthier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LVO SOTELO"/>
          <table:table-cell table:style-name="Default" office:value-type="string" office:string-value="118"/>
          <table:table-cell/>
          <table:table-cell table:style-name="Default" office:value-type="string" office:string-value="2"/>
          <table:table-cell table:style-name="Default" office:value-type="string" office:string-value="A"/>
          <table:table-cell table:number-columns-repeated="2"/>
          <table:table-cell table:style-name="Default" office:value-type="string" office:string-value="27600"/>
          <table:table-cell table:style-name="Default" office:value-type="string" office:string-value="Lugo"/>
          <table:table-cell table:style-name="Default" office:value-type="string" office:string-value="0575"/>
          <table:table-cell table:style-name="Default" office:value-type="string" office:string-value="Sarria"/>
          <table:table-cell table:style-name="Default" office:value-type="string" office:string-value="SARRIA"/>
        </table:table-row>
        <table:table-row table:style-name="ro1">
          <table:table-cell table:style-name="Default" office:value-type="string" office:string-value="11299"/>
          <table:table-cell table:style-name="Default" office:value-type="string" office:string-value="BERNARDINO COELLO PEREZ"/>
          <table:table-cell table:style-name="Default" office:value-type="string" office:string-value="A PICOTA ARTESANI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OLON"/>
          <table:table-cell table:style-name="Default" office:value-type="string" office:string-value="27"/>
          <table:table-cell table:number-columns-repeated="5"/>
          <table:table-cell table:style-name="Default" office:value-type="string" office:string-value="32005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/>
          <table:table-cell table:style-name="Default" office:value-type="string" office:string-value="699475738"/>
        </table:table-row>
        <table:table-row table:style-name="ro1">
          <table:table-cell table:style-name="Default" office:value-type="string" office:string-value="11298"/>
          <table:table-cell table:style-name="Default" office:value-type="string" office:string-value="MARIA DEL CARMEN OTERO FOLGUEIRA"/>
          <table:table-cell table:style-name="Default" office:value-type="string" office:string-value="MARIA DEL CARMEN OTERO FOLGUEIRA"/>
          <table:table-cell table:style-name="Default" office:value-type="string" office:string-value="Cestaría, cesteiro(a)"/>
          <table:table-cell table:style-name="Default" office:value-type="string" office:string-value="Tapizaría, tapiceiro(a)"/>
          <table:table-cell table:style-name="Default" office:value-type="string" office:string-value="Lugar"/>
          <table:table-cell table:style-name="Default" office:value-type="string" office:string-value="COTARELO"/>
          <table:table-cell table:style-name="Default" office:value-type="string" office:string-value="2"/>
          <table:table-cell table:number-columns-repeated="3"/>
          <table:table-cell table:style-name="Default" office:value-type="string" office:string-value="ALVARE"/>
          <table:table-cell/>
          <table:table-cell table:style-name="Default" office:value-type="string" office:string-value="27248"/>
          <table:table-cell table:style-name="Default" office:value-type="string" office:string-value="Lugo"/>
          <table:table-cell table:style-name="Default" office:value-type="string" office:string-value="0446"/>
          <table:table-cell table:style-name="Default" office:value-type="string" office:string-value="Pastoriza"/>
          <table:table-cell table:style-name="Default" office:value-type="string" office:string-value="A PASTORIZA"/>
        </table:table-row>
        <table:table-row table:style-name="ro1">
          <table:table-cell table:style-name="Default" office:value-type="string" office:string-value="11295"/>
          <table:table-cell table:style-name="Default" office:value-type="string" office:string-value="RUBEN LOPEZ VILLAVERDE"/>
          <table:table-cell table:style-name="Default" office:value-type="string" office:string-value="OBRADOIRO DO COIRO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NOGUEIRIDO"/>
          <table:table-cell table:style-name="Default" office:value-type="string" office:string-value="44"/>
          <table:table-cell table:number-columns-repeated="5"/>
          <table:table-cell table:style-name="Default" office:value-type="string" office:string-value="15528"/>
          <table:table-cell table:style-name="Default" office:value-type="string" office:string-value="Coruña (A)"/>
          <table:table-cell table:style-name="Default" office:value-type="string" office:string-value="0354"/>
          <table:table-cell table:style-name="Default" office:value-type="string" office:string-value="Fene"/>
          <table:table-cell table:style-name="Default" office:value-type="string" office:string-value="FENE"/>
          <table:table-cell/>
          <table:table-cell table:style-name="Default" office:value-type="string" office:string-value="690133502"/>
        </table:table-row>
        <table:table-row table:style-name="ro1">
          <table:table-cell table:style-name="Default" office:value-type="string" office:string-value="11293"/>
          <table:table-cell table:style-name="Default" office:value-type="string" office:string-value="MANUEL FILIGUEIRA TOME,S.L."/>
          <table:table-cell table:style-name="Default" office:value-type="string" office:string-value="EBANISTERIA RUEIRO"/>
          <table:table-cell table:style-name="Default" office:value-type="string" office:string-value="Ebanistaría, ebanist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MIÑORTOS "/>
          <table:table-cell table:style-name="Default" office:value-type="string" office:string-value="SN"/>
          <table:table-cell table:number-columns-repeated="4"/>
          <table:table-cell table:style-name="Default" office:value-type="string" office:string-value="BOIRO"/>
          <table:table-cell table:style-name="Default" office:value-type="string" office:string-value="15970"/>
          <table:table-cell table:style-name="Default" office:value-type="string" office:string-value="Coruña (A)"/>
          <table:table-cell table:style-name="Default" office:value-type="string" office:string-value="0716"/>
          <table:table-cell table:style-name="Default" office:value-type="string" office:string-value="Porto do Son (O)"/>
          <table:table-cell table:style-name="Default" office:value-type="string" office:string-value="PORTO DO SON"/>
          <table:table-cell table:number-columns-repeated="2"/>
          <table:table-cell table:style-name="Default" office:value-type="string" office:string-value="https://es-es.facebook.com/pages/category/Interior"/>
        </table:table-row>
        <table:table-row table:style-name="ro1">
          <table:table-cell table:style-name="Default" office:value-type="string" office:string-value="11292"/>
          <table:table-cell table:style-name="Default" office:value-type="string" office:string-value="ANA ALFONSIN RIVEIRO"/>
          <table:table-cell table:style-name="Default" office:value-type="string" office:string-value="MOLAN MIS CALCETAS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ETIROSA"/>
          <table:table-cell table:style-name="Default" office:value-type="string" office:string-value="83"/>
          <table:table-cell table:number-columns-repeated="5"/>
          <table:table-cell table:style-name="Default" office:value-type="string" office:string-value="36947"/>
          <table:table-cell table:style-name="Default" office:value-type="string" office:string-value="Pontevedra"/>
          <table:table-cell table:style-name="Default" office:value-type="string" office:string-value="0084"/>
          <table:table-cell table:style-name="Default" office:value-type="string" office:string-value="Cangas de Morrazo"/>
          <table:table-cell table:style-name="Default" office:value-type="string" office:string-value="CANGAS"/>
        </table:table-row>
        <table:table-row table:style-name="ro1">
          <table:table-cell table:style-name="Default" office:value-type="string" office:string-value="11280"/>
          <table:table-cell table:style-name="Default" office:value-type="string" office:string-value="Miguel Angel FANDIÑO GONDAR"/>
          <table:table-cell table:style-name="Default" office:value-type="string" office:string-value="Artesania en piedra Miguel Angel"/>
          <table:table-cell table:style-name="Default" office:value-type="string" office:string-value="Cantaría, canteiro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 Costa"/>
          <table:table-cell table:style-name="Default" office:value-type="string" office:string-value="42"/>
          <table:table-cell table:number-columns-repeated="3"/>
          <table:table-cell table:style-name="Default" office:value-type="string" office:string-value="San Xoan de Leiro"/>
          <table:table-cell table:style-name="Default" office:value-type="string" office:string-value="Ribadumia"/>
          <table:table-cell table:style-name="Default" office:value-type="string" office:string-value="36635"/>
          <table:table-cell table:style-name="Default" office:value-type="string" office:string-value="Pontevedra"/>
          <table:table-cell table:style-name="Default" office:value-type="string" office:string-value="0464"/>
          <table:table-cell table:style-name="Default" office:value-type="string" office:string-value="Ribadumia"/>
          <table:table-cell table:style-name="Default" office:value-type="string" office:string-value="San Xoan de Leiro"/>
          <table:table-cell/>
          <table:table-cell table:style-name="Default" office:value-type="string" office:string-value="686710553"/>
          <table:table-cell table:style-name="Default" office:value-type="string" office:string-value="Artesania en piedra Miguel Angel"/>
          <table:table-cell table:style-name="Default" office:value-type="string" office:string-value="https://www.instagram.com/artesaniaenpiedramiguelangel/"/>
        </table:table-row>
        <table:table-row table:style-name="ro1">
          <table:table-cell table:style-name="Default" office:value-type="string" office:string-value="11289"/>
          <table:table-cell table:style-name="Default" office:value-type="string" office:string-value="JOSE ANTONIO FRANCISCO JAVIER MOLARES CARRETE"/>
          <table:table-cell table:style-name="Default" office:value-type="string" office:string-value="VIDRIERAS ARTISTICAS COSMO"/>
          <table:table-cell table:style-name="Default" office:value-type="string" office:string-value="Vidr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EMIEIRAS"/>
          <table:table-cell table:style-name="Default" office:value-type="string" office:string-value="3"/>
          <table:table-cell table:number-columns-repeated="3"/>
          <table:table-cell table:style-name="Default" office:value-type="string" office:string-value="BEMBRIVE"/>
          <table:table-cell table:style-name="Default" office:value-type="string" office:string-value="VIGO"/>
          <table:table-cell table:style-name="Default" office:value-type="string" office:string-value="36313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VIDRIERASCOSMO.COM"/>
          <table:table-cell table:style-name="Default" office:value-type="string" office:string-value="986470968"/>
          <table:table-cell table:style-name="Default" office:value-type="string" office:string-value="VIDRIERAS COSMO"/>
          <table:table-cell table:style-name="Default" office:value-type="string" office:string-value="VIDRIERAS_COSMO"/>
        </table:table-row>
        <table:table-row table:style-name="ro1">
          <table:table-cell table:style-name="Default" office:value-type="string" office:string-value="11248"/>
          <table:table-cell table:style-name="Default" office:value-type="string" office:string-value="LUIS MANUEL SANTOS DOBARRO"/>
          <table:table-cell table:style-name="Default" office:value-type="string" office:string-value="Luis Santos Carpintería Artesanal"/>
          <table:table-cell table:style-name="Default" office:value-type="string" office:string-value="Carpintaría, carpin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 Isidro Labrador"/>
          <table:table-cell table:style-name="Default" office:value-type="string" office:string-value="17"/>
          <table:table-cell/>
          <table:table-cell table:style-name="Default" office:value-type="string" office:string-value="2º"/>
          <table:table-cell table:style-name="Default" office:value-type="string" office:string-value="Izq"/>
          <table:table-cell table:number-columns-repeated="2"/>
          <table:table-cell table:style-name="Default" office:value-type="string" office:string-value="27003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59251559"/>
          <table:table-cell table:style-name="Default" office:value-type="string" office:string-value="https://www.facebook.com/carpinterialugo"/>
          <table:table-cell table:style-name="Default" office:value-type="string" office:string-value="https://www.instagram.com/luissantosartesanialugo/"/>
        </table:table-row>
        <table:table-row table:style-name="ro1">
          <table:table-cell table:style-name="Default" office:value-type="string" office:string-value="11246"/>
          <table:table-cell table:style-name="Default" office:value-type="string" office:string-value="POSTVENTA RELOJEROS S.L"/>
          <table:table-cell table:style-name="Default" office:value-type="string" office:string-value="POSTVENTA RELOJEROS "/>
          <table:table-cell table:style-name="Default" office:value-type="string" office:string-value="Construción e reparación de reloxos, relox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 ANDRES "/>
          <table:table-cell table:style-name="Default" office:value-type="string" office:string-value="155"/>
          <table:table-cell table:number-columns-repeated="3"/>
          <table:table-cell table:style-name="Default" office:value-type="string" office:string-value="A CORUÑA"/>
          <table:table-cell table:style-name="Default" office:value-type="string" office:string-value="A CORUÑA"/>
          <table:table-cell table:style-name="Default" office:value-type="string" office:string-value="15003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style-name="Default" office:value-type="string" office:string-value="WWW.POSTVENTARELOJEROS.COM"/>
          <table:table-cell table:style-name="Default" office:value-type="string" office:string-value="981914134"/>
        </table:table-row>
        <table:table-row table:style-name="ro1">
          <table:table-cell table:style-name="Default" office:value-type="string" office:string-value="11249"/>
          <table:table-cell table:style-name="Default" office:value-type="string" office:string-value="MARIA  LOBATO  GARCIA"/>
          <table:table-cell table:style-name="Default" office:value-type="string" office:string-value="Mailob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SOCASTRO"/>
          <table:table-cell table:style-name="Default" office:value-type="string" office:string-value="5"/>
          <table:table-cell table:number-columns-repeated="3"/>
          <table:table-cell table:style-name="Default" office:value-type="string" office:string-value="SAN MAMEDE DE RIVADULLA"/>
          <table:table-cell table:style-name="Default" office:value-type="string" office:string-value="SOCASTRO"/>
          <table:table-cell table:style-name="Default" office:value-type="string" office:string-value="15885"/>
          <table:table-cell table:style-name="Default" office:value-type="string" office:string-value="Coruña (A)"/>
          <table:table-cell table:style-name="Default" office:value-type="string" office:string-value="0891"/>
          <table:table-cell table:style-name="Default" office:value-type="string" office:string-value="Vedra"/>
          <table:table-cell table:style-name="Default" office:value-type="string" office:string-value="VEDRA"/>
          <table:table-cell/>
          <table:table-cell table:style-name="Default" office:value-type="string" office:string-value="669040781"/>
          <table:table-cell table:style-name="Default" office:value-type="string" office:string-value="https://www.facebook.com/people/Mailob/10003245309"/>
          <table:table-cell table:style-name="Default" office:value-type="string" office:string-value="https://www.instagram.com/mailob.official/"/>
        </table:table-row>
        <table:table-row table:style-name="ro1">
          <table:table-cell table:style-name="Default" office:value-type="string" office:string-value="11247"/>
          <table:table-cell table:style-name="Default" office:value-type="string" office:string-value="Francisco Miguel PÉREZ FERNANDEZ"/>
          <table:table-cell table:style-name="Default" office:value-type="string" office:string-value="Retrincos Encuadernación"/>
          <table:table-cell table:style-name="Default" office:value-type="string" office:string-value="Encadernación, encadernador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DO NABAL"/>
          <table:table-cell table:style-name="Default" office:value-type="string" office:string-value="36"/>
          <table:table-cell table:number-columns-repeated="3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15896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www.retrincosencuadernacion.com"/>
          <table:table-cell/>
          <table:table-cell table:style-name="Default" office:value-type="string" office:string-value="https://www.facebook.com/retrincosencuadernacion"/>
          <table:table-cell table:style-name="Default" office:value-type="string" office:string-value="https://www.instagram.com/retrincos.encuadernacion/"/>
        </table:table-row>
        <table:table-row table:style-name="ro1">
          <table:table-cell table:style-name="Default" office:value-type="string" office:string-value="11245"/>
          <table:table-cell table:style-name="Default" office:value-type="string" office:string-value="RAMON RODRIGUEZ RODRIGUEZ"/>
          <table:table-cell table:style-name="Default" office:value-type="string" office:string-value="Quelo"/>
          <table:table-cell table:style-name="Default" office:value-type="string" office:string-value="Cantaría, canteiro"/>
          <table:table-cell table:style-name="Default" office:value-type="string" office:string-value="Cantaría, canteiro"/>
          <table:table-cell table:style-name="Default" office:value-type="string" office:string-value="Rúa"/>
          <table:table-cell table:style-name="Default" office:value-type="string" office:string-value="Carballeira"/>
          <table:table-cell table:style-name="Default" office:value-type="string" office:string-value="40"/>
          <table:table-cell table:number-columns-repeated="3"/>
          <table:table-cell table:style-name="Default" office:value-type="string" office:string-value="Parderrubias"/>
          <table:table-cell table:style-name="Default" office:value-type="string" office:string-value="Parderrubias"/>
          <table:table-cell table:style-name="Default" office:value-type="string" office:string-value="32830"/>
          <table:table-cell table:style-name="Default" office:value-type="string" office:string-value="Ourense"/>
          <table:table-cell table:style-name="Default" office:value-type="string" office:string-value="0473"/>
          <table:table-cell table:style-name="Default" office:value-type="string" office:string-value="Merca (A)"/>
          <table:table-cell table:style-name="Default" office:value-type="string" office:string-value="Ourense"/>
          <table:table-cell/>
          <table:table-cell table:style-name="Default" office:value-type="string" office:string-value="988260808"/>
        </table:table-row>
        <table:table-row table:style-name="ro1">
          <table:table-cell table:style-name="Default" office:value-type="string" office:string-value="11263"/>
          <table:table-cell table:style-name="Default" office:value-type="string" office:string-value="JUAN PEREZ CRESPO"/>
          <table:table-cell table:style-name="Default" office:value-type="string" office:string-value="LUSCO &amp; FUSCO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Sabaris"/>
          <table:table-cell table:style-name="Default" office:value-type="string" office:string-value="22"/>
          <table:table-cell/>
          <table:table-cell table:style-name="Default" office:value-type="string" office:string-value="1"/>
          <table:table-cell table:style-name="Default" office:value-type="string" office:string-value="G"/>
          <table:table-cell table:number-columns-repeated="2"/>
          <table:table-cell table:style-name="Default" office:value-type="string" office:string-value="36393"/>
          <table:table-cell table:style-name="Default" office:value-type="string" office:string-value="Pontevedra"/>
          <table:table-cell table:style-name="Default" office:value-type="string" office:string-value="0031"/>
          <table:table-cell table:style-name="Default" office:value-type="string" office:string-value="Baiona"/>
          <table:table-cell table:style-name="Default" office:value-type="string" office:string-value="Sabaris"/>
          <table:table-cell/>
          <table:table-cell table:style-name="Default" office:value-type="string" office:string-value="660259197"/>
          <table:table-cell table:style-name="Default" office:value-type="string" office:string-value="https://www.facebook.com/luscoandfusco"/>
          <table:table-cell table:style-name="Default" office:value-type="string" office:string-value="https://www.instagram.com/luscoandfusco/"/>
        </table:table-row>
        <table:table-row table:style-name="ro1">
          <table:table-cell table:style-name="Default" office:value-type="string" office:string-value="11261"/>
          <table:table-cell table:style-name="Default" office:value-type="string" office:string-value="María Luisa  MOSQUERA Sastre"/>
          <table:table-cell table:style-name="Default" office:value-type="string" office:string-value="Casperlota Atelier"/>
          <table:table-cell table:style-name="Default" office:value-type="string" office:string-value="Xoguetes, xogueteiro(a), bonecos, bonequeiro(a)"/>
          <table:table-cell table:style-name="Default" office:value-type="string" office:string-value="Decoración de teas, decorador(a) de teas"/>
          <table:table-cell table:style-name="Default" office:value-type="string" office:string-value="Lugar"/>
          <table:table-cell table:style-name="Default" office:value-type="string" office:string-value="Loibo "/>
          <table:table-cell table:style-name="Default" office:value-type="string" office:string-value="15"/>
          <table:table-cell table:number-columns-repeated="3"/>
          <table:table-cell table:style-name="Default" office:value-type="string" office:string-value="Quintás"/>
          <table:table-cell table:style-name="Default" office:value-type="string" office:string-value="Paderne"/>
          <table:table-cell table:style-name="Default" office:value-type="string" office:string-value="15314"/>
          <table:table-cell table:style-name="Default" office:value-type="string" office:string-value="Coruña (A)"/>
          <table:table-cell table:style-name="Default" office:value-type="string" office:string-value="0644"/>
          <table:table-cell table:style-name="Default" office:value-type="string" office:string-value="Paderne"/>
          <table:table-cell table:style-name="Default" office:value-type="string" office:string-value="A Coruña"/>
          <table:table-cell/>
          <table:table-cell table:style-name="Default" office:value-type="string" office:string-value="686468984"/>
          <table:table-cell/>
          <table:table-cell table:style-name="Default" office:value-type="string" office:string-value="https://www.instagram.com/casperlotaatelier?igsh=MTBwNms0ZWRsMG05Zw=="/>
        </table:table-row>
        <table:table-row table:style-name="ro1">
          <table:table-cell table:style-name="Default" office:value-type="string" office:string-value="11252"/>
          <table:table-cell table:style-name="Default" office:value-type="string" office:string-value="LILIANA RODRIGUEZ COLMENARES"/>
          <table:table-cell table:style-name="Default" office:value-type="string" office:string-value="Xoiart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Belvís de Paleo portal2"/>
          <table:table-cell table:style-name="Default" office:value-type="string" office:string-value="2"/>
          <table:table-cell table:style-name="Default" office:value-type="string" office:string-value="1º"/>
          <table:table-cell/>
          <table:table-cell table:style-name="Default" office:value-type="string" office:string-value="IZQ"/>
          <table:table-cell table:style-name="Default" office:value-type="string" office:string-value="SAN ESTEVO"/>
          <table:table-cell table:style-name="Default" office:value-type="string" office:string-value="PALEO"/>
          <table:table-cell table:style-name="Default" office:value-type="string" office:string-value="15175"/>
          <table:table-cell table:style-name="Default" office:value-type="string" office:string-value="Coruña (A)"/>
          <table:table-cell table:style-name="Default" office:value-type="string" office:string-value="0217"/>
          <table:table-cell table:style-name="Default" office:value-type="string" office:string-value="Carral"/>
          <table:table-cell table:style-name="Default" office:value-type="string" office:string-value="A Coruña"/>
          <table:table-cell/>
          <table:table-cell table:style-name="Default" office:value-type="string" office:string-value="981670640"/>
          <table:table-cell table:style-name="Default" office:value-type="string" office:string-value="https://www.facebook.com/lilian.1972/"/>
          <table:table-cell table:style-name="Default" office:value-type="string" office:string-value="@xoiart_joyeria"/>
        </table:table-row>
        <table:table-row table:style-name="ro1">
          <table:table-cell table:style-name="Default" office:value-type="string" office:string-value="11277"/>
          <table:table-cell table:style-name="Default" office:value-type="string" office:string-value="ALVARO GARCIA VILLAR"/>
          <table:table-cell table:style-name="Default" office:value-type="string" office:string-value="CUCHILLOS ARTESANOS VILLAR"/>
          <table:table-cell table:style-name="Default" office:value-type="string" office:string-value="Forxa e ferraría, ferr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CORNIDE"/>
          <table:table-cell table:style-name="Default" office:value-type="string" office:string-value="48"/>
          <table:table-cell table:number-columns-repeated="3"/>
          <table:table-cell table:style-name="Default" office:value-type="string" office:string-value="CALO"/>
          <table:table-cell/>
          <table:table-cell table:style-name="Default" office:value-type="string" office:string-value="15866"/>
          <table:table-cell table:style-name="Default" office:value-type="string" office:string-value="Coruña (A)"/>
          <table:table-cell table:style-name="Default" office:value-type="string" office:string-value="0829"/>
          <table:table-cell table:style-name="Default" office:value-type="string" office:string-value="Teo"/>
          <table:table-cell table:style-name="Default" office:value-type="string" office:string-value="CORNIDE"/>
          <table:table-cell/>
          <table:table-cell table:style-name="Default" office:value-type="string" office:string-value="648028531"/>
          <table:table-cell/>
          <table:table-cell table:style-name="Default" office:value-type="string" office:string-value="CUCHILLOSARTESANOSVILLAR"/>
        </table:table-row>
        <table:table-row table:style-name="ro1">
          <table:table-cell table:style-name="Default" office:value-type="string" office:string-value="11251"/>
          <table:table-cell table:style-name="Default" office:value-type="string" office:string-value="Maria de Lourdes Rivero Jimenez"/>
          <table:table-cell table:style-name="Default" office:value-type="string" office:string-value="Maria Rivero"/>
          <table:table-cell table:style-name="Default" office:value-type="string" office:string-value="Talla de pedra ou mármore, tallista de pedra ou mármore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ueiro de figueiriñas "/>
          <table:table-cell table:style-name="Default" office:value-type="string" office:string-value="23"/>
          <table:table-cell table:number-columns-repeated="2"/>
          <table:table-cell table:style-name="Default" office:value-type="string" office:string-value="b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15705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https://artesaniaalabastro.wordpress.com/"/>
          <table:table-cell table:style-name="Default" office:value-type="string" office:string-value="656196222"/>
        </table:table-row>
        <table:table-row table:style-name="ro1">
          <table:table-cell table:style-name="Default" office:value-type="string" office:string-value="11262"/>
          <table:table-cell table:style-name="Default" office:value-type="string" office:string-value="MARIA CARMEN GAITEIRO MOURE"/>
          <table:table-cell table:style-name="Default" office:value-type="string" office:string-value="NOBELO A NOBELO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MARZAN DE ARRIBA "/>
          <table:table-cell table:style-name="Default" office:value-type="string" office:string-value="1"/>
          <table:table-cell table:number-columns-repeated="3"/>
          <table:table-cell table:style-name="Default" office:value-type="string" office:string-value="SANTA EULALIA DE VEDRA"/>
          <table:table-cell table:style-name="Default" office:value-type="string" office:string-value="SANTA EULALIA DE VEDRA"/>
          <table:table-cell table:style-name="Default" office:value-type="string" office:string-value="15885"/>
          <table:table-cell table:style-name="Default" office:value-type="string" office:string-value="Coruña (A)"/>
          <table:table-cell table:style-name="Default" office:value-type="string" office:string-value="0891"/>
          <table:table-cell table:style-name="Default" office:value-type="string" office:string-value="Vedra"/>
          <table:table-cell table:style-name="Default" office:value-type="string" office:string-value="VEDRA"/>
          <table:table-cell/>
          <table:table-cell table:style-name="Default" office:value-type="string" office:string-value="986590087"/>
          <table:table-cell table:style-name="Default" office:value-type="string" office:string-value="MARIA GAIEIRO MOURE"/>
        </table:table-row>
        <table:table-row table:style-name="ro1">
          <table:table-cell table:style-name="Default" office:value-type="string" office:string-value="11256"/>
          <table:table-cell table:style-name="Default" office:value-type="string" office:string-value="JESÚS MANUEL MARTÍN MONZÓN"/>
          <table:table-cell table:style-name="Default" office:value-type="string" office:string-value="ARTEIA-ESTUDIO"/>
          <table:table-cell table:style-name="Default" office:value-type="string" office:string-value="Serigrafía, serígrafo(a)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CASA NEBOEIRA, COSTA DE LIÑARES "/>
          <table:table-cell table:style-name="Default" office:value-type="string" office:string-value="S/N"/>
          <table:table-cell table:style-name="Default" office:value-type="string" office:string-value="0"/>
          <table:table-cell table:style-name="Default" office:value-type="string" office:string-value="0"/>
          <table:table-cell table:style-name="Default" office:value-type="string" office:string-value="0"/>
          <table:table-cell table:style-name="Default" office:value-type="string" office:string-value="MORÁS"/>
          <table:table-cell table:style-name="Default" office:value-type="string" office:string-value="UXES"/>
          <table:table-cell table:style-name="Default" office:value-type="string" office:string-value="15690"/>
          <table:table-cell table:style-name="Default" office:value-type="string" office:string-value="Coruña (A)"/>
          <table:table-cell table:style-name="Default" office:value-type="string" office:string-value="0050"/>
          <table:table-cell table:style-name="Default" office:value-type="string" office:string-value="Arteixo"/>
          <table:table-cell table:style-name="Default" office:value-type="string" office:string-value="UXES"/>
          <table:table-cell table:style-name="Default" office:value-type="string" office:string-value="arteia-estudio@blogspot.com"/>
          <table:table-cell table:style-name="Default" office:value-type="string" office:string-value="600486688"/>
          <table:table-cell table:style-name="Default" office:value-type="string" office:string-value="Jesús Martín Monzón   y   arteia-estudio"/>
          <table:table-cell table:style-name="Default" office:value-type="string" office:string-value="Jesusm.monzon"/>
        </table:table-row>
        <table:table-row table:style-name="ro1">
          <table:table-cell table:style-name="Default" office:value-type="string" office:string-value="11255"/>
          <table:table-cell table:style-name="Default" office:value-type="string" office:string-value="JULIA MARIN RAMIREZ"/>
          <table:table-cell table:style-name="Default" office:value-type="string" office:string-value="Artesanía JMR"/>
          <table:table-cell table:style-name="Default" office:value-type="string" office:string-value="Produtor(a) de instrumentos tradicionais populares galegos"/>
          <table:table-cell table:style-name="Default" office:value-type="string" office:string-value=""/>
          <table:table-cell table:style-name="Default" office:value-type="string" office:string-value="Corredoira"/>
          <table:table-cell table:style-name="Default" office:value-type="string" office:string-value="Muídos (dos)"/>
          <table:table-cell table:style-name="Default" office:value-type="string" office:string-value="21"/>
          <table:table-cell/>
          <table:table-cell table:style-name="Default" office:value-type="string" office:string-value="2"/>
          <table:table-cell table:number-columns-repeated="3"/>
          <table:table-cell table:style-name="Default" office:value-type="string" office:string-value="15705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http://www.artesaniajmr.com/"/>
          <table:table-cell/>
          <table:table-cell table:style-name="Default" office:value-type="string" office:string-value="https://www.facebook.com/artesania.jmr"/>
          <table:table-cell table:style-name="Default" office:value-type="string" office:string-value="@artesania.jmr"/>
        </table:table-row>
        <table:table-row table:style-name="ro1">
          <table:table-cell table:style-name="Default" office:value-type="string" office:string-value="11284"/>
          <table:table-cell table:style-name="Default" office:value-type="string" office:string-value="MANUEL CAMPOS VILAVERDE"/>
          <table:table-cell table:style-name="Default" office:value-type="string" office:string-value="VILAVERDE CANTEIRO-ESCULTOR"/>
          <table:table-cell table:style-name="Default" office:value-type="string" office:string-value="Cantaría, canteiro"/>
          <table:table-cell table:style-name="Default" office:value-type="string" office:string-value="Cantaría, canteiro"/>
          <table:table-cell table:style-name="Default" office:value-type="string" office:string-value="Aldea"/>
          <table:table-cell table:style-name="Default" office:value-type="string" office:string-value="ARCA, PENELA S/N"/>
          <table:table-cell table:style-name="Default" office:value-type="string" office:string-value="S/N"/>
          <table:table-cell table:number-columns-repeated="3"/>
          <table:table-cell table:style-name="Default" office:value-type="string" office:string-value="A ESTRADA"/>
          <table:table-cell table:style-name="Default" office:value-type="string" office:string-value="A ESTRADA"/>
          <table:table-cell table:style-name="Default" office:value-type="string" office:string-value="36684"/>
          <table:table-cell table:style-name="Default" office:value-type="string" office:string-value="Pontevedra"/>
          <table:table-cell table:style-name="Default" office:value-type="string" office:string-value="0176"/>
          <table:table-cell table:style-name="Default" office:value-type="string" office:string-value="Estrada (A)"/>
          <table:table-cell table:style-name="Default" office:value-type="string" office:string-value="A ESTRADA"/>
          <table:table-cell/>
          <table:table-cell table:style-name="Default" office:value-type="string" office:string-value="626403029"/>
          <table:table-cell table:style-name="Default" office:value-type="string" office:string-value="MANUEL VILAVERDE"/>
        </table:table-row>
        <table:table-row table:style-name="ro1">
          <table:table-cell table:style-name="Default" office:value-type="string" office:string-value="11282"/>
          <table:table-cell table:style-name="Default" office:value-type="string" office:string-value="CERERIA CORTIZO, SL"/>
          <table:table-cell table:style-name="Default" office:value-type="string" office:string-value="CERERIA CORTIZO"/>
          <table:table-cell table:style-name="Default" office:value-type="string" office:string-value="Ceraría, cereiro(a) (velas e exvotos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EXTRAMUNDI"/>
          <table:table-cell table:style-name="Default" office:value-type="string" office:string-value="S/N"/>
          <table:table-cell table:number-columns-repeated="4"/>
          <table:table-cell table:style-name="Default" office:value-type="string" office:string-value="PADRON"/>
          <table:table-cell table:style-name="Default" office:value-type="string" office:string-value="15900"/>
          <table:table-cell table:style-name="Default" office:value-type="string" office:string-value="Coruña (A)"/>
          <table:table-cell table:style-name="Default" office:value-type="string" office:string-value="0657"/>
          <table:table-cell table:style-name="Default" office:value-type="string" office:string-value="Padrón"/>
          <table:table-cell table:style-name="Default" office:value-type="string" office:string-value="PADRON"/>
        </table:table-row>
        <table:table-row table:style-name="ro1">
          <table:table-cell table:style-name="Default" office:value-type="string" office:string-value="11265"/>
          <table:table-cell table:style-name="Default" office:value-type="string" office:string-value="MARIA CARMEN ALVAREZ BLANCO"/>
          <table:table-cell table:style-name="Default" office:value-type="string" office:string-value="ARTECAUREL"/>
          <table:table-cell table:style-name="Default" office:value-type="string" office:string-value="Pinturas e revestimentos decorativos, pintor-decorador(a), estucador, etcétera.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CARBALLEIRA DE LOR"/>
          <table:table-cell table:style-name="Default" office:value-type="string" office:string-value="34"/>
          <table:table-cell table:number-columns-repeated="4"/>
          <table:table-cell table:style-name="Default" office:value-type="string" office:string-value="A POBRA DO BROLLÓN"/>
          <table:table-cell table:style-name="Default" office:value-type="string" office:string-value="27330"/>
          <table:table-cell table:style-name="Default" office:value-type="string" office:string-value="Lugo"/>
          <table:table-cell table:style-name="Default" office:value-type="string" office:string-value="0478"/>
          <table:table-cell table:style-name="Default" office:value-type="string" office:string-value="Pobra do Brollón (A)"/>
          <table:table-cell table:style-name="Default" office:value-type="string" office:string-value="CARBALLEIRA DE LOR"/>
        </table:table-row>
        <table:table-row table:style-name="ro1">
          <table:table-cell table:style-name="Default" office:value-type="string" office:string-value="11253"/>
          <table:table-cell table:style-name="Default" office:value-type="string" office:string-value="ANTOLIN ALVAREZ GONZALEZ"/>
          <table:table-cell table:style-name="Default" office:value-type="string" office:string-value="Antolin Alvarez Gonzalez"/>
          <table:table-cell table:style-name="Default" office:value-type="string" office:string-value="Mosaicos, produtor(a) de mosaicos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 Pazo"/>
          <table:table-cell table:style-name="Default" office:value-type="string" office:string-value="26"/>
          <table:table-cell table:number-columns-repeated="3"/>
          <table:table-cell table:style-name="Default" office:value-type="string" office:string-value="figueiroa"/>
          <table:table-cell/>
          <table:table-cell table:style-name="Default" office:value-type="string" office:string-value="32111"/>
          <table:table-cell table:style-name="Default" office:value-type="string" office:string-value="Ourense"/>
          <table:table-cell table:style-name="Default" office:value-type="string" office:string-value="0551"/>
          <table:table-cell table:style-name="Default" office:value-type="string" office:string-value="Paderne de Allariz"/>
          <table:table-cell table:style-name="Default" office:value-type="string" office:string-value="Pazo"/>
        </table:table-row>
        <table:table-row table:style-name="ro1">
          <table:table-cell table:style-name="Default" office:value-type="string" office:string-value="11250"/>
          <table:table-cell table:style-name="Default" office:value-type="string" office:string-value="Maria Teresa  SORIANO Biosca"/>
          <table:table-cell table:style-name="Default" office:value-type="string" office:string-value="Maria Teresa Soriano Biosca"/>
          <table:table-cell table:style-name="Default" office:value-type="string" office:string-value="Olaría, oleiro(a)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Avenida"/>
          <table:table-cell table:style-name="Default" office:value-type="string" office:string-value="De Portugal"/>
          <table:table-cell table:style-name="Default" office:value-type="string" office:string-value="150"/>
          <table:table-cell/>
          <table:table-cell table:style-name="Default" office:value-type="string" office:string-value="5"/>
          <table:table-cell table:style-name="Default" office:value-type="string" office:string-value="IZ"/>
          <table:table-cell table:style-name="Default" office:value-type="string" office:string-value="Ourense"/>
          <table:table-cell table:style-name="Default" office:value-type="string" office:string-value="Ourense"/>
          <table:table-cell table:style-name="Default" office:value-type="string" office:string-value="32002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/>
          <table:table-cell table:style-name="Default" office:value-type="string" office:string-value="670957366"/>
        </table:table-row>
        <table:table-row table:style-name="ro1">
          <table:table-cell table:style-name="Default" office:value-type="string" office:string-value="11260"/>
          <table:table-cell table:style-name="Default" office:value-type="string" office:string-value="MARIA EUGENIA CONDE FILGUEIRA"/>
          <table:table-cell table:style-name="Default" office:value-type="string" office:string-value="INGENYART"/>
          <table:table-cell table:style-name="Default" office:value-type="string" office:string-value="Ourivaría, ourive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ORTELA"/>
          <table:table-cell table:style-name="Default" office:value-type="string" office:string-value="29"/>
          <table:table-cell/>
          <table:table-cell table:style-name="Default" office:value-type="string" office:string-value="8"/>
          <table:table-cell table:style-name="Default" office:value-type="string" office:string-value="A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36205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78864444"/>
        </table:table-row>
        <table:table-row table:style-name="ro1">
          <table:table-cell table:style-name="Default" office:value-type="string" office:string-value="11259"/>
          <table:table-cell table:style-name="Default" office:value-type="string" office:string-value="LUIS ORTIZ PUENTE"/>
          <table:table-cell table:style-name="Default" office:value-type="string" office:string-value="LUIS ORTIZ PUENTE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VICTOR LOPEZ SEOANE"/>
          <table:table-cell table:style-name="Default" office:value-type="string" office:string-value="1"/>
          <table:table-cell/>
          <table:table-cell table:style-name="Default" office:value-type="string" office:string-value="B"/>
          <table:table-cell/>
          <table:table-cell table:style-name="Default" office:value-type="string" office:string-value="A CORUÑA"/>
          <table:table-cell table:style-name="Default" office:value-type="string" office:string-value="A CORUÑA"/>
          <table:table-cell table:style-name="Default" office:value-type="string" office:string-value="15007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981232123"/>
        </table:table-row>
        <table:table-row table:style-name="ro1">
          <table:table-cell table:style-name="Default" office:value-type="string" office:string-value="11258"/>
          <table:table-cell table:style-name="Default" office:value-type="string" office:string-value="MARIA FELICIDAD PEREZ RODRIGUEZ"/>
          <table:table-cell table:style-name="Default" office:value-type="string" office:string-value="D-RAÍZ"/>
          <table:table-cell table:style-name="Default" office:value-type="string" office:string-value="Complementos de moda"/>
          <table:table-cell table:style-name="Default" office:value-type="string" office:string-value="Escaparatismo, escaparatistas"/>
          <table:table-cell table:style-name="Default" office:value-type="string" office:string-value="Rúa"/>
          <table:table-cell table:style-name="Default" office:value-type="string" office:string-value="Plaza Fuente Seoane"/>
          <table:table-cell table:style-name="Default" office:value-type="string" office:string-value="3"/>
          <table:table-cell/>
          <table:table-cell table:style-name="Default" office:value-type="string" office:string-value="11"/>
          <table:table-cell table:number-columns-repeated="3"/>
          <table:table-cell table:style-name="Default" office:value-type="string" office:string-value="15001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style-name="Default" office:value-type="string" office:string-value="www.d-raiz.com"/>
          <table:table-cell/>
          <table:table-cell table:style-name="Default" office:value-type="string" office:string-value="https://www.facebook.com/draiz.design"/>
          <table:table-cell table:style-name="Default" office:value-type="string" office:string-value="https://www.instagram.com/d.raiz/"/>
        </table:table-row>
        <table:table-row table:style-name="ro1">
          <table:table-cell table:style-name="Default" office:value-type="string" office:string-value="11257"/>
          <table:table-cell table:style-name="Default" office:value-type="string" office:string-value="MONTSERRAT PIÑEIRO TORRES"/>
          <table:table-cell table:style-name="Default" office:value-type="string" office:string-value="Montserrat Piñeiro Torres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NICARAGUA"/>
          <table:table-cell table:style-name="Default" office:value-type="string" office:string-value="50"/>
          <table:table-cell/>
          <table:table-cell table:style-name="Default" office:value-type="string" office:string-value="4º"/>
          <table:table-cell table:style-name="Default" office:value-type="string" office:string-value="ESQ"/>
          <table:table-cell table:number-columns-repeated="2"/>
          <table:table-cell table:style-name="Default" office:value-type="string" office:string-value="36204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27006947"/>
          <table:table-cell table:style-name="Default" office:value-type="string" office:string-value="https://www.facebook.com/montsepinheiro"/>
          <table:table-cell table:style-name="Default" office:value-type="string" office:string-value="@montsepinheiro"/>
        </table:table-row>
        <table:table-row table:style-name="ro1">
          <table:table-cell table:style-name="Default" office:value-type="string" office:string-value="11285"/>
          <table:table-cell table:style-name="Default" office:value-type="string" office:string-value="Barrosiña S.L."/>
          <table:table-cell table:style-name="Default" office:value-type="string" office:string-value="Barrosiña S.L.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os Pazos num 2"/>
          <table:table-cell table:style-name="Default" office:value-type="string" office:string-value="2"/>
          <table:table-cell table:number-columns-repeated="3"/>
          <table:table-cell table:style-name="Default" office:value-type="string" office:string-value="Nigrán"/>
          <table:table-cell/>
          <table:table-cell table:style-name="Default" office:value-type="string" office:string-value="36350"/>
          <table:table-cell table:style-name="Default" office:value-type="string" office:string-value="Pontevedra"/>
          <table:table-cell table:style-name="Default" office:value-type="string" office:string-value="0353"/>
          <table:table-cell table:style-name="Default" office:value-type="string" office:string-value="Nigrán"/>
          <table:table-cell table:style-name="Default" office:value-type="string" office:string-value="Nigrán"/>
          <table:table-cell/>
          <table:table-cell table:style-name="Default" office:value-type="string" office:string-value="649949847"/>
        </table:table-row>
        <table:table-row table:style-name="ro1">
          <table:table-cell table:style-name="Default" office:value-type="string" office:string-value="11278"/>
          <table:table-cell table:style-name="Default" office:value-type="string" office:string-value="PROTASIO HERMIDA SUAREZ"/>
          <table:table-cell table:style-name="Default" office:value-type="string" office:string-value="Carpinteria Metálica y Forja Artistica Protasio"/>
          <table:table-cell table:style-name="Default" office:value-type="string" office:string-value="Forxa e ferraría, ferr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 Vitorio"/>
          <table:table-cell table:style-name="Default" office:value-type="string" office:string-value="8"/>
          <table:table-cell table:number-columns-repeated="3"/>
          <table:table-cell table:style-name="Default" office:value-type="string" office:string-value="Franza"/>
          <table:table-cell table:style-name="Default" office:value-type="string" office:string-value="Mugardos"/>
          <table:table-cell table:style-name="Default" office:value-type="string" office:string-value="15626"/>
          <table:table-cell table:style-name="Default" office:value-type="string" office:string-value="Coruña (A)"/>
          <table:table-cell table:style-name="Default" office:value-type="string" office:string-value="0510"/>
          <table:table-cell table:style-name="Default" office:value-type="string" office:string-value="Mugardos"/>
          <table:table-cell table:style-name="Default" office:value-type="string" office:string-value="Mugardos"/>
          <table:table-cell/>
          <table:table-cell table:style-name="Default" office:value-type="string" office:string-value="981475063"/>
          <table:table-cell table:style-name="Default" office:value-type="string" office:string-value="protasio forja artística"/>
          <table:table-cell table:style-name="Default" office:value-type="string" office:string-value="protasioforjaartistica"/>
        </table:table-row>
        <table:table-row table:style-name="ro1">
          <table:table-cell table:style-name="Default" office:value-type="string" office:string-value="11275"/>
          <table:table-cell table:style-name="Default" office:value-type="string" office:string-value="LUCIA SEOANE LOPEZ"/>
          <table:table-cell table:style-name="Default" office:value-type="string" office:string-value="ARTESANIA DO CAUREL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SANTA EUFEMIA"/>
          <table:table-cell table:style-name="Default" office:value-type="string" office:string-value="27"/>
          <table:table-cell table:number-columns-repeated="3"/>
          <table:table-cell table:style-name="Default" office:value-type="string" office:string-value="FOLGOSO DO CAUREL"/>
          <table:table-cell table:style-name="Default" office:value-type="string" office:string-value="SANTA EUFEMIA"/>
          <table:table-cell table:style-name="Default" office:value-type="string" office:string-value="27325"/>
          <table:table-cell table:style-name="Default" office:value-type="string" office:string-value="Lugo"/>
          <table:table-cell table:style-name="Default" office:value-type="string" office:string-value="0174"/>
          <table:table-cell table:style-name="Default" office:value-type="string" office:string-value="Folgoso do Courel"/>
          <table:table-cell table:style-name="Default" office:value-type="string" office:string-value="FOLGOSO DO CAUREL"/>
          <table:table-cell table:style-name="Default" office:value-type="string" office:string-value="www.artesaniadocaurel.es"/>
          <table:table-cell table:style-name="Default" office:value-type="string" office:string-value="626886206"/>
          <table:table-cell table:style-name="Default" office:value-type="string" office:string-value="Artesania do Caurel"/>
          <table:table-cell table:style-name="Default" office:value-type="string" office:string-value="artesania_do_caurel"/>
          <table:table-cell table:style-name="Default" office:value-type="string" office:string-value="Perfil Facebook Lucía do Caurel (Artesanía do Caurel)"/>
        </table:table-row>
        <table:table-row table:style-name="ro1">
          <table:table-cell table:style-name="Default" office:value-type="string" office:string-value="11273"/>
          <table:table-cell table:style-name="Default" office:value-type="string" office:string-value="ANTONIO RODRIGUEZ GOMEZ"/>
          <table:table-cell table:style-name="Default" office:value-type="string" office:string-value="REBESTPIEL"/>
          <table:table-cell table:style-name="Default" office:value-type="string" office:string-value="Peletaría, pele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ORUÑA"/>
          <table:table-cell table:style-name="Default" office:value-type="string" office:string-value="78"/>
          <table:table-cell/>
          <table:table-cell table:style-name="Default" office:value-type="string" office:string-value="3"/>
          <table:table-cell table:style-name="Default" office:value-type="string" office:string-value="B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36209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rebestpiel.com"/>
          <table:table-cell table:style-name="Default" office:value-type="string" office:string-value="986235289"/>
          <table:table-cell table:style-name="Default" office:value-type="string" office:string-value="rebestpiel"/>
          <table:table-cell table:style-name="Default" office:value-type="string" office:string-value="rebestpiel"/>
        </table:table-row>
        <table:table-row table:style-name="ro1">
          <table:table-cell table:style-name="Default" office:value-type="string" office:string-value="11269"/>
          <table:table-cell table:style-name="Default" office:value-type="string" office:string-value="MARIA JESUS RODRIGUEZ MOURIÑO"/>
          <table:table-cell table:style-name="Default" office:value-type="string" office:string-value="Floristeria Freesia"/>
          <table:table-cell table:style-name="Default" office:value-type="string" office:string-value="Arranxos florais con flores naturais ou secas, fabricación de flores de papel ou teas, etc.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Fragata Lealtad"/>
          <table:table-cell table:style-name="Default" office:value-type="string" office:string-value="18A"/>
          <table:table-cell/>
          <table:table-cell table:style-name="Default" office:value-type="string" office:string-value="1º"/>
          <table:table-cell table:style-name="Default" office:value-type="string" office:string-value="E"/>
          <table:table-cell table:number-columns-repeated="2"/>
          <table:table-cell table:style-name="Default" office:value-type="string" office:string-value="36950"/>
          <table:table-cell table:style-name="Default" office:value-type="string" office:string-value="Pontevedra"/>
          <table:table-cell table:style-name="Default" office:value-type="string" office:string-value="0293"/>
          <table:table-cell table:style-name="Default" office:value-type="string" office:string-value="Moaña"/>
          <table:table-cell table:style-name="Default" office:value-type="string" office:string-value="Moaña"/>
          <table:table-cell table:number-columns-repeated="2"/>
          <table:table-cell table:style-name="Default" office:value-type="string" office:string-value="Freesiafloristeria"/>
          <table:table-cell table:style-name="Default" office:value-type="string" office:string-value="Freesiafloristeria"/>
        </table:table-row>
        <table:table-row table:style-name="ro1">
          <table:table-cell table:style-name="Default" office:value-type="string" office:string-value="11281"/>
          <table:table-cell table:style-name="Default" office:value-type="string" office:string-value="MARIA DEL CARMEN VILLANUEVA POSE"/>
          <table:table-cell table:style-name="Default" office:value-type="string" office:string-value="CARMEN VILLANUEVA POSE"/>
          <table:table-cell table:style-name="Default" office:value-type="string" office:string-value="Produtor(a) e reparador(a) de redes, red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SANTISO-VILLANUEVA"/>
          <table:table-cell table:style-name="Default" office:value-type="string" office:string-value="19"/>
          <table:table-cell table:number-columns-repeated="5"/>
          <table:table-cell table:style-name="Default" office:value-type="string" office:string-value="15113"/>
          <table:table-cell table:style-name="Default" office:value-type="string" office:string-value="Coruña (A)"/>
          <table:table-cell table:style-name="Default" office:value-type="string" office:string-value="0434"/>
          <table:table-cell table:style-name="Default" office:value-type="string" office:string-value="Malpica de Bergantiños"/>
          <table:table-cell table:style-name="Default" office:value-type="string" office:string-value="MALPICA DE BERGANTIÑOS"/>
          <table:table-cell/>
          <table:table-cell table:style-name="Default" office:value-type="string" office:string-value="607089966"/>
        </table:table-row>
        <table:table-row table:style-name="ro1">
          <table:table-cell table:style-name="Default" office:value-type="string" office:string-value="11283"/>
          <table:table-cell table:style-name="Default" office:value-type="string" office:string-value="JOSE BLANCO GOMEZ"/>
          <table:table-cell table:style-name="Default" office:value-type="string" office:string-value="JOSE BLANCO GOMEZ"/>
          <table:table-cell table:style-name="Default" office:value-type="string" office:string-value="Cantaría, canteiro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FONTELA-REQUEIXO"/>
          <table:table-cell table:style-name="Default" office:value-type="string" office:string-value="8"/>
          <table:table-cell table:number-columns-repeated="3"/>
          <table:table-cell table:style-name="Default" office:value-type="string" office:string-value="REQUEIXO"/>
          <table:table-cell table:style-name="Default" office:value-type="string" office:string-value="FONTELA"/>
          <table:table-cell table:style-name="Default" office:value-type="string" office:string-value="27513"/>
          <table:table-cell table:style-name="Default" office:value-type="string" office:string-value="Lugo"/>
          <table:table-cell table:style-name="Default" office:value-type="string" office:string-value="0168"/>
          <table:table-cell table:style-name="Default" office:value-type="string" office:string-value="Chantada"/>
          <table:table-cell table:style-name="Default" office:value-type="string" office:string-value="CHANTADA"/>
          <table:table-cell/>
          <table:table-cell table:style-name="Default" office:value-type="string" office:string-value="647609717"/>
        </table:table-row>
        <table:table-row table:style-name="ro1">
          <table:table-cell table:style-name="Default" office:value-type="string" office:string-value="11279"/>
          <table:table-cell table:style-name="Default" office:value-type="string" office:string-value="DOMINGO CASTIÑEIRAS VIQUEIRA"/>
          <table:table-cell table:style-name="Default" office:value-type="string" office:string-value="DOMIART"/>
          <table:table-cell table:style-name="Default" office:value-type="string" office:string-value="Tallista de vidro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EPUBLICA ARXENTINA"/>
          <table:table-cell table:style-name="Default" office:value-type="string" office:string-value="46"/>
          <table:table-cell/>
          <table:table-cell table:style-name="Default" office:value-type="string" office:string-value="BX"/>
          <table:table-cell table:number-columns-repeated="3"/>
          <table:table-cell table:style-name="Default" office:value-type="string" office:string-value="15701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981596584"/>
        </table:table-row>
        <table:table-row table:style-name="ro1">
          <table:table-cell table:style-name="Default" office:value-type="string" office:string-value="11276"/>
          <table:table-cell table:style-name="Default" office:value-type="string" office:string-value="Ana Sotuela Crespo"/>
          <table:table-cell table:style-name="Default" office:value-type="string" office:string-value="Morn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As Regas "/>
          <table:table-cell table:style-name="Default" office:value-type="string" office:string-value="Nº20"/>
          <table:table-cell table:number-columns-repeated="3"/>
          <table:table-cell table:style-name="Default" office:value-type="string" office:string-value="O Barco de Valdeorras"/>
          <table:table-cell table:style-name="Default" office:value-type="string" office:string-value="O Barco de Valdeorras"/>
          <table:table-cell table:style-name="Default" office:value-type="string" office:string-value="32300"/>
          <table:table-cell table:style-name="Default" office:value-type="string" office:string-value="Ourense"/>
          <table:table-cell table:style-name="Default" office:value-type="string" office:string-value="0090"/>
          <table:table-cell table:style-name="Default" office:value-type="string" office:string-value="Barco de Valdeorras (O)"/>
          <table:table-cell table:style-name="Default" office:value-type="string" office:string-value="O Barco de Valdeorras"/>
          <table:table-cell/>
          <table:table-cell table:style-name="Default" office:value-type="string" office:string-value="649660550"/>
          <table:table-cell/>
          <table:table-cell table:style-name="Default" office:value-type="string" office:string-value="Morna.artesania"/>
        </table:table-row>
        <table:table-row table:style-name="ro1">
          <table:table-cell table:style-name="Default" office:value-type="string" office:string-value="11272"/>
          <table:table-cell table:style-name="Default" office:value-type="string" office:string-value="VERONICA HERRAN HERMIDA"/>
          <table:table-cell table:style-name="Default" office:value-type="string" office:string-value="Roni Herrán Atelier"/>
          <table:table-cell table:style-name="Default" office:value-type="string" office:string-value="Escultura, escultor(a)"/>
          <table:table-cell table:style-name="Default" office:value-type="string" office:string-value="Forxa e ferraría, ferreiro(a)"/>
          <table:table-cell table:style-name="Default" office:value-type="string" office:string-value="Rúa"/>
          <table:table-cell table:style-name="Default" office:value-type="string" office:string-value="Viorneira"/>
          <table:table-cell table:style-name="Default" office:value-type="string" office:string-value="5"/>
          <table:table-cell/>
          <table:table-cell table:style-name="Default" office:value-type="string" office:string-value="3"/>
          <table:table-cell table:style-name="Default" office:value-type="string" office:string-value="G"/>
          <table:table-cell table:number-columns-repeated="2"/>
          <table:table-cell table:style-name="Default" office:value-type="string" office:string-value="15895"/>
          <table:table-cell table:style-name="Default" office:value-type="string" office:string-value="Coruña (A)"/>
          <table:table-cell table:style-name="Default" office:value-type="string" office:string-value="0026"/>
          <table:table-cell table:style-name="Default" office:value-type="string" office:string-value="Ames"/>
          <table:table-cell table:style-name="Default" office:value-type="string" office:string-value="MILLADOIRO"/>
          <table:table-cell table:style-name="Default" office:value-type="string" office:string-value="www.veronicaherran.com"/>
          <table:table-cell/>
          <table:table-cell table:style-name="Default" office:value-type="string" office:string-value="https://www.facebook.com/veronicaherran.arte"/>
          <table:table-cell table:style-name="Default" office:value-type="string" office:string-value="roniherran"/>
        </table:table-row>
        <table:table-row table:style-name="ro1">
          <table:table-cell table:style-name="Default" office:value-type="string" office:string-value="11271"/>
          <table:table-cell table:style-name="Default" office:value-type="string" office:string-value="ALBERTO AÑON CORRAL"/>
          <table:table-cell table:style-name="Default" office:value-type="string" office:string-value="ALFARERÍA LISTA"/>
          <table:table-cell table:style-name="Default" office:value-type="string" office:string-value="Olaría, oleiro(a)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Rúa"/>
          <table:table-cell table:style-name="Default" office:value-type="string" office:string-value="NOVA"/>
          <table:table-cell table:style-name="Default" office:value-type="string" office:string-value="8"/>
          <table:table-cell table:number-columns-repeated="3"/>
          <table:table-cell table:style-name="Default" office:value-type="string" office:string-value="BUÑO"/>
          <table:table-cell table:style-name="Default" office:value-type="string" office:string-value="BUÑO"/>
          <table:table-cell table:style-name="Default" office:value-type="string" office:string-value="15111"/>
          <table:table-cell table:style-name="Default" office:value-type="string" office:string-value="Coruña (A)"/>
          <table:table-cell table:style-name="Default" office:value-type="string" office:string-value="0434"/>
          <table:table-cell table:style-name="Default" office:value-type="string" office:string-value="Malpica de Bergantiños"/>
          <table:table-cell table:style-name="Default" office:value-type="string" office:string-value="BUÑO"/>
          <table:table-cell/>
          <table:table-cell table:style-name="Default" office:value-type="string" office:string-value="659563215"/>
          <table:table-cell table:style-name="Default" office:value-type="string" office:string-value="ALFARERIALISTA"/>
          <table:table-cell table:style-name="Default" office:value-type="string" office:string-value="https://www.instagram.com/albertolista/"/>
        </table:table-row>
        <table:table-row table:style-name="ro1">
          <table:table-cell table:style-name="Default" office:value-type="string" office:string-value="11268"/>
          <table:table-cell table:style-name="Default" office:value-type="string" office:string-value="MARIA AGUSTINA JOUANDON"/>
          <table:table-cell table:style-name="Default" office:value-type="string" office:string-value="Contraform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GARCIA BLANCO"/>
          <table:table-cell table:style-name="Default" office:value-type="string" office:string-value="5"/>
          <table:table-cell table:number-columns-repeated="2"/>
          <table:table-cell table:style-name="Default" office:value-type="string" office:string-value="1"/>
          <table:table-cell table:number-columns-repeated="2"/>
          <table:table-cell table:style-name="Default" office:value-type="string" office:string-value="15702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88912948"/>
          <table:table-cell table:style-name="Default" office:value-type="string" office:string-value="https://www.facebook.com/contraformestudio"/>
          <table:table-cell table:style-name="Default" office:value-type="string" office:string-value="https://www.instagram.com/contraform/"/>
        </table:table-row>
        <table:table-row table:style-name="ro1">
          <table:table-cell table:style-name="Default" office:value-type="string" office:string-value="11266"/>
          <table:table-cell table:style-name="Default" office:value-type="string" office:string-value="MARIA VICTORIA VILLAR RODRIGUEZ"/>
          <table:table-cell table:style-name="Default" office:value-type="string" office:string-value="VICTORIA VILLAR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REAL"/>
          <table:table-cell table:style-name="Default" office:value-type="string" office:string-value="138"/>
          <table:table-cell/>
          <table:table-cell table:style-name="Default" office:value-type="string" office:string-value="2"/>
          <table:table-cell table:style-name="Default" office:value-type="string" office:string-value="H"/>
          <table:table-cell table:number-columns-repeated="2"/>
          <table:table-cell table:style-name="Default" office:value-type="string" office:string-value="36201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99890583"/>
        </table:table-row>
        <table:table-row table:style-name="ro1">
          <table:table-cell table:style-name="Default" office:value-type="string" office:string-value="11264"/>
          <table:table-cell table:style-name="Default" office:value-type="string" office:string-value="SARAH JANE BORCUK CARDOSO"/>
          <table:table-cell table:style-name="Default" office:value-type="string" office:string-value="ARTESANIA ENXEBRE"/>
          <table:table-cell table:style-name="Default" office:value-type="string" office:string-value="Pirogravado, pirogravador(a)"/>
          <table:table-cell table:style-name="Default" office:value-type="string" office:string-value="Carpintaría, carpinteiro(a)"/>
          <table:table-cell table:style-name="Default" office:value-type="string" office:string-value="Rúa"/>
          <table:table-cell table:style-name="Default" office:value-type="string" office:string-value="ELENA QUIROGA"/>
          <table:table-cell table:style-name="Default" office:value-type="string" office:string-value="1"/>
          <table:table-cell table:style-name="Default" office:value-type="string" office:string-value="1"/>
          <table:table-cell/>
          <table:table-cell table:style-name="Default" office:value-type="string" office:string-value="A"/>
          <table:table-cell table:style-name="Default" office:value-type="string" office:string-value="VILOIRA"/>
          <table:table-cell table:style-name="Default" office:value-type="string" office:string-value="O BARCO DE VALDEORRAS"/>
          <table:table-cell table:style-name="Default" office:value-type="string" office:string-value="32315"/>
          <table:table-cell table:style-name="Default" office:value-type="string" office:string-value="Ourense"/>
          <table:table-cell table:style-name="Default" office:value-type="string" office:string-value="0090"/>
          <table:table-cell table:style-name="Default" office:value-type="string" office:string-value="Barco de Valdeorras (O)"/>
          <table:table-cell table:style-name="Default" office:value-type="string" office:string-value="VILOIRA"/>
          <table:table-cell/>
          <table:table-cell table:style-name="Default" office:value-type="string" office:string-value="646896273"/>
          <table:table-cell table:style-name="Default" office:value-type="string" office:string-value="https://www.facebook.com/artesaniaenxebregalega"/>
          <table:table-cell table:style-name="Default" office:value-type="string" office:string-value="https://www.instagram.com/artesania_enxebre"/>
          <table:table-cell table:style-name="Default" office:value-type="string" office:string-value="https://www.tiktok.com/@artesania_enxebre"/>
        </table:table-row>
        <table:table-row table:style-name="ro1">
          <table:table-cell table:style-name="Default" office:value-type="string" office:string-value="11267"/>
          <table:table-cell table:style-name="Default" office:value-type="string" office:string-value="ALEJANDRA BANGURA BLANCO"/>
          <table:table-cell table:style-name="Default" office:value-type="string" office:string-value="BANGUS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beza de manzaneda"/>
          <table:table-cell table:style-name="Default" office:value-type="string" office:string-value="10"/>
          <table:table-cell table:style-name="Default" office:value-type="string" office:string-value="1"/>
          <table:table-cell/>
          <table:table-cell table:style-name="Default" office:value-type="string" office:string-value="b"/>
          <table:table-cell table:style-name="Default" office:value-type="string" office:string-value="ournse "/>
          <table:table-cell table:style-name="Default" office:value-type="string" office:string-value="ourense"/>
          <table:table-cell table:style-name="Default" office:value-type="string" office:string-value="32005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 table:number-columns-repeated="2"/>
          <table:table-cell table:style-name="Default" office:value-type="string" office:string-value="Bangus"/>
          <table:table-cell table:style-name="Default" office:value-type="string" office:string-value="@bangurablanco"/>
        </table:table-row>
        <table:table-row table:style-name="ro1">
          <table:table-cell table:style-name="Default" office:value-type="string" office:string-value="11254"/>
          <table:table-cell table:style-name="Default" office:value-type="string" office:string-value="HC SAN RAFAEL"/>
          <table:table-cell table:style-name="Default" office:value-type="string" office:string-value="HC SAN RAFAEL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 JUAN DE DIOS"/>
          <table:table-cell table:style-name="Default" office:value-type="string" office:string-value="1"/>
          <table:table-cell table:number-columns-repeated="3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36208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sanrafaelvigo.org"/>
          <table:table-cell table:style-name="Default" office:value-type="string" office:string-value="986232740"/>
          <table:table-cell table:style-name="Default" office:value-type="string" office:string-value="m.facebook.com/hcsanrafael"/>
          <table:table-cell table:style-name="Default" office:value-type="string" office:string-value="instagram.com/hcsanrafael_vigo"/>
          <table:table-cell table:style-name="Default" office:value-type="string" office:string-value="tweeter"/>
        </table:table-row>
        <table:table-row table:style-name="ro1">
          <table:table-cell table:style-name="Default" office:value-type="string" office:string-value="11287"/>
          <table:table-cell table:style-name="Default" office:value-type="string" office:string-value="JOSÉ ÁNGEL COUSILLAS BERMÚDEZ"/>
          <table:table-cell table:style-name="Default" office:value-type="string" office:string-value="ANXO COUSILLAS"/>
          <table:table-cell table:style-name="Default" office:value-type="string" office:string-value="Talla de pedra ou mármore, tallista de pedra ou mármore"/>
          <table:table-cell table:style-name="Default" office:value-type="string" office:string-value="Talla, tallista"/>
          <table:table-cell table:style-name="Default" office:value-type="string" office:string-value="Lugar"/>
          <table:table-cell table:style-name="Default" office:value-type="string" office:string-value="O ESTO"/>
          <table:table-cell table:style-name="Default" office:value-type="string" office:string-value="19"/>
          <table:table-cell table:number-columns-repeated="5"/>
          <table:table-cell table:style-name="Default" office:value-type="string" office:string-value="15149"/>
          <table:table-cell table:style-name="Default" office:value-type="string" office:string-value="Coruña (A)"/>
          <table:table-cell table:style-name="Default" office:value-type="string" office:string-value="0145"/>
          <table:table-cell table:style-name="Default" office:value-type="string" office:string-value="Cabana de Bergantiños"/>
          <table:table-cell table:style-name="Default" office:value-type="string" office:string-value="CABANA DE BERGANTIÑOS"/>
          <table:table-cell/>
          <table:table-cell table:style-name="Default" office:value-type="string" office:string-value="609919550"/>
        </table:table-row>
        <table:table-row table:style-name="ro1">
          <table:table-cell table:style-name="Default" office:value-type="string" office:string-value="11270"/>
          <table:table-cell table:style-name="Default" office:value-type="string" office:string-value="MARIA SALOME FERNANDEZ MOLDES"/>
          <table:table-cell table:style-name="Default" office:value-type="string" office:string-value="Cucapuntoes 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Couto"/>
          <table:table-cell table:style-name="Default" office:value-type="string" office:string-value="13"/>
          <table:table-cell table:number-columns-repeated="2"/>
          <table:table-cell table:style-name="Default" office:value-type="string" office:string-value="C"/>
          <table:table-cell table:style-name="Default" office:value-type="string" office:string-value="Goian"/>
          <table:table-cell/>
          <table:table-cell table:style-name="Default" office:value-type="string" office:string-value="36700"/>
          <table:table-cell table:style-name="Default" office:value-type="string" office:string-value="Pontevedra"/>
          <table:table-cell table:style-name="Default" office:value-type="string" office:string-value="0545"/>
          <table:table-cell table:style-name="Default" office:value-type="string" office:string-value="Tomiño"/>
          <table:table-cell table:style-name="Default" office:value-type="string" office:string-value="tomiño"/>
          <table:table-cell/>
          <table:table-cell table:style-name="Default" office:value-type="string" office:string-value="986407483"/>
          <table:table-cell table:style-name="Default" office:value-type="string" office:string-value="Cucapuntoes "/>
          <table:table-cell table:style-name="Default" office:value-type="string" office:string-value="@cucapuntoes"/>
        </table:table-row>
        <table:table-row table:style-name="ro1">
          <table:table-cell table:style-name="Default" office:value-type="string" office:string-value="11274"/>
          <table:table-cell table:style-name="Default" office:value-type="string" office:string-value="LAURA CURRAIS PEREZ"/>
          <table:table-cell table:style-name="Default" office:value-type="string" office:string-value="BLAURTOPÍAS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RUZ VERDE"/>
          <table:table-cell table:style-name="Default" office:value-type="string" office:string-value="12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36202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07930797"/>
          <table:table-cell table:style-name="Default" office:value-type="string" office:string-value="https://www.facebook.com/Blaurtop%C3%ADas-10912494"/>
          <table:table-cell table:style-name="Default" office:value-type="string" office:string-value="https://www.instagram.com/blaurtopias/"/>
          <table:table-cell table:style-name="Default" office:value-type="string" office:string-value="https://www.pinterest.es/blaurtopias/"/>
        </table:table-row>
        <table:table-row table:style-name="ro1">
          <table:table-cell table:style-name="Default" office:value-type="string" office:string-value="11286"/>
          <table:table-cell table:style-name="Default" office:value-type="string" office:string-value="JESÚS  REPRESAS FREITAS"/>
          <table:table-cell table:style-name="Default" office:value-type="string" office:string-value="OBRADOIRO DE GAITAS JESÚS REPRESAS FREITAS"/>
          <table:table-cell table:style-name="Default" office:value-type="string" office:string-value="Produtor(a) de instrumentos musicais de vento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TROVADOR XOÁN GARCÍA DE GUILLADE"/>
          <table:table-cell table:style-name="Default" office:value-type="string" office:string-value="30"/>
          <table:table-cell table:number-columns-repeated="3"/>
          <table:table-cell table:style-name="Default" office:value-type="string" office:string-value="Ponteareas"/>
          <table:table-cell table:style-name="Default" office:value-type="string" office:string-value="Ponteareas"/>
          <table:table-cell table:style-name="Default" office:value-type="string" office:string-value="36860"/>
          <table:table-cell table:style-name="Default" office:value-type="string" office:string-value="Pontevedra"/>
          <table:table-cell table:style-name="Default" office:value-type="string" office:string-value="0427"/>
          <table:table-cell table:style-name="Default" office:value-type="string" office:string-value="Ponteareas"/>
          <table:table-cell table:style-name="Default" office:value-type="string" office:string-value="PONTEAREAS"/>
          <table:table-cell/>
          <table:table-cell table:style-name="Default" office:value-type="string" office:string-value="616481482"/>
        </table:table-row>
        <table:table-row table:style-name="ro1">
          <table:table-cell table:style-name="Default" office:value-type="string" office:string-value="11243"/>
          <table:table-cell table:style-name="Default" office:value-type="string" office:string-value="MARIA JOSEFA SANCHEZ CASTEDO"/>
          <table:table-cell table:style-name="Default" office:value-type="string" office:string-value="CENIZA DE PAPEL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ADOLFO SUAREZ"/>
          <table:table-cell table:style-name="Default" office:value-type="string" office:string-value="79"/>
          <table:table-cell/>
          <table:table-cell table:style-name="Default" office:value-type="string" office:string-value="2º"/>
          <table:table-cell table:style-name="Default" office:value-type="string" office:string-value="D"/>
          <table:table-cell table:number-columns-repeated="2"/>
          <table:table-cell table:style-name="Default" office:value-type="string" office:string-value="27003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07855397"/>
          <table:table-cell table:style-name="Default" office:value-type="string" office:string-value="www.facebook.com/mariasanchezcastedo"/>
          <table:table-cell table:style-name="Default" office:value-type="string" office:string-value="www.instagram.com/cenizadepapel"/>
        </table:table-row>
        <table:table-row table:style-name="ro1">
          <table:table-cell table:style-name="Default" office:value-type="string" office:string-value="11242"/>
          <table:table-cell table:style-name="Default" office:value-type="string" office:string-value="MARIA DEL PILAR VILLAR CANTO"/>
          <table:table-cell table:style-name="Default" office:value-type="string" office:string-value="CANTOS ARTESANIA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Carretera"/>
          <table:table-cell table:style-name="Default" office:value-type="string" office:string-value="PONTE DE OUTEIRO"/>
          <table:table-cell table:style-name="Default" office:value-type="string" office:string-value="35"/>
          <table:table-cell table:number-columns-repeated="3"/>
          <table:table-cell table:style-name="Default" office:value-type="string" office:string-value="PONTE DE OUTEIRO"/>
          <table:table-cell table:style-name="Default" office:value-type="string" office:string-value="CASTRO DE REI"/>
          <table:table-cell table:style-name="Default" office:value-type="string" office:string-value="27256"/>
          <table:table-cell table:style-name="Default" office:value-type="string" office:string-value="Lugo"/>
          <table:table-cell table:style-name="Default" office:value-type="string" office:string-value="0109"/>
          <table:table-cell table:style-name="Default" office:value-type="string" office:string-value="Castro de Rei"/>
          <table:table-cell table:style-name="Default" office:value-type="string" office:string-value="CASTRO DE REI"/>
          <table:table-cell/>
          <table:table-cell table:style-name="Default" office:value-type="string" office:string-value="982314281"/>
          <table:table-cell table:style-name="Default" office:value-type="string" office:string-value="https://www.facebook.com/p/Cantos-Artesania-100081"/>
          <table:table-cell table:style-name="Default" office:value-type="string" office:string-value="https://www.instagram.com/cantosartesania?igsh=MWdoZjZ6ZTlxYjF2OA=="/>
        </table:table-row>
        <table:table-row table:style-name="ro1">
          <table:table-cell table:style-name="Default" office:value-type="string" office:string-value="11237"/>
          <table:table-cell table:style-name="Default" office:value-type="string" office:string-value="NATALIA MORENO GARCIA-LOMBARDERO"/>
          <table:table-cell table:style-name="Default" office:value-type="string" office:string-value="NATALIA MORENO STUDIO"/>
          <table:table-cell table:style-name="Default" office:value-type="string" office:string-value="Decoración de teas, decorador(a) de tea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lle xende "/>
          <table:table-cell table:style-name="Default" office:value-type="string" office:string-value="3A"/>
          <table:table-cell table:number-columns-repeated="3"/>
          <table:table-cell table:style-name="Default" office:value-type="string" office:string-value="GONDOMAR"/>
          <table:table-cell table:style-name="Default" office:value-type="string" office:string-value="GONDOMAR"/>
          <table:table-cell table:style-name="Default" office:value-type="string" office:string-value="36389"/>
          <table:table-cell table:style-name="Default" office:value-type="string" office:string-value="Pontevedra"/>
          <table:table-cell table:style-name="Default" office:value-type="string" office:string-value="0216"/>
          <table:table-cell table:style-name="Default" office:value-type="string" office:string-value="Gondomar"/>
          <table:table-cell table:style-name="Default" office:value-type="string" office:string-value="GONDOMAR"/>
          <table:table-cell/>
          <table:table-cell table:style-name="Default" office:value-type="string" office:string-value="670252136"/>
          <table:table-cell/>
          <table:table-cell table:style-name="Default" office:value-type="string" office:string-value="@nataliamorenostudio"/>
        </table:table-row>
        <table:table-row table:style-name="ro1">
          <table:table-cell table:style-name="Default" office:value-type="string" office:string-value="11236"/>
          <table:table-cell table:style-name="Default" office:value-type="string" office:string-value="MANUEL MACEIRA ROZAS"/>
          <table:table-cell table:style-name="Default" office:value-type="string" office:string-value="ENCADERNACIONS  MACEIRA"/>
          <table:table-cell table:style-name="Default" office:value-type="string" office:string-value="Encadernación, encadernador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MOS"/>
          <table:table-cell table:style-name="Default" office:value-type="string" office:string-value="1"/>
          <table:table-cell table:style-name="Default" office:value-type="string" office:string-value="1"/>
          <table:table-cell table:style-name="Default" office:value-type="string" office:string-value="1"/>
          <table:table-cell table:style-name="Default" office:value-type="string" office:string-value="I"/>
          <table:table-cell table:number-columns-repeated="2"/>
          <table:table-cell table:style-name="Default" office:value-type="string" office:string-value="15702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50667746"/>
        </table:table-row>
        <table:table-row table:style-name="ro1">
          <table:table-cell table:style-name="Default" office:value-type="string" office:string-value="11234"/>
          <table:table-cell table:style-name="Default" office:value-type="string" office:string-value="NEREA CARPENTE TIELAS"/>
          <table:table-cell table:style-name="Default" office:value-type="string" office:string-value="PEIXE NER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UGAR VALES"/>
          <table:table-cell table:style-name="Default" office:value-type="string" office:string-value="81"/>
          <table:table-cell table:number-columns-repeated="3"/>
          <table:table-cell table:style-name="Default" office:value-type="string" office:string-value="MACEIRA"/>
          <table:table-cell table:style-name="Default" office:value-type="string" office:string-value="VALES-IGREXA"/>
          <table:table-cell table:style-name="Default" office:value-type="string" office:string-value="36873"/>
          <table:table-cell table:style-name="Default" office:value-type="string" office:string-value="Pontevedra"/>
          <table:table-cell table:style-name="Default" office:value-type="string" office:string-value="0139"/>
          <table:table-cell table:style-name="Default" office:value-type="string" office:string-value="Covelo"/>
          <table:table-cell table:style-name="Default" office:value-type="string" office:string-value="COVELO"/>
          <table:table-cell/>
          <table:table-cell table:style-name="Default" office:value-type="string" office:string-value="637826810"/>
          <table:table-cell table:style-name="Default" office:value-type="string" office:string-value="www.facebook.com/Peixe-Nero"/>
          <table:table-cell table:style-name="Default" office:value-type="string" office:string-value="www.instagram.com/peixeneroceramica"/>
        </table:table-row>
        <table:table-row table:style-name="ro1">
          <table:table-cell table:style-name="Default" office:value-type="string" office:string-value="11231"/>
          <table:table-cell table:style-name="Default" office:value-type="string" office:string-value="ALBERTO DAVILA GRAÑA"/>
          <table:table-cell table:style-name="Default" office:value-type="string" office:string-value="LUTHERIA DAVILA"/>
          <table:table-cell table:style-name="Default" office:value-type="string" office:string-value="Produtor(a) de instrumentos musicais de corda ou luthier"/>
          <table:table-cell table:style-name="Default" office:value-type="string" office:string-value="Produtor(a) de instrumentos musicais de percusión"/>
          <table:table-cell table:style-name="Default" office:value-type="string" office:string-value="Camiño"/>
          <table:table-cell table:style-name="Default" office:value-type="string" office:string-value="cabezal"/>
          <table:table-cell table:style-name="Default" office:value-type="string" office:string-value="18"/>
          <table:table-cell table:number-columns-repeated="5"/>
          <table:table-cell table:style-name="Default" office:value-type="string" office:string-value="36416"/>
          <table:table-cell table:style-name="Default" office:value-type="string" office:string-value="Pontevedra"/>
          <table:table-cell table:style-name="Default" office:value-type="string" office:string-value="0335"/>
          <table:table-cell table:style-name="Default" office:value-type="string" office:string-value="Mos"/>
          <table:table-cell table:style-name="Default" office:value-type="string" office:string-value="Petelos"/>
          <table:table-cell/>
          <table:table-cell table:style-name="Default" office:value-type="string" office:string-value="605794333"/>
          <table:table-cell table:style-name="Default" office:value-type="string" office:string-value="www.facebook.com/lutheria.davila"/>
          <table:table-cell table:style-name="Default" office:value-type="string" office:string-value="www.instagram.com/lutheriadavila"/>
        </table:table-row>
        <table:table-row table:style-name="ro1">
          <table:table-cell table:style-name="Default" office:value-type="string" office:string-value="11232"/>
          <table:table-cell table:style-name="Default" office:value-type="string" office:string-value="RAMÓN QUINTAS GARCÍA"/>
          <table:table-cell table:style-name="Default" office:value-type="string" office:string-value="Papelier"/>
          <table:table-cell table:style-name="Default" office:value-type="string" office:string-value="Debuxo, debuxante.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PRAIA LADEIRA "/>
          <table:table-cell table:style-name="Default" office:value-type="string" office:string-value="54"/>
          <table:table-cell table:number-columns-repeated="3"/>
          <table:table-cell table:style-name="Default" office:value-type="string" office:string-value="SANTA CRISTINA DA RAMALLOSA"/>
          <table:table-cell table:style-name="Default" office:value-type="string" office:string-value="SANTA CRISTINA DA RAMALLOSA"/>
          <table:table-cell table:style-name="Default" office:value-type="string" office:string-value="36393"/>
          <table:table-cell table:style-name="Default" office:value-type="string" office:string-value="Pontevedra"/>
          <table:table-cell table:style-name="Default" office:value-type="string" office:string-value="0031"/>
          <table:table-cell table:style-name="Default" office:value-type="string" office:string-value="Baiona"/>
          <table:table-cell table:style-name="Default" office:value-type="string" office:string-value="BAIONA"/>
          <table:table-cell/>
          <table:table-cell table:style-name="Default" office:value-type="string" office:string-value="611612661"/>
          <table:table-cell table:style-name="Default" office:value-type="string" office:string-value="www.facebook.com/papelier.es"/>
          <table:table-cell table:style-name="Default" office:value-type="string" office:string-value="www.instagram.com/papelier.es"/>
        </table:table-row>
        <table:table-row table:style-name="ro1">
          <table:table-cell table:style-name="Default" office:value-type="string" office:string-value="11229"/>
          <table:table-cell table:style-name="Default" office:value-type="string" office:string-value="AURORA DACAL  CASTRO"/>
          <table:table-cell table:style-name="Default" office:value-type="string" office:string-value="AURORA DACAL CASTRO"/>
          <table:table-cell table:style-name="Default" office:value-type="string" office:string-value="Cartón pedra, produtor(a) de obxectos de cartón pedra e similare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OUS DE MAIO"/>
          <table:table-cell table:style-name="Default" office:value-type="string" office:string-value="44"/>
          <table:table-cell/>
          <table:table-cell table:style-name="Default" office:value-type="string" office:string-value="1"/>
          <table:table-cell table:number-columns-repeated="2"/>
          <table:table-cell table:style-name="Default" office:value-type="string" office:string-value="XINZO DE LIMIA"/>
          <table:table-cell table:style-name="Default" office:value-type="string" office:string-value="32630"/>
          <table:table-cell table:style-name="Default" office:value-type="string" office:string-value="Ourense"/>
          <table:table-cell table:style-name="Default" office:value-type="string" office:string-value="0322"/>
          <table:table-cell table:style-name="Default" office:value-type="string" office:string-value="Xinzo de Limia"/>
          <table:table-cell table:style-name="Default" office:value-type="string" office:string-value="XINZO DE LIMIA"/>
          <table:table-cell/>
          <table:table-cell table:style-name="Default" office:value-type="string" office:string-value="608478493"/>
        </table:table-row>
        <table:table-row table:style-name="ro1">
          <table:table-cell table:style-name="Default" office:value-type="string" office:string-value="11230"/>
          <table:table-cell table:style-name="Default" office:value-type="string" office:string-value="María Lidia  Trigo Suárez"/>
          <table:table-cell table:style-name="Default" office:value-type="string" office:string-value="CÉRÁMICA CREARE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EDUARDO PONDAL"/>
          <table:table-cell table:style-name="Default" office:value-type="string" office:string-value="9"/>
          <table:table-cell table:number-columns-repeated="5"/>
          <table:table-cell table:style-name="Default" office:value-type="string" office:string-value="15113"/>
          <table:table-cell table:style-name="Default" office:value-type="string" office:string-value="Coruña (A)"/>
          <table:table-cell table:style-name="Default" office:value-type="string" office:string-value="0434"/>
          <table:table-cell table:style-name="Default" office:value-type="string" office:string-value="Malpica de Bergantiños"/>
          <table:table-cell table:style-name="Default" office:value-type="string" office:string-value="MALPICA DE BERGANTIÑOS"/>
          <table:table-cell/>
          <table:table-cell table:style-name="Default" office:value-type="string" office:string-value="687782464"/>
        </table:table-row>
        <table:table-row table:style-name="ro1">
          <table:table-cell table:style-name="Default" office:value-type="string" office:string-value="11226"/>
          <table:table-cell table:style-name="Default" office:value-type="string" office:string-value="ÁNGELA  RODRÍGUEZ FERRER"/>
          <table:table-cell table:style-name="Default" office:value-type="string" office:string-value="Caracola, vestido de Conto"/>
          <table:table-cell table:style-name="Default" office:value-type="string" office:string-value="Decoración de teas, decorador(a) de tea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 GUARDA"/>
          <table:table-cell table:style-name="Default" office:value-type="string" office:string-value="14"/>
          <table:table-cell/>
          <table:table-cell table:style-name="Default" office:value-type="string" office:string-value="3"/>
          <table:table-cell table:style-name="Default" office:value-type="string" office:string-value="B"/>
          <table:table-cell table:number-columns-repeated="2"/>
          <table:table-cell table:style-name="Default" office:value-type="string" office:string-value="36740"/>
          <table:table-cell table:style-name="Default" office:value-type="string" office:string-value="Pontevedra"/>
          <table:table-cell table:style-name="Default" office:value-type="string" office:string-value="0545"/>
          <table:table-cell table:style-name="Default" office:value-type="string" office:string-value="Tomiño"/>
          <table:table-cell table:style-name="Default" office:value-type="string" office:string-value="TOMIÑO"/>
          <table:table-cell/>
          <table:table-cell table:style-name="Default" office:value-type="string" office:string-value="664893851"/>
        </table:table-row>
        <table:table-row table:style-name="ro1">
          <table:table-cell table:style-name="Default" office:value-type="string" office:string-value="11224"/>
          <table:table-cell table:style-name="Default" office:value-type="string" office:string-value="MARIA JOSE FERNANDEZ PEREZ"/>
          <table:table-cell table:style-name="Default" office:value-type="string" office:string-value="MARIA JOSE FERNANDEZ PEREZ"/>
          <table:table-cell table:style-name="Default" office:value-type="string" office:string-value="Produtor(a) e reparador(a) de redes, red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 Bartolome "/>
          <table:table-cell table:style-name="Default" office:value-type="string" office:string-value="6"/>
          <table:table-cell table:number-columns-repeated="5"/>
          <table:table-cell table:style-name="Default" office:value-type="string" office:string-value="13360"/>
          <table:table-cell table:style-name="Default" office:value-type="string" office:string-value="Coruña (A)"/>
          <table:table-cell table:style-name="Default" office:value-type="string" office:string-value="9012"/>
          <table:table-cell table:style-name="Default" office:value-type="string" office:string-value="Cariño"/>
          <table:table-cell table:style-name="Default" office:value-type="string" office:string-value="CARIÑO"/>
          <table:table-cell/>
          <table:table-cell table:style-name="Default" office:value-type="string" office:string-value="661426487"/>
        </table:table-row>
        <table:table-row table:style-name="ro1">
          <table:table-cell table:style-name="Default" office:value-type="string" office:string-value="11216"/>
          <table:table-cell table:style-name="Default" office:value-type="string" office:string-value="MARIA JESUS OTERO SUAREZ"/>
          <table:table-cell table:style-name="Default" office:value-type="string" office:string-value="MARÍA JESÚS OTERO SUÁREZ"/>
          <table:table-cell table:style-name="Default" office:value-type="string" office:string-value="Produtor(a) e reparador(a) de redes, redeiro(a)"/>
          <table:table-cell table:style-name="Default" office:value-type="string" office:string-value=""/>
          <table:table-cell table:style-name="Default" office:value-type="string" office:string-value="Estrada"/>
          <table:table-cell table:style-name="Default" office:value-type="string" office:string-value="Ventorrillo "/>
          <table:table-cell table:style-name="Default" office:value-type="string" office:string-value="80"/>
          <table:table-cell table:number-columns-repeated="2"/>
          <table:table-cell table:style-name="Default" office:value-type="string" office:string-value="5ºA"/>
          <table:table-cell table:style-name="Default" office:value-type="string" office:string-value="Malpica de Bergantiños"/>
          <table:table-cell table:style-name="Default" office:value-type="string" office:string-value="Malpica de Bergantiños"/>
          <table:table-cell table:style-name="Default" office:value-type="string" office:string-value="15113"/>
          <table:table-cell table:style-name="Default" office:value-type="string" office:string-value="Coruña (A)"/>
          <table:table-cell table:style-name="Default" office:value-type="string" office:string-value="0434"/>
          <table:table-cell table:style-name="Default" office:value-type="string" office:string-value="Malpica de Bergantiños"/>
          <table:table-cell table:style-name="Default" office:value-type="string" office:string-value="Malpica de Bergantiños"/>
          <table:table-cell/>
          <table:table-cell table:style-name="Default" office:value-type="string" office:string-value="609511643"/>
        </table:table-row>
        <table:table-row table:style-name="ro1">
          <table:table-cell table:style-name="Default" office:value-type="string" office:string-value="11219"/>
          <table:table-cell table:style-name="Default" office:value-type="string" office:string-value="ROCIO FERNÁNDEZ GONZÁLEZ"/>
          <table:table-cell table:style-name="Default" office:value-type="string" office:string-value="ROCIO FERNÁNDEZ GONZÁLEZ"/>
          <table:table-cell table:style-name="Default" office:value-type="string" office:string-value="Produtor(a) e reparador(a) de redes, red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BARREIROS"/>
          <table:table-cell table:style-name="Default" office:value-type="string" office:string-value="32"/>
          <table:table-cell table:number-columns-repeated="2"/>
          <table:table-cell table:style-name="Default" office:value-type="string" office:string-value="1"/>
          <table:table-cell table:style-name="Default" office:value-type="string" office:string-value="CARIÑO"/>
          <table:table-cell table:style-name="Default" office:value-type="string" office:string-value="CARIÑO"/>
          <table:table-cell table:style-name="Default" office:value-type="string" office:string-value="15360"/>
          <table:table-cell table:style-name="Default" office:value-type="string" office:string-value="Coruña (A)"/>
          <table:table-cell table:style-name="Default" office:value-type="string" office:string-value="9012"/>
          <table:table-cell table:style-name="Default" office:value-type="string" office:string-value="Cariño"/>
          <table:table-cell table:style-name="Default" office:value-type="string" office:string-value="CARIÑO"/>
          <table:table-cell/>
          <table:table-cell table:style-name="Default" office:value-type="string" office:string-value="648262012"/>
        </table:table-row>
        <table:table-row table:style-name="ro1">
          <table:table-cell table:style-name="Default" office:value-type="string" office:string-value="11213"/>
          <table:table-cell table:style-name="Default" office:value-type="string" office:string-value="verónica Marí Granda"/>
          <table:table-cell table:style-name="Default" office:value-type="string" office:string-value="SOPA DE NUEZ"/>
          <table:table-cell table:style-name="Default" office:value-type="string" office:string-value="Complementos de moda"/>
          <table:table-cell table:style-name="Default" office:value-type="string" office:string-value="Modisto(a)"/>
          <table:table-cell table:style-name="Default" office:value-type="string" office:string-value="Rúa"/>
          <table:table-cell table:style-name="Default" office:value-type="string" office:string-value="Alcalde Pardo Reguera n"/>
          <table:table-cell table:style-name="Default" office:value-type="string" office:string-value="14"/>
          <table:table-cell table:number-columns-repeated="3"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27004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www.sopadenuez.com"/>
          <table:table-cell table:style-name="Default" office:value-type="string" office:string-value="659606390"/>
          <table:table-cell table:style-name="Default" office:value-type="string" office:string-value="www.facebook.com/sopadenuez"/>
          <table:table-cell table:style-name="Default" office:value-type="string" office:string-value="www.instagram.com/sopadenuez"/>
        </table:table-row>
        <table:table-row table:style-name="ro1">
          <table:table-cell table:style-name="Default" office:value-type="string" office:string-value="11223"/>
          <table:table-cell table:style-name="Default" office:value-type="string" office:string-value="ANTONINA KADYROVA ---"/>
          <table:table-cell table:style-name="Default" office:value-type="string" office:string-value="AK 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ONDE DE TORRECEDEIRA"/>
          <table:table-cell table:style-name="Default" office:value-type="string" office:string-value="54"/>
          <table:table-cell/>
          <table:table-cell table:style-name="Default" office:value-type="string" office:string-value="3"/>
          <table:table-cell table:style-name="Default" office:value-type="string" office:string-value="IZ"/>
          <table:table-cell table:number-columns-repeated="2"/>
          <table:table-cell table:style-name="Default" office:value-type="string" office:string-value="36202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986221369"/>
          <table:table-cell table:style-name="Default" office:value-type="string" office:string-value="Antonina Kadyrova"/>
          <table:table-cell table:style-name="Default" office:value-type="string" office:string-value="akantonina"/>
        </table:table-row>
        <table:table-row table:style-name="ro1">
          <table:table-cell table:style-name="Default" office:value-type="string" office:string-value="11221"/>
          <table:table-cell table:style-name="Default" office:value-type="string" office:string-value="ALEJANDRO GARCÍA LOURÉS"/>
          <table:table-cell table:style-name="Default" office:value-type="string" office:string-value="AMIGURUMIS JANO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GAR. ABEGAS-CRECENTE 2"/>
          <table:table-cell table:style-name="Default" office:value-type="string" office:string-value="2"/>
          <table:table-cell table:number-columns-repeated="3"/>
          <table:table-cell table:style-name="Default" office:value-type="string" office:string-value="A PASTORIZA"/>
          <table:table-cell/>
          <table:table-cell table:style-name="Default" office:value-type="string" office:string-value="27246"/>
          <table:table-cell table:style-name="Default" office:value-type="string" office:string-value="Lugo"/>
          <table:table-cell table:style-name="Default" office:value-type="string" office:string-value="0446"/>
          <table:table-cell table:style-name="Default" office:value-type="string" office:string-value="Pastoriza"/>
          <table:table-cell table:style-name="Default" office:value-type="string" office:string-value="A PASTORIZA"/>
          <table:table-cell table:style-name="Default" office:value-type="string" office:string-value="facebook: amigurumisjano"/>
          <table:table-cell table:style-name="Default" office:value-type="string" office:string-value="689049401"/>
          <table:table-cell table:style-name="Default" office:value-type="string" office:string-value="Amigurumis Jano"/>
          <table:table-cell table:style-name="Default" office:value-type="string" office:string-value="Amigurumis  Jano"/>
        </table:table-row>
        <table:table-row table:style-name="ro1">
          <table:table-cell table:style-name="Default" office:value-type="string" office:string-value="011201"/>
          <table:table-cell table:style-name="Default" office:value-type="string" office:string-value="CARLOS COUSILLAS MOSQUERA"/>
          <table:table-cell table:style-name="Default" office:value-type="string" office:string-value="MIWI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fisterra"/>
          <table:table-cell table:style-name="Default" office:value-type="string" office:string-value="27"/>
          <table:table-cell/>
          <table:table-cell table:style-name="Default" office:value-type="string" office:string-value="2"/>
          <table:table-cell table:style-name="Default" office:value-type="string" office:string-value="iz"/>
          <table:table-cell table:number-columns-repeated="2"/>
          <table:table-cell table:style-name="Default" office:value-type="string" office:string-value="15142"/>
          <table:table-cell table:style-name="Default" office:value-type="string" office:string-value="Coruña (A)"/>
          <table:table-cell table:style-name="Default" office:value-type="string" office:string-value="0050"/>
          <table:table-cell table:style-name="Default" office:value-type="string" office:string-value="Arteixo"/>
          <table:table-cell table:style-name="Default" office:value-type="string" office:string-value="Arteixo"/>
          <table:table-cell/>
          <table:table-cell table:style-name="Default" office:value-type="string" office:string-value="687232216"/>
          <table:table-cell table:style-name="Default" office:value-type="string" office:string-value="https://www.facebook.com/FLORIDACENTROJOYA"/>
          <table:table-cell table:style-name="Default" office:value-type="string" office:string-value="@FLORIDACENTROJOYA"/>
        </table:table-row>
        <table:table-row table:style-name="ro1">
          <table:table-cell table:style-name="Default" office:value-type="string" office:string-value="011212"/>
          <table:table-cell table:style-name="Default" office:value-type="string" office:string-value="YERAI PAZ SOUTO"/>
          <table:table-cell table:style-name="Default" office:value-type="string" office:string-value="&quot;O SARILLO&quot;  traxe tradicional"/>
          <table:table-cell table:style-name="Default" office:value-type="string" office:string-value="Tecidos, tecedor(a) (alto e baixo lizo, alfombras, tapices)"/>
          <table:table-cell table:style-name="Default" office:value-type="string" office:string-value=""/>
          <table:table-cell table:style-name="Default" office:value-type="string" office:string-value="Estrada"/>
          <table:table-cell table:style-name="Default" office:value-type="string" office:string-value="NOGUEIRIDO"/>
          <table:table-cell table:style-name="Default" office:value-type="string" office:string-value="29"/>
          <table:table-cell table:number-columns-repeated="3"/>
          <table:table-cell table:style-name="Default" office:value-type="string" office:string-value="BARALLOBRE"/>
          <table:table-cell table:style-name="Default" office:value-type="string" office:string-value="FENE"/>
          <table:table-cell table:style-name="Default" office:value-type="string" office:string-value="15528"/>
          <table:table-cell table:style-name="Default" office:value-type="string" office:string-value="Coruña (A)"/>
          <table:table-cell table:style-name="Default" office:value-type="string" office:string-value="0354"/>
          <table:table-cell table:style-name="Default" office:value-type="string" office:string-value="Fene"/>
          <table:table-cell table:style-name="Default" office:value-type="string" office:string-value="Fene"/>
          <table:table-cell/>
          <table:table-cell table:style-name="Default" office:value-type="string" office:string-value="635272044"/>
        </table:table-row>
        <table:table-row table:style-name="ro1">
          <table:table-cell table:style-name="Default" office:value-type="string" office:string-value="011204"/>
          <table:table-cell table:style-name="Default" office:value-type="string" office:string-value="Jesús Angel CALO ALVAREZ"/>
          <table:table-cell table:style-name="Default" office:value-type="string" office:string-value="Suso Calo"/>
          <table:table-cell table:style-name="Default" office:value-type="string" office:string-value="Prataría, prateiro(a)"/>
          <table:table-cell table:style-name="Default" office:value-type="string" office:string-value="Talla, tallista"/>
          <table:table-cell table:style-name="Default" office:value-type="string" office:string-value="Rúa"/>
          <table:table-cell table:style-name="Default" office:value-type="string" office:string-value="Quintela "/>
          <table:table-cell table:style-name="Default" office:value-type="string" office:string-value="219"/>
          <table:table-cell table:number-columns-repeated="3"/>
          <table:table-cell table:style-name="Default" office:value-type="string" office:string-value="Moaña"/>
          <table:table-cell table:style-name="Default" office:value-type="string" office:string-value="Moaña"/>
          <table:table-cell table:style-name="Default" office:value-type="string" office:string-value="36950"/>
          <table:table-cell table:style-name="Default" office:value-type="string" office:string-value="Pontevedra"/>
          <table:table-cell table:style-name="Default" office:value-type="string" office:string-value="0293"/>
          <table:table-cell table:style-name="Default" office:value-type="string" office:string-value="Moaña"/>
          <table:table-cell table:style-name="Default" office:value-type="string" office:string-value="Moaña"/>
          <table:table-cell/>
          <table:table-cell table:style-name="Default" office:value-type="string" office:string-value="636325321"/>
          <table:table-cell table:style-name="Default" office:value-type="string" office:string-value="https://www.facebook.com/lobo.tolo.3"/>
          <table:table-cell table:style-name="Default" office:value-type="string" office:string-value="https://www.instagram.com/lobo_tolo?igsh=MTZmanFoZTI1dzdnMQ=="/>
        </table:table-row>
        <table:table-row table:style-name="ro1">
          <table:table-cell table:style-name="Default" office:value-type="string" office:string-value="011199"/>
          <table:table-cell table:style-name="Default" office:value-type="string" office:string-value="Tau restauración y conservación de Bienes Culturales  sociedad limitada"/>
          <table:table-cell table:style-name="Default" office:value-type="string" office:string-value="Tau  restauración 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Ermida"/>
          <table:table-cell table:style-name="Default" office:value-type="string" office:string-value="20"/>
          <table:table-cell table:number-columns-repeated="3"/>
          <table:table-cell table:style-name="Default" office:value-type="string" office:string-value="Vilaseco"/>
          <table:table-cell table:style-name="Default" office:value-type="string" office:string-value="Ermida"/>
          <table:table-cell table:style-name="Default" office:value-type="string" office:string-value="32141"/>
          <table:table-cell table:style-name="Default" office:value-type="string" office:string-value="Ourense"/>
          <table:table-cell table:style-name="Default" office:value-type="string" office:string-value="0760"/>
          <table:table-cell table:style-name="Default" office:value-type="string" office:string-value="San Cristovo de Cea"/>
          <table:table-cell table:style-name="Default" office:value-type="string" office:string-value="San Cristovo de Cea"/>
          <table:table-cell/>
          <table:table-cell table:style-name="Default" office:value-type="string" office:string-value="567146511"/>
        </table:table-row>
        <table:table-row table:style-name="ro1">
          <table:table-cell table:style-name="Default" office:value-type="string" office:string-value="011200"/>
          <table:table-cell table:style-name="Default" office:value-type="string" office:string-value="REGIS PIERRE FLOURY"/>
          <table:table-cell table:style-name="Default" office:value-type="string" office:string-value="regis floury"/>
          <table:table-cell table:style-name="Default" office:value-type="string" office:string-value="Produtor(a) de instrumentos musicais de corda ou luthier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Rúa"/>
          <table:table-cell table:style-name="Default" office:value-type="string" office:string-value="xende"/>
          <table:table-cell table:style-name="Default" office:value-type="string" office:string-value="3a"/>
          <table:table-cell table:number-columns-repeated="5"/>
          <table:table-cell table:style-name="Default" office:value-type="string" office:string-value="36389"/>
          <table:table-cell table:style-name="Default" office:value-type="string" office:string-value="Pontevedra"/>
          <table:table-cell table:style-name="Default" office:value-type="string" office:string-value="0216"/>
          <table:table-cell table:style-name="Default" office:value-type="string" office:string-value="Gondomar"/>
          <table:table-cell table:style-name="Default" office:value-type="string" office:string-value="morgadanes"/>
          <table:table-cell/>
          <table:table-cell table:style-name="Default" office:value-type="string" office:string-value="611061557"/>
          <table:table-cell table:style-name="Default" office:value-type="string" office:string-value="www.facebook.com/regis.floury"/>
          <table:table-cell table:style-name="Default" office:value-type="string" office:string-value="www.instagram.com/regisfloury"/>
        </table:table-row>
        <table:table-row table:style-name="ro1">
          <table:table-cell table:style-name="Default" office:value-type="string" office:string-value="011210"/>
          <table:table-cell table:style-name="Default" office:value-type="string" office:string-value="JOYERIA COVELO SL"/>
          <table:table-cell table:style-name="Default" office:value-type="string" office:string-value="JOYERIA COVELO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ANUEL RODRIGUEZ"/>
          <table:table-cell table:style-name="Default" office:value-type="string" office:string-value="16"/>
          <table:table-cell table:number-columns-repeated="4"/>
          <table:table-cell table:style-name="Default" office:value-type="string" office:string-value="O PORRIÑO"/>
          <table:table-cell table:style-name="Default" office:value-type="string" office:string-value="36400"/>
          <table:table-cell table:style-name="Default" office:value-type="string" office:string-value="Pontevedra"/>
          <table:table-cell table:style-name="Default" office:value-type="string" office:string-value="0391"/>
          <table:table-cell table:style-name="Default" office:value-type="string" office:string-value="Porriño (O)"/>
          <table:table-cell table:style-name="Default" office:value-type="string" office:string-value="O PORRIÑO"/>
          <table:table-cell/>
          <table:table-cell table:style-name="Default" office:value-type="string" office:string-value="986330329"/>
          <table:table-cell table:style-name="Default" office:value-type="string" office:string-value="https://www.facebook.com/joyeria.covelo"/>
          <table:table-cell table:style-name="Default" office:value-type="string" office:string-value="https://www.instagram.com/joyeria_covelo/"/>
        </table:table-row>
        <table:table-row table:style-name="ro1">
          <table:table-cell table:style-name="Default" office:value-type="string" office:string-value="011202"/>
          <table:table-cell table:style-name="Default" office:value-type="string" office:string-value="MARCOS FARIA PEREZ"/>
          <table:table-cell table:style-name="Default" office:value-type="string" office:string-value="HIEL DE BUEY ENCUADERNACION ARTESANA"/>
          <table:table-cell table:style-name="Default" office:value-type="string" office:string-value="Encadernación, encadernador(a)"/>
          <table:table-cell table:style-name="Default" office:value-type="string" office:string-value=""/>
          <table:table-cell table:style-name="Default" office:value-type="string" office:string-value="Carretera"/>
          <table:table-cell table:style-name="Default" office:value-type="string" office:string-value="Camposancos"/>
          <table:table-cell table:style-name="Default" office:value-type="string" office:string-value="174"/>
          <table:table-cell/>
          <table:table-cell table:style-name="Default" office:value-type="string" office:string-value="1"/>
          <table:table-cell/>
          <table:table-cell table:style-name="Default" office:value-type="string" office:string-value="Coruxo"/>
          <table:table-cell/>
          <table:table-cell table:style-name="Default" office:value-type="string" office:string-value="36211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56271426"/>
          <table:table-cell table:style-name="Default" office:value-type="string" office:string-value="@hieldebuey"/>
          <table:table-cell table:style-name="Default" office:value-type="string" office:string-value="@hieldebuey"/>
        </table:table-row>
        <table:table-row table:style-name="ro1">
          <table:table-cell table:style-name="Default" office:value-type="string" office:string-value="011196"/>
          <table:table-cell table:style-name="Default" office:value-type="string" office:string-value="FRANCISCO JAVIER GONZALEZ SANTOS"/>
          <table:table-cell table:style-name="Default" office:value-type="string" office:string-value="CUERO CORUÑA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XOAN CARLOS I"/>
          <table:table-cell table:style-name="Default" office:value-type="string" office:string-value="20"/>
          <table:table-cell/>
          <table:table-cell table:style-name="Default" office:value-type="string" office:string-value="3"/>
          <table:table-cell table:style-name="Default" office:value-type="string" office:string-value="A"/>
          <table:table-cell table:style-name="Default" office:value-type="string" office:string-value="O BURGO (SANTIAGO DE)"/>
          <table:table-cell/>
          <table:table-cell table:style-name="Default" office:value-type="string" office:string-value="15670"/>
          <table:table-cell table:style-name="Default" office:value-type="string" office:string-value="Coruña (A)"/>
          <table:table-cell table:style-name="Default" office:value-type="string" office:string-value="0315"/>
          <table:table-cell table:style-name="Default" office:value-type="string" office:string-value="Culleredo"/>
          <table:table-cell table:style-name="Default" office:value-type="string" office:string-value="CULLEREDO"/>
          <table:table-cell/>
          <table:table-cell table:style-name="Default" office:value-type="string" office:string-value="633574474"/>
          <table:table-cell table:style-name="Default" office:value-type="string" office:string-value="www.facebook.com/cuerocoruna.es/"/>
          <table:table-cell table:style-name="Default" office:value-type="string" office:string-value="@cuerocoruna"/>
          <table:table-cell table:style-name="Default" office:value-type="string" office:string-value="Twitter : @CueroCoruna"/>
        </table:table-row>
        <table:table-row table:style-name="ro1">
          <table:table-cell table:style-name="Default" office:value-type="string" office:string-value="011211"/>
          <table:table-cell table:style-name="Default" office:value-type="string" office:string-value="Lucía Sánchez Ferreño"/>
          <table:table-cell table:style-name="Default" office:value-type="string" office:string-value="Lucía Sánchez Ferreño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Principal"/>
          <table:table-cell table:style-name="Default" office:value-type="string" office:string-value="56"/>
          <table:table-cell table:number-columns-repeated="3"/>
          <table:table-cell table:style-name="Default" office:value-type="string" office:string-value="Curtis"/>
          <table:table-cell table:style-name="Default" office:value-type="string" office:string-value="Curtis"/>
          <table:table-cell table:style-name="Default" office:value-type="string" office:string-value="15310"/>
          <table:table-cell table:style-name="Default" office:value-type="string" office:string-value="Coruña (A)"/>
          <table:table-cell table:style-name="Default" office:value-type="string" office:string-value="0320"/>
          <table:table-cell table:style-name="Default" office:value-type="string" office:string-value="Curtis"/>
          <table:table-cell table:style-name="Default" office:value-type="string" office:string-value="curtis"/>
          <table:table-cell/>
          <table:table-cell table:style-name="Default" office:value-type="string" office:string-value="652794075"/>
          <table:table-cell table:style-name="Default" office:value-type="string" office:string-value="https://es-es.facebook.com/jerolas"/>
          <table:table-cell table:style-name="Default" office:value-type="string" office:string-value="https://www.instagram.com/jerolas_oficial"/>
        </table:table-row>
        <table:table-row table:style-name="ro1">
          <table:table-cell table:style-name="Default" office:value-type="string" office:string-value="011209"/>
          <table:table-cell table:style-name="Default" office:value-type="string" office:string-value="ALBA BOQUETE VILARIÑO"/>
          <table:table-cell table:style-name="Default" office:value-type="string" office:string-value="Arrolos de Mai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lceda de Caselas"/>
          <table:table-cell table:style-name="Default" office:value-type="string" office:string-value="4"/>
          <table:table-cell/>
          <table:table-cell table:style-name="Default" office:value-type="string" office:string-value="4"/>
          <table:table-cell table:style-name="Default" office:value-type="string" office:string-value="D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36209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98162300"/>
          <table:table-cell table:style-name="Default" office:value-type="string" office:string-value="https://www.facebook.com/ArrolosdeMaiPorteo/"/>
          <table:table-cell table:style-name="Default" office:value-type="string" office:string-value="https://www.instagram.com/arrolosdmai"/>
        </table:table-row>
        <table:table-row table:style-name="ro1">
          <table:table-cell table:style-name="Default" office:value-type="string" office:string-value="011208"/>
          <table:table-cell table:style-name="Default" office:value-type="string" office:string-value="MIRIAM FERNANDEZ OTERO"/>
          <table:table-cell table:style-name="Default" office:value-type="string" office:string-value="FUSAIOLA"/>
          <table:table-cell table:style-name="Default" office:value-type="string" office:string-value="Tecidos, tecedor(a) (alto e baixo lizo, alfombras, tapice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oturiña"/>
          <table:table-cell table:style-name="Default" office:value-type="string" office:string-value="13"/>
          <table:table-cell table:number-columns-repeated="3"/>
          <table:table-cell table:style-name="Default" office:value-type="string" office:string-value="San Bartolomeu de Insua"/>
          <table:table-cell table:style-name="Default" office:value-type="string" office:string-value="Insua"/>
          <table:table-cell table:style-name="Default" office:value-type="string" office:string-value="27813"/>
          <table:table-cell table:style-name="Default" office:value-type="string" office:string-value="Lugo"/>
          <table:table-cell table:style-name="Default" office:value-type="string" office:string-value="0654"/>
          <table:table-cell table:style-name="Default" office:value-type="string" office:string-value="Vilalba"/>
          <table:table-cell table:style-name="Default" office:value-type="string" office:string-value="Vilalba"/>
          <table:table-cell/>
          <table:table-cell table:style-name="Default" office:value-type="string" office:string-value="649151074"/>
          <table:table-cell table:style-name="Default" office:value-type="string" office:string-value="Fusaiola@facebook.com"/>
          <table:table-cell table:style-name="Default" office:value-type="string" office:string-value="Fusaiola@instagram.com"/>
        </table:table-row>
        <table:table-row table:style-name="ro1">
          <table:table-cell table:style-name="Default" office:value-type="string" office:string-value="139"/>
          <table:table-cell table:style-name="Default" office:value-type="string" office:string-value="ARDENTÍA S.L."/>
          <table:table-cell table:style-name="Default" office:value-type="string" office:string-value="ARDENTÍA S.L.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PQ. DE ROIS, PARC. B-31 (NAVE 1)"/>
          <table:table-cell table:number-columns-repeated="6"/>
          <table:table-cell table:style-name="Default" office:value-type="string" office:string-value="15173"/>
          <table:table-cell table:style-name="Default" office:value-type="string" office:string-value="Coruña (A)"/>
          <table:table-cell table:style-name="Default" office:value-type="string" office:string-value="0085"/>
          <table:table-cell table:style-name="Default" office:value-type="string" office:string-value="Bergondo"/>
          <table:table-cell table:number-columns-repeated="2"/>
          <table:table-cell table:style-name="Default" office:value-type="string" office:string-value="981634002"/>
          <table:table-cell table:style-name="Default" office:value-type="string" office:string-value="www.facebook.com/Ardentiaxoiajeweljoya"/>
          <table:table-cell table:style-name="Default" office:value-type="string" office:string-value="www.instagram.com/ardentia_xoiajeweljoya/"/>
        </table:table-row>
        <table:table-row table:style-name="ro1">
          <table:table-cell table:style-name="Default" office:value-type="string" office:string-value="11190"/>
          <table:table-cell table:style-name="Default" office:value-type="string" office:string-value="XIANA RODRÍGUEZ COBO"/>
          <table:table-cell table:style-name="Default" office:value-type="string" office:string-value="XIANA COBO TÉXTIL E ILUSTRACIÓN"/>
          <table:table-cell table:style-name="Default" office:value-type="string" office:string-value="Decoración de teas, decorador(a) de tea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OTO"/>
          <table:table-cell table:style-name="Default" office:value-type="string" office:string-value="5"/>
          <table:table-cell/>
          <table:table-cell table:style-name="Default" office:value-type="string" office:string-value="3"/>
          <table:table-cell table:number-columns-repeated="3"/>
          <table:table-cell table:style-name="Default" office:value-type="string" office:string-value="15707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50778523"/>
          <table:table-cell/>
          <table:table-cell table:style-name="Default" office:value-type="string" office:string-value="https://www.instagram.com/xianacobo/"/>
        </table:table-row>
        <table:table-row table:style-name="ro1">
          <table:table-cell table:style-name="Default" office:value-type="string" office:string-value="11186"/>
          <table:table-cell table:style-name="Default" office:value-type="string" office:string-value="ESTHER DÍAZ VIDAL"/>
          <table:table-cell table:style-name="Default" office:value-type="string" office:string-value="FONTE MEIMIL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LFONSO VII"/>
          <table:table-cell table:style-name="Default" office:value-type="string" office:string-value="8"/>
          <table:table-cell table:number-columns-repeated="5"/>
          <table:table-cell table:style-name="Default" office:value-type="string" office:string-value="27740"/>
          <table:table-cell table:style-name="Default" office:value-type="string" office:string-value="Lugo"/>
          <table:table-cell table:style-name="Default" office:value-type="string" office:string-value="0305"/>
          <table:table-cell table:style-name="Default" office:value-type="string" office:string-value="Mondoñedo"/>
          <table:table-cell table:style-name="Default" office:value-type="string" office:string-value="MONDOÑEDO"/>
          <table:table-cell/>
          <table:table-cell table:style-name="Default" office:value-type="string" office:string-value="649632262"/>
        </table:table-row>
        <table:table-row table:style-name="ro1">
          <table:table-cell table:style-name="Default" office:value-type="string" office:string-value="11181"/>
          <table:table-cell table:style-name="Default" office:value-type="string" office:string-value="CELTIA RODRIGUEZ SEDES"/>
          <table:table-cell table:style-name="Default" office:value-type="string" office:string-value="Zeltia Ao Aire"/>
          <table:table-cell table:style-name="Default" office:value-type="string" office:string-value="Bordados, bordador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LLE GENERAL SAN MARTÍN "/>
          <table:table-cell table:style-name="Default" office:value-type="string" office:string-value="9 "/>
          <table:table-cell/>
          <table:table-cell table:style-name="Default" office:value-type="string" office:string-value="2"/>
          <table:table-cell table:style-name="Default" office:value-type="string" office:string-value="C"/>
          <table:table-cell table:style-name="Default" office:value-type="string" office:string-value="CORUÑA"/>
          <table:table-cell/>
          <table:table-cell table:style-name="Default" office:value-type="string" office:string-value="15007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CORUÑA"/>
          <table:table-cell/>
          <table:table-cell table:style-name="Default" office:value-type="string" office:string-value="661343933"/>
          <table:table-cell table:style-name="Default" office:value-type="string" office:string-value="https://www.facebook.com/share/1BMRgw2Wp1/"/>
          <table:table-cell table:style-name="Default" office:value-type="string" office:string-value="https://www.instagram.com/zeltiaaoaire?igsh=MTduN3gxeXAwYTd5ag=="/>
        </table:table-row>
        <table:table-row table:style-name="ro1">
          <table:table-cell table:style-name="Default" office:value-type="string" office:string-value="11177"/>
          <table:table-cell table:style-name="Default" office:value-type="string" office:string-value="MARIO LOPEZ"/>
          <table:table-cell table:style-name="Default" office:value-type="string" office:string-value="MARIO LÓPEZ  "/>
          <table:table-cell table:style-name="Default" office:value-type="string" office:string-value="Xoiaría, xoieiro(a)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Rúa"/>
          <table:table-cell table:style-name="Default" office:value-type="string" office:string-value="PRACER"/>
          <table:table-cell table:style-name="Default" office:value-type="string" office:string-value="13"/>
          <table:table-cell table:number-columns-repeated="2"/>
          <table:table-cell table:style-name="Default" office:value-type="string" office:string-value="BAJO"/>
          <table:table-cell table:number-columns-repeated="2"/>
          <table:table-cell table:style-name="Default" office:value-type="string" office:string-value="36202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15079710"/>
          <table:table-cell/>
          <table:table-cell table:style-name="Default" office:value-type="string" office:string-value="https://www.instagram.com/mlopezarteyjoyas/"/>
        </table:table-row>
        <table:table-row table:style-name="ro1">
          <table:table-cell table:style-name="Default" office:value-type="string" office:string-value="11176"/>
          <table:table-cell table:style-name="Default" office:value-type="string" office:string-value="MARIA DEL CARMEN BELLAS VAZQUEZ"/>
          <table:table-cell table:style-name="Default" office:value-type="string" office:string-value="conloquetengo"/>
          <table:table-cell table:style-name="Default" office:value-type="string" office:string-value="Marroquinaría, marroquineiro(a)"/>
          <table:table-cell table:style-name="Default" office:value-type="string" office:string-value="Complementos de moda"/>
          <table:table-cell table:style-name="Default" office:value-type="string" office:string-value="Rúa"/>
          <table:table-cell table:style-name="Default" office:value-type="string" office:string-value="Xosé Neira Vilas"/>
          <table:table-cell table:style-name="Default" office:value-type="string" office:string-value="25"/>
          <table:table-cell table:number-columns-repeated="5"/>
          <table:table-cell table:style-name="Default" office:value-type="string" office:string-value="15320"/>
          <table:table-cell table:style-name="Default" office:value-type="string" office:string-value="Coruña (A)"/>
          <table:table-cell table:style-name="Default" office:value-type="string" office:string-value="0709"/>
          <table:table-cell table:style-name="Default" office:value-type="string" office:string-value="Pontes de García Rodríguez (As)"/>
          <table:table-cell table:style-name="Default" office:value-type="string" office:string-value="As Pontes"/>
          <table:table-cell/>
          <table:table-cell table:style-name="Default" office:value-type="string" office:string-value="626517470"/>
          <table:table-cell/>
          <table:table-cell table:style-name="Default" office:value-type="string" office:string-value="instagram.com/conloquetengo"/>
        </table:table-row>
        <table:table-row table:style-name="ro1">
          <table:table-cell table:style-name="Default" office:value-type="string" office:string-value="11172"/>
          <table:table-cell table:style-name="Default" office:value-type="string" office:string-value="OLALLA BORREGO MOREIRA"/>
          <table:table-cell table:style-name="Default" office:value-type="string" office:string-value="LIA B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LA PERLA 16"/>
          <table:table-cell table:style-name="Default" office:value-type="string" office:string-value="1º"/>
          <table:table-cell table:number-columns-repeated="2"/>
          <table:table-cell table:style-name="Default" office:value-type="string" office:string-value="A"/>
          <table:table-cell/>
          <table:table-cell table:style-name="Default" office:value-type="string" office:string-value="PORTONOVO"/>
          <table:table-cell table:style-name="Default" office:value-type="string" office:string-value="36970"/>
          <table:table-cell table:style-name="Default" office:value-type="string" office:string-value="Pontevedra"/>
          <table:table-cell table:style-name="Default" office:value-type="string" office:string-value="0519"/>
          <table:table-cell table:style-name="Default" office:value-type="string" office:string-value="Sanxenxo"/>
          <table:table-cell table:style-name="Default" office:value-type="string" office:string-value="PORTONOVO"/>
          <table:table-cell/>
          <table:table-cell table:style-name="Default" office:value-type="string" office:string-value="652217804"/>
          <table:table-cell table:style-name="Default" office:value-type="string" office:string-value="https://www.facebook.com/liabstudio/"/>
          <table:table-cell table:style-name="Default" office:value-type="string" office:string-value="https://www.instagram.com/liab_studio/"/>
        </table:table-row>
        <table:table-row table:style-name="ro1">
          <table:table-cell table:style-name="Default" office:value-type="string" office:string-value="11168"/>
          <table:table-cell table:style-name="Default" office:value-type="string" office:string-value="MARTA BUJAN PEREIRAS"/>
          <table:table-cell table:style-name="Default" office:value-type="string" office:string-value="MODELARTE"/>
          <table:table-cell table:style-name="Default" office:value-type="string" office:string-value="Escultura, escultor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XIAN. TROBE"/>
          <table:table-cell table:style-name="Default" office:value-type="string" office:string-value="31"/>
          <table:table-cell table:number-columns-repeated="3"/>
          <table:table-cell table:style-name="Default" office:value-type="string" office:string-value="TROBE"/>
          <table:table-cell table:style-name="Default" office:value-type="string" office:string-value="XIAN"/>
          <table:table-cell table:style-name="Default" office:value-type="string" office:string-value="15885"/>
          <table:table-cell table:style-name="Default" office:value-type="string" office:string-value="Coruña (A)"/>
          <table:table-cell table:style-name="Default" office:value-type="string" office:string-value="0891"/>
          <table:table-cell table:style-name="Default" office:value-type="string" office:string-value="Vedra"/>
          <table:table-cell table:style-name="Default" office:value-type="string" office:string-value="VEDRA"/>
          <table:table-cell/>
          <table:table-cell table:style-name="Default" office:value-type="string" office:string-value="669826298"/>
          <table:table-cell/>
          <table:table-cell table:style-name="Default" office:value-type="string" office:string-value="@modelarte_ma"/>
        </table:table-row>
        <table:table-row table:style-name="ro1">
          <table:table-cell table:style-name="Default" office:value-type="string" office:string-value="11164"/>
          <table:table-cell table:style-name="Default" office:value-type="string" office:string-value="NEREA HERRERA CERVIÑO"/>
          <table:table-cell table:style-name="Default" office:value-type="string" office:string-value="DONA FORMIGUINHA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AMARELLE - ARCA"/>
          <table:table-cell table:style-name="Default" office:value-type="string" office:string-value="18"/>
          <table:table-cell table:number-columns-repeated="3"/>
          <table:table-cell table:style-name="Default" office:value-type="string" office:string-value="ARCA"/>
          <table:table-cell table:style-name="Default" office:value-type="string" office:string-value="AMARELLE"/>
          <table:table-cell table:style-name="Default" office:value-type="string" office:string-value="36684"/>
          <table:table-cell table:style-name="Default" office:value-type="string" office:string-value="Pontevedra"/>
          <table:table-cell table:style-name="Default" office:value-type="string" office:string-value="0176"/>
          <table:table-cell table:style-name="Default" office:value-type="string" office:string-value="Estrada (A)"/>
          <table:table-cell table:style-name="Default" office:value-type="string" office:string-value="A ESTRADA"/>
          <table:table-cell/>
          <table:table-cell table:style-name="Default" office:value-type="string" office:string-value="628891523"/>
          <table:table-cell table:style-name="Default" office:value-type="string" office:string-value="https://www.facebook.com/DonhaFormiguinha"/>
          <table:table-cell table:style-name="Default" office:value-type="string" office:string-value="https://www.instagram.com/donaformiguinha_galicia/"/>
        </table:table-row>
        <table:table-row table:style-name="ro1">
          <table:table-cell table:style-name="Default" office:value-type="string" office:string-value="11157"/>
          <table:table-cell table:style-name="Default" office:value-type="string" office:string-value="ÁLVARO MARTÍNEZ LEIRO"/>
          <table:table-cell table:style-name="Default" office:value-type="string" office:string-value="Álvaro M. Leiro"/>
          <table:table-cell table:style-name="Default" office:value-type="string" office:string-value="Labores de palla, produtor(a) de labores de pall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FRAGA DO REI"/>
          <table:table-cell table:style-name="Default" office:value-type="string" office:string-value="71"/>
          <table:table-cell table:number-columns-repeated="5"/>
          <table:table-cell table:style-name="Default" office:value-type="string" office:string-value="36843"/>
          <table:table-cell table:style-name="Default" office:value-type="string" office:string-value="Pontevedra"/>
          <table:table-cell table:style-name="Default" office:value-type="string" office:string-value="0372"/>
          <table:table-cell table:style-name="Default" office:value-type="string" office:string-value="Pazos de Borbén"/>
          <table:table-cell table:style-name="Default" office:value-type="string" office:string-value="PAZOS DE BORBÉN"/>
          <table:table-cell/>
          <table:table-cell table:style-name="Default" office:value-type="string" office:string-value="699488611"/>
        </table:table-row>
        <table:table-row table:style-name="ro1">
          <table:table-cell table:style-name="Default" office:value-type="string" office:string-value="11167"/>
          <table:table-cell table:style-name="Default" office:value-type="string" office:string-value="MATILDE RAMOS RIZOS"/>
          <table:table-cell table:style-name="Default" office:value-type="string" office:string-value="MATILDA SIDERAL"/>
          <table:table-cell table:style-name="Default" office:value-type="string" office:string-value="Modisto(a)"/>
          <table:table-cell table:style-name="Default" office:value-type="string" office:string-value="Calceta, calceteiro(a), gancho, gancheiro(a)"/>
          <table:table-cell table:style-name="Default" office:value-type="string" office:string-value="Lugar"/>
          <table:table-cell table:style-name="Default" office:value-type="string" office:string-value="CAMPO DA CRUZ "/>
          <table:table-cell table:style-name="Default" office:value-type="string" office:string-value="14"/>
          <table:table-cell table:number-columns-repeated="3"/>
          <table:table-cell table:style-name="Default" office:value-type="string" office:string-value="ESTEIRO"/>
          <table:table-cell/>
          <table:table-cell table:style-name="Default" office:value-type="string" office:string-value="15350"/>
          <table:table-cell table:style-name="Default" office:value-type="string" office:string-value="Coruña (A)"/>
          <table:table-cell table:style-name="Default" office:value-type="string" office:string-value="0222"/>
          <table:table-cell table:style-name="Default" office:value-type="string" office:string-value="Cedeira"/>
          <table:table-cell table:style-name="Default" office:value-type="string" office:string-value="CEDEIRA"/>
          <table:table-cell/>
          <table:table-cell table:style-name="Default" office:value-type="string" office:string-value="659259960"/>
          <table:table-cell table:style-name="Default" office:value-type="string" office:string-value="https://www.facebook.com/ocovildaloba/"/>
          <table:table-cell table:style-name="Default" office:value-type="string" office:string-value="https://www.instagram.com/o_covil_da_loba/"/>
        </table:table-row>
        <table:table-row table:style-name="ro1">
          <table:table-cell table:style-name="Default" office:value-type="string" office:string-value="11155"/>
          <table:table-cell table:style-name="Default" office:value-type="string" office:string-value="LUIS ANGEL DE CASTRO DOCAMPO"/>
          <table:table-cell table:style-name="Default" office:value-type="string" office:string-value="iluisionarte"/>
          <table:table-cell table:style-name="Default" office:value-type="string" office:string-value="Escaparatismo, escaparatistas"/>
          <table:table-cell table:style-name="Default" office:value-type="string" office:string-value="Escaparatismo, escaparatistas"/>
          <table:table-cell table:style-name="Default" office:value-type="string" office:string-value="Rúa"/>
          <table:table-cell table:style-name="Default" office:value-type="string" office:string-value="rosa"/>
          <table:table-cell table:style-name="Default" office:value-type="string" office:string-value="27"/>
          <table:table-cell/>
          <table:table-cell table:style-name="Default" office:value-type="string" office:string-value="4"/>
          <table:table-cell table:style-name="Default" office:value-type="string" office:string-value="A"/>
          <table:table-cell table:number-columns-repeated="2"/>
          <table:table-cell table:style-name="Default" office:value-type="string" office:string-value="15701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"/>
          <table:table-cell/>
          <table:table-cell table:style-name="Default" office:value-type="string" office:string-value="615627020"/>
          <table:table-cell table:style-name="Default" office:value-type="string" office:string-value="www.facebook.com/share/1B4jiuTkQ7/?mibextid=wwXlfr"/>
          <table:table-cell table:style-name="Default" office:value-type="string" office:string-value="www.instagram.com/iluisionarte?igsh=MWV0YzFsYm-U3dmwzNQ=="/>
        </table:table-row>
        <table:table-row table:style-name="ro1">
          <table:table-cell table:style-name="Default" office:value-type="string" office:string-value="11154"/>
          <table:table-cell table:style-name="Default" office:value-type="string" office:string-value="patricia Soto Gil"/>
          <table:table-cell table:style-name="Default" office:value-type="string" office:string-value="la canalla"/>
          <table:table-cell table:style-name="Default" office:value-type="string" office:string-value="Modisto(a)"/>
          <table:table-cell table:style-name="Default" office:value-type="string" office:string-value="Complementos de moda"/>
          <table:table-cell table:style-name="Default" office:value-type="string" office:string-value="Rúa"/>
          <table:table-cell table:style-name="Default" office:value-type="string" office:string-value="Joaquín Loriga"/>
          <table:table-cell table:style-name="Default" office:value-type="string" office:string-value="11"/>
          <table:table-cell/>
          <table:table-cell table:style-name="Default" office:value-type="string" office:string-value="4"/>
          <table:table-cell table:number-columns-repeated="3"/>
          <table:table-cell table:style-name="Default" office:value-type="string" office:string-value="36203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986071221"/>
          <table:table-cell table:style-name="Default" office:value-type="string" office:string-value="https://www.facebook.com/lacanallavigo/"/>
          <table:table-cell table:style-name="Default" office:value-type="string" office:string-value="https://www.instagram.com/lacanallaethicalclothes/"/>
        </table:table-row>
        <table:table-row table:style-name="ro1">
          <table:table-cell table:style-name="Default" office:value-type="string" office:string-value="11152"/>
          <table:table-cell table:style-name="Default" office:value-type="string" office:string-value="MARIA JOSE PAZOS AGEITOS"/>
          <table:table-cell table:style-name="Default" office:value-type="string" office:string-value="JOYAS SILIVA"/>
          <table:table-cell table:style-name="Default" office:value-type="string" office:string-value="Xoiaría, xoieiro(a)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Lugar"/>
          <table:table-cell table:style-name="Default" office:value-type="string" office:string-value="BARRIO"/>
          <table:table-cell table:style-name="Default" office:value-type="string" office:string-value="16"/>
          <table:table-cell/>
          <table:table-cell table:style-name="Default" office:value-type="string" office:string-value="BAJO"/>
          <table:table-cell/>
          <table:table-cell table:style-name="Default" office:value-type="string" office:string-value="LEIRO"/>
          <table:table-cell table:style-name="Default" office:value-type="string" office:string-value="LEIRO"/>
          <table:table-cell table:style-name="Default" office:value-type="string" office:string-value="15318"/>
          <table:table-cell table:style-name="Default" office:value-type="string" office:string-value="Coruña (A)"/>
          <table:table-cell table:style-name="Default" office:value-type="string" office:string-value="0011"/>
          <table:table-cell table:style-name="Default" office:value-type="string" office:string-value="Abegondo"/>
          <table:table-cell table:style-name="Default" office:value-type="string" office:string-value="LEIRO"/>
          <table:table-cell/>
          <table:table-cell table:style-name="Default" office:value-type="string" office:string-value="625660752"/>
          <table:table-cell table:style-name="Default" office:value-type="string" office:string-value="https://www.facebook.com/joyassiliva/"/>
          <table:table-cell table:style-name="Default" office:value-type="string" office:string-value="https://www.instagram.com/joyassiliva/"/>
        </table:table-row>
        <table:table-row table:style-name="ro1">
          <table:table-cell table:style-name="Default" office:value-type="string" office:string-value="11151"/>
          <table:table-cell table:style-name="Default" office:value-type="string" office:string-value="MINIA BANET FRAGA"/>
          <table:table-cell table:style-name="Default" office:value-type="string" office:string-value="Variopinto"/>
          <table:table-cell table:style-name="Default" office:value-type="string" office:string-value="Bordados, bordador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rreira do conde "/>
          <table:table-cell table:style-name="Default" office:value-type="string" office:string-value="2"/>
          <table:table-cell/>
          <table:table-cell table:style-name="Default" office:value-type="string" office:string-value="3º"/>
          <table:table-cell table:style-name="Default" office:value-type="string" office:string-value="C"/>
          <table:table-cell table:number-columns-repeated="2"/>
          <table:table-cell table:style-name="Default" office:value-type="string" office:string-value="15701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80387489"/>
          <table:table-cell table:style-name="Default" office:value-type="string" office:string-value="www.facebook.com/studiovariopinto"/>
          <table:table-cell table:style-name="Default" office:value-type="string" office:string-value="www.instagram.com/studiovariopinto"/>
        </table:table-row>
        <table:table-row table:style-name="ro1">
          <table:table-cell table:style-name="Default" office:value-type="string" office:string-value="11149"/>
          <table:table-cell table:style-name="Default" office:value-type="string" office:string-value="MARIA CARMEN DOVAL NUÑEZ"/>
          <table:table-cell table:style-name="Default" office:value-type="string" office:string-value="OLERÍA DO BATÁN"/>
          <table:table-cell table:style-name="Default" office:value-type="string" office:string-value="Olaría, ol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FROUFE"/>
          <table:table-cell table:style-name="Default" office:value-type="string" office:string-value="32"/>
          <table:table-cell table:number-columns-repeated="5"/>
          <table:table-cell table:style-name="Default" office:value-type="string" office:string-value="32701"/>
          <table:table-cell table:style-name="Default" office:value-type="string" office:string-value="Ourense"/>
          <table:table-cell table:style-name="Default" office:value-type="string" office:string-value="0071"/>
          <table:table-cell table:style-name="Default" office:value-type="string" office:string-value="Baños de Molgas"/>
          <table:table-cell table:style-name="Default" office:value-type="string" office:string-value="BAÑOS DE MOLGAS"/>
          <table:table-cell/>
          <table:table-cell table:style-name="Default" office:value-type="string" office:string-value="650554360"/>
          <table:table-cell table:style-name="Default" office:value-type="string" office:string-value="oleriadobatan"/>
          <table:table-cell table:style-name="Default" office:value-type="string" office:string-value="oleriadobatan"/>
        </table:table-row>
        <table:table-row table:style-name="ro1">
          <table:table-cell table:style-name="Default" office:value-type="string" office:string-value="11148"/>
          <table:table-cell table:style-name="Default" office:value-type="string" office:string-value="LARA CARMEN SANTOME RODRIGUEZ"/>
          <table:table-cell table:style-name="Default" office:value-type="string" office:string-value="Mundaya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Fornás"/>
          <table:table-cell table:style-name="Default" office:value-type="string" office:string-value="51"/>
          <table:table-cell table:number-columns-repeated="5"/>
          <table:table-cell table:style-name="Default" office:value-type="string" office:string-value="15892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Aríns"/>
          <table:table-cell/>
          <table:table-cell table:style-name="Default" office:value-type="string" office:string-value="670043161"/>
          <table:table-cell table:style-name="Default" office:value-type="string" office:string-value="https://www.facebook.com/mundayabags/"/>
          <table:table-cell table:style-name="Default" office:value-type="string" office:string-value="https://www.instagram.com/mundayabags/"/>
        </table:table-row>
        <table:table-row table:style-name="ro1">
          <table:table-cell table:style-name="Default" office:value-type="string" office:string-value="11147"/>
          <table:table-cell table:style-name="Default" office:value-type="string" office:string-value="Sandra Betanzos Rego"/>
          <table:table-cell table:style-name="Default" office:value-type="string" office:string-value="Amor ó Teu"/>
          <table:table-cell table:style-name="Default" office:value-type="string" office:string-value="Serigrafía, serígrafo(a)"/>
          <table:table-cell table:style-name="Default" office:value-type="string" office:string-value="Gravados, gravador(a) (reprodutor)"/>
          <table:table-cell table:style-name="Default" office:value-type="string" office:string-value="Rúa"/>
          <table:table-cell table:style-name="Default" office:value-type="string" office:string-value="Rúa Pradeiras 12, urb Agro do Muiño"/>
          <table:table-cell table:style-name="Default" office:value-type="string" office:string-value="12"/>
          <table:table-cell table:number-columns-repeated="3"/>
          <table:table-cell table:style-name="Default" office:value-type="string" office:string-value="Ortoño-Ames"/>
          <table:table-cell table:style-name="Default" office:value-type="string" office:string-value="Ortoño-Ames"/>
          <table:table-cell table:style-name="Default" office:value-type="string" office:string-value="15228"/>
          <table:table-cell table:style-name="Default" office:value-type="string" office:string-value="Coruña (A)"/>
          <table:table-cell table:style-name="Default" office:value-type="string" office:string-value="0026"/>
          <table:table-cell table:style-name="Default" office:value-type="string" office:string-value="Ames"/>
          <table:table-cell table:style-name="Default" office:value-type="string" office:string-value="Ortoño-Ames"/>
          <table:table-cell/>
          <table:table-cell table:style-name="Default" office:value-type="string" office:string-value="664669133"/>
          <table:table-cell/>
          <table:table-cell table:style-name="Default" office:value-type="string" office:string-value="https://www.instagram.com/amoroteuestampaxeartesanal"/>
        </table:table-row>
        <table:table-row table:style-name="ro1">
          <table:table-cell table:style-name="Default" office:value-type="string" office:string-value="11146"/>
          <table:table-cell table:style-name="Default" office:value-type="string" office:string-value="MARIA DEL CARMEN GOMEZ RUIZ"/>
          <table:table-cell table:style-name="Default" office:value-type="string" office:string-value="WOODDING"/>
          <table:table-cell table:style-name="Default" office:value-type="string" office:string-value="Xoguetes, xogueteiro(a), bonecos, bonequ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ua Vimieiro "/>
          <table:table-cell table:style-name="Default" office:value-type="string" office:string-value="16"/>
          <table:table-cell table:style-name="Default" office:value-type="string" office:string-value="5"/>
          <table:table-cell table:style-name="Default" office:value-type="string" office:string-value="8"/>
          <table:table-cell table:style-name="Default" office:value-type="string" office:string-value="4c"/>
          <table:table-cell table:style-name="Default" office:value-type="string" office:string-value="Boiro"/>
          <table:table-cell/>
          <table:table-cell table:style-name="Default" office:value-type="string" office:string-value="15930"/>
          <table:table-cell table:style-name="Default" office:value-type="string" office:string-value="Coruña (A)"/>
          <table:table-cell table:style-name="Default" office:value-type="string" office:string-value="0119"/>
          <table:table-cell table:style-name="Default" office:value-type="string" office:string-value="Boiro"/>
          <table:table-cell table:style-name="Default" office:value-type="string" office:string-value="Boiro"/>
          <table:table-cell/>
          <table:table-cell table:style-name="Default" office:value-type="string" office:string-value="609049625"/>
        </table:table-row>
        <table:table-row table:style-name="ro1">
          <table:table-cell table:style-name="Default" office:value-type="string" office:string-value="11143"/>
          <table:table-cell table:style-name="Default" office:value-type="string" office:string-value="BEATRIZ BARRIL ROMERO"/>
          <table:table-cell table:style-name="Default" office:value-type="string" office:string-value="SPACIOB"/>
          <table:table-cell table:style-name="Default" office:value-type="string" office:string-value="Escaparatismo, escaparatistas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Folgueiras"/>
          <table:table-cell table:style-name="Default" office:value-type="string" office:string-value="43"/>
          <table:table-cell table:number-columns-repeated="3"/>
          <table:table-cell table:style-name="Default" office:value-type="string" office:string-value="Teo"/>
          <table:table-cell table:style-name="Default" office:value-type="string" office:string-value="Teo"/>
          <table:table-cell table:style-name="Default" office:value-type="string" office:string-value="15866"/>
          <table:table-cell table:style-name="Default" office:value-type="string" office:string-value="Coruña (A)"/>
          <table:table-cell table:style-name="Default" office:value-type="string" office:string-value="0829"/>
          <table:table-cell table:style-name="Default" office:value-type="string" office:string-value="Teo"/>
          <table:table-cell table:style-name="Default" office:value-type="string" office:string-value="Teo"/>
          <table:table-cell/>
          <table:table-cell table:style-name="Default" office:value-type="string" office:string-value="639504102"/>
          <table:table-cell table:style-name="Default" office:value-type="string" office:string-value="https://www.facebook.com/spaciob/"/>
          <table:table-cell table:style-name="Default" office:value-type="string" office:string-value="https://www.instagram.com/spaciob/"/>
          <table:table-cell table:style-name="Default" office:value-type="string" office:string-value="https://www.linkedin.com/company/spaciob/"/>
        </table:table-row>
        <table:table-row table:style-name="ro1">
          <table:table-cell table:style-name="Default" office:value-type="string" office:string-value="11142"/>
          <table:table-cell table:style-name="Default" office:value-type="string" office:string-value="Almudena Rodríguez Giráldez"/>
          <table:table-cell table:style-name="Default" office:value-type="string" office:string-value="Almudena Rodríguez Giráldez"/>
          <table:table-cell table:style-name="Default" office:value-type="string" office:string-value="Escaparatismo, escaparatistas"/>
          <table:table-cell table:style-name="Default" office:value-type="string" office:string-value="Escenografía e cartelismo, escenógrafo(a) ou cartelista"/>
          <table:table-cell table:style-name="Default" office:value-type="string" office:string-value="Rúa"/>
          <table:table-cell table:style-name="Default" office:value-type="string" office:string-value="Rúa da Barrosa"/>
          <table:table-cell table:style-name="Default" office:value-type="string" office:string-value="85"/>
          <table:table-cell table:number-columns-repeated="3"/>
          <table:table-cell table:style-name="Default" office:value-type="string" office:string-value="Santa María de Villestro"/>
          <table:table-cell table:style-name="Default" office:value-type="string" office:string-value="Roxos"/>
          <table:table-cell table:style-name="Default" office:value-type="string" office:string-value="15896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07411397"/>
          <table:table-cell table:style-name="Default" office:value-type="string" office:string-value="https://www.facebook.com/dena.de.interiores"/>
          <table:table-cell table:style-name="Default" office:value-type="string" office:string-value="https://www.instagram.com/denadinteriores/"/>
          <table:table-cell table:style-name="Default" office:value-type="string" office:string-value="www.linkedin.com/in/almudenarodriguezgiraldez-interiorismo-escaparatismo-homestaging"/>
        </table:table-row>
        <table:table-row table:style-name="ro1">
          <table:table-cell table:style-name="Default" office:value-type="string" office:string-value="11139"/>
          <table:table-cell table:style-name="Default" office:value-type="string" office:string-value="JUAN MANUEL LOPEZ CASAS"/>
          <table:table-cell table:style-name="Default" office:value-type="string" office:string-value="juan manuel"/>
          <table:table-cell table:style-name="Default" office:value-type="string" office:string-value="Encadernación, encadernador(a)"/>
          <table:table-cell table:style-name="Default" office:value-type="string" office:string-value=""/>
          <table:table-cell table:style-name="Default" office:value-type="string" office:string-value="Ronda"/>
          <table:table-cell table:style-name="Default" office:value-type="string" office:string-value="OUTEIRO"/>
          <table:table-cell table:style-name="Default" office:value-type="string" office:string-value="37"/>
          <table:table-cell/>
          <table:table-cell table:style-name="Default" office:value-type="string" office:string-value="8"/>
          <table:table-cell table:style-name="Default" office:value-type="string" office:string-value="D"/>
          <table:table-cell/>
          <table:table-cell table:style-name="Default" office:value-type="string" office:string-value="CORUÑA"/>
          <table:table-cell table:style-name="Default" office:value-type="string" office:string-value="15009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CORUÑA"/>
          <table:table-cell/>
          <table:table-cell table:style-name="Default" office:value-type="string" office:string-value="630930659"/>
        </table:table-row>
        <table:table-row table:style-name="ro1">
          <table:table-cell table:style-name="Default" office:value-type="string" office:string-value="11135"/>
          <table:table-cell table:style-name="Default" office:value-type="string" office:string-value="RAMIRO RODRIGUEZ DOMINGO"/>
          <table:table-cell table:style-name="Default" office:value-type="string" office:string-value="Taller Patapúm"/>
          <table:table-cell table:style-name="Default" office:value-type="string" office:string-value="Pinturas e revestimentos decorativos, pintor-decorador(a), estucador, etcétera."/>
          <table:table-cell table:style-name="Default" office:value-type="string" office:string-value="Modisto(a)"/>
          <table:table-cell table:style-name="Default" office:value-type="string" office:string-value="Lugar"/>
          <table:table-cell table:style-name="Default" office:value-type="string" office:string-value="As Covas Augasmestas"/>
          <table:table-cell table:style-name="Default" office:value-type="string" office:string-value="2"/>
          <table:table-cell table:number-columns-repeated="5"/>
          <table:table-cell table:style-name="Default" office:value-type="string" office:string-value="27320"/>
          <table:table-cell table:style-name="Default" office:value-type="string" office:string-value="Lugo"/>
          <table:table-cell table:style-name="Default" office:value-type="string" office:string-value="0500"/>
          <table:table-cell table:style-name="Default" office:value-type="string" office:string-value="Quiroga"/>
          <table:table-cell table:style-name="Default" office:value-type="string" office:string-value="QUIROGA"/>
          <table:table-cell/>
          <table:table-cell table:style-name="Default" office:value-type="string" office:string-value="659586359"/>
          <table:table-cell/>
          <table:table-cell table:style-name="Default" office:value-type="string" office:string-value="@tallerpatapum"/>
        </table:table-row>
        <table:table-row table:style-name="ro1">
          <table:table-cell table:style-name="Default" office:value-type="string" office:string-value="11136"/>
          <table:table-cell table:style-name="Default" office:value-type="string" office:string-value="ANTONIO RODRIGUEZ ARENAS"/>
          <table:table-cell table:style-name="Default" office:value-type="string" office:string-value="Ton Arenas"/>
          <table:table-cell table:style-name="Default" office:value-type="string" office:string-value="Escenografía e cartelismo, escenógrafo(a) ou cartelist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do Concello"/>
          <table:table-cell table:style-name="Default" office:value-type="string" office:string-value="4"/>
          <table:table-cell table:number-columns-repeated="5"/>
          <table:table-cell table:style-name="Default" office:value-type="string" office:string-value="27740"/>
          <table:table-cell table:style-name="Default" office:value-type="string" office:string-value="Lugo"/>
          <table:table-cell table:style-name="Default" office:value-type="string" office:string-value="0305"/>
          <table:table-cell table:style-name="Default" office:value-type="string" office:string-value="Mondoñedo"/>
          <table:table-cell table:style-name="Default" office:value-type="string" office:string-value="Mondoñedo"/>
          <table:table-cell/>
          <table:table-cell table:style-name="Default" office:value-type="string" office:string-value="617353140"/>
        </table:table-row>
        <table:table-row table:style-name="ro1">
          <table:table-cell table:style-name="Default" office:value-type="string" office:string-value="11134"/>
          <table:table-cell table:style-name="Default" office:value-type="string" office:string-value="LOAIRA PEREZ PEREZ"/>
          <table:table-cell table:style-name="Default" office:value-type="string" office:string-value="CERÁMICA RAPOSIÑAS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RAPOSIÑOS"/>
          <table:table-cell table:style-name="Default" office:value-type="string" office:string-value="2"/>
          <table:table-cell table:number-columns-repeated="3"/>
          <table:table-cell table:style-name="Default" office:value-type="string" office:string-value="POSTMARCOS"/>
          <table:table-cell table:style-name="Default" office:value-type="string" office:string-value="RAPOSIÑOS"/>
          <table:table-cell table:style-name="Default" office:value-type="string" office:string-value="15948"/>
          <table:table-cell table:style-name="Default" office:value-type="string" office:string-value="Coruña (A)"/>
          <table:table-cell table:style-name="Default" office:value-type="string" office:string-value="0676"/>
          <table:table-cell table:style-name="Default" office:value-type="string" office:string-value="Pobra do Caramiñal (A)"/>
          <table:table-cell table:style-name="Default" office:value-type="string" office:string-value="POBRA DO CARAMIÑAL"/>
          <table:table-cell/>
          <table:table-cell table:style-name="Default" office:value-type="string" office:string-value="674907960"/>
          <table:table-cell table:style-name="Default" office:value-type="string" office:string-value="https://www.facebook.com/RAPOSINHAS/"/>
          <table:table-cell table:style-name="Default" office:value-type="string" office:string-value="https://www.instagram.com/obradoirodasraposas/"/>
        </table:table-row>
        <table:table-row table:style-name="ro1">
          <table:table-cell table:style-name="Default" office:value-type="string" office:string-value="11132"/>
          <table:table-cell table:style-name="Default" office:value-type="string" office:string-value="JOSE LUIS LOPEZ RODRIGUEZ"/>
          <table:table-cell table:style-name="Default" office:value-type="string" office:string-value="JOSE LUIS CANTEIRO"/>
          <table:table-cell table:style-name="Default" office:value-type="string" office:string-value="Cantaría, canteiro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OLEIROS - CARRACEDO"/>
          <table:table-cell table:style-name="Default" office:value-type="string" office:string-value="S/N"/>
          <table:table-cell table:number-columns-repeated="3"/>
          <table:table-cell table:style-name="Default" office:value-type="string" office:string-value="OLEIROS"/>
          <table:table-cell table:style-name="Default" office:value-type="string" office:string-value="CARRACEDO"/>
          <table:table-cell table:style-name="Default" office:value-type="string" office:string-value="27818"/>
          <table:table-cell table:style-name="Default" office:value-type="string" office:string-value="Lugo"/>
          <table:table-cell table:style-name="Default" office:value-type="string" office:string-value="0654"/>
          <table:table-cell table:style-name="Default" office:value-type="string" office:string-value="Vilalba"/>
          <table:table-cell table:style-name="Default" office:value-type="string" office:string-value="VILALBA"/>
          <table:table-cell/>
          <table:table-cell table:style-name="Default" office:value-type="string" office:string-value="982878243"/>
        </table:table-row>
        <table:table-row table:style-name="ro1">
          <table:table-cell table:style-name="Default" office:value-type="string" office:string-value="11124"/>
          <table:table-cell table:style-name="Default" office:value-type="string" office:string-value="ORFEGA TALLER DE ORFEBRERIA, S.L."/>
          <table:table-cell table:style-name="Default" office:value-type="string" office:string-value="ORFEG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EDISON"/>
          <table:table-cell table:style-name="Default" office:value-type="string" office:string-value="18"/>
          <table:table-cell table:number-columns-repeated="5"/>
          <table:table-cell table:style-name="Default" office:value-type="string" office:string-value="15890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"/>
          <table:table-cell/>
          <table:table-cell table:style-name="Default" office:value-type="string" office:string-value="981575575"/>
        </table:table-row>
        <table:table-row table:style-name="ro1">
          <table:table-cell table:style-name="Default" office:value-type="string" office:string-value="11130"/>
          <table:table-cell table:style-name="Default" office:value-type="string" office:string-value="MERCEDES BUJÁN PAREDES"/>
          <table:table-cell table:style-name="Default" office:value-type="string" office:string-value="Bolboretas de Coiro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IGUEL DE CERVANTES"/>
          <table:table-cell table:style-name="Default" office:value-type="string" office:string-value="82"/>
          <table:table-cell/>
          <table:table-cell table:style-name="Default" office:value-type="string" office:string-value="4"/>
          <table:table-cell table:style-name="Default" office:value-type="string" office:string-value="D"/>
          <table:table-cell table:number-columns-repeated="2"/>
          <table:table-cell table:style-name="Default" office:value-type="string" office:string-value="27003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982223380"/>
        </table:table-row>
        <table:table-row table:style-name="ro1">
          <table:table-cell table:style-name="Default" office:value-type="string" office:string-value="11129"/>
          <table:table-cell table:style-name="Default" office:value-type="string" office:string-value="MARIA PILAR PEREZ GARCIA"/>
          <table:table-cell table:style-name="Default" office:value-type="string" office:string-value="ENCAIXES PILAR"/>
          <table:table-cell table:style-name="Default" office:value-type="string" office:string-value="Encaixes, encaixeiro(a), palilleiro(a), picador(a) de cartón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REAL"/>
          <table:table-cell table:style-name="Default" office:value-type="string" office:string-value="18"/>
          <table:table-cell table:number-columns-repeated="3"/>
          <table:table-cell table:style-name="Default" office:value-type="string" office:string-value="MUXIA"/>
          <table:table-cell table:style-name="Default" office:value-type="string" office:string-value="MUXIA"/>
          <table:table-cell table:style-name="Default" office:value-type="string" office:string-value="15124"/>
          <table:table-cell table:style-name="Default" office:value-type="string" office:string-value="Coruña (A)"/>
          <table:table-cell table:style-name="Default" office:value-type="string" office:string-value="0525"/>
          <table:table-cell table:style-name="Default" office:value-type="string" office:string-value="Muxía"/>
          <table:table-cell table:style-name="Default" office:value-type="string" office:string-value="MUXIA"/>
          <table:table-cell/>
          <table:table-cell table:style-name="Default" office:value-type="string" office:string-value="675912682"/>
        </table:table-row>
        <table:table-row table:style-name="ro1">
          <table:table-cell table:style-name="Default" office:value-type="string" office:string-value="11123"/>
          <table:table-cell table:style-name="Default" office:value-type="string" office:string-value="MIGUEL RAMOS VARELA"/>
          <table:table-cell table:style-name="Default" office:value-type="string" office:string-value="MIGUEL RAMOS VARELA"/>
          <table:table-cell table:style-name="Default" office:value-type="string" office:string-value="Forxa e ferraría, ferr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SULAGO, 13"/>
          <table:table-cell table:style-name="Default" office:value-type="string" office:string-value="13"/>
          <table:table-cell table:number-columns-repeated="3"/>
          <table:table-cell table:style-name="Default" office:value-type="string" office:string-value="MERZA"/>
          <table:table-cell table:style-name="Default" office:value-type="string" office:string-value="MERZA"/>
          <table:table-cell table:style-name="Default" office:value-type="string" office:string-value="36580"/>
          <table:table-cell table:style-name="Default" office:value-type="string" office:string-value="Pontevedra"/>
          <table:table-cell table:style-name="Default" office:value-type="string" office:string-value="0596"/>
          <table:table-cell table:style-name="Default" office:value-type="string" office:string-value="Vila de Cruces"/>
          <table:table-cell table:style-name="Default" office:value-type="string" office:string-value="VILA DE CRUCES"/>
          <table:table-cell/>
          <table:table-cell table:style-name="Default" office:value-type="string" office:string-value="600515895"/>
          <table:table-cell/>
          <table:table-cell table:style-name="Default" office:value-type="string" office:string-value="miguelramosvarela"/>
        </table:table-row>
        <table:table-row table:style-name="ro1">
          <table:table-cell table:style-name="Default" office:value-type="string" office:string-value="11120"/>
          <table:table-cell table:style-name="Default" office:value-type="string" office:string-value="FRANCISCO XOSE GORIN MOREIRA"/>
          <table:table-cell table:style-name="Default" office:value-type="string" office:string-value="OBRADOIRO GORIN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TA CATALINA"/>
          <table:table-cell table:style-name="Default" office:value-type="string" office:string-value="72"/>
          <table:table-cell/>
          <table:table-cell table:style-name="Default" office:value-type="string" office:string-value="BX"/>
          <table:table-cell/>
          <table:table-cell table:style-name="Default" office:value-type="string" office:string-value="SAN ESTEVO (BUÑO)"/>
          <table:table-cell table:style-name="Default" office:value-type="string" office:string-value="BUÑO"/>
          <table:table-cell table:style-name="Default" office:value-type="string" office:string-value="15111"/>
          <table:table-cell table:style-name="Default" office:value-type="string" office:string-value="Coruña (A)"/>
          <table:table-cell table:style-name="Default" office:value-type="string" office:string-value="0434"/>
          <table:table-cell table:style-name="Default" office:value-type="string" office:string-value="Malpica de Bergantiños"/>
          <table:table-cell table:style-name="Default" office:value-type="string" office:string-value="BUÑO"/>
          <table:table-cell/>
          <table:table-cell table:style-name="Default" office:value-type="string" office:string-value="646915033"/>
          <table:table-cell table:style-name="Default" office:value-type="string" office:string-value="@obradoirogorin"/>
          <table:table-cell table:style-name="Default" office:value-type="string" office:string-value="@obradoirogorin"/>
        </table:table-row>
        <table:table-row table:style-name="ro1">
          <table:table-cell table:style-name="Default" office:value-type="string" office:string-value="11119"/>
          <table:table-cell table:style-name="Default" office:value-type="string" office:string-value="ADOLFO ANGEL ALONSO VIDAL"/>
          <table:table-cell table:style-name="Default" office:value-type="string" office:string-value="TALLER  O SIBEIR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CORTELLAS 3 SOUTOMAIOR"/>
          <table:table-cell table:number-columns-repeated="6"/>
          <table:table-cell table:style-name="Default" office:value-type="string" office:string-value="36691"/>
          <table:table-cell table:style-name="Default" office:value-type="string" office:string-value="Pontevedra"/>
          <table:table-cell table:style-name="Default" office:value-type="string" office:string-value="0530"/>
          <table:table-cell table:style-name="Default" office:value-type="string" office:string-value="Soutomaior"/>
          <table:table-cell table:style-name="Default" office:value-type="string" office:string-value="SOUTOMAIOR"/>
          <table:table-cell/>
          <table:table-cell table:style-name="Default" office:value-type="string" office:string-value="629965983"/>
        </table:table-row>
        <table:table-row table:style-name="ro1">
          <table:table-cell table:style-name="Default" office:value-type="string" office:string-value="11117"/>
          <table:table-cell table:style-name="Default" office:value-type="string" office:string-value="ROBERTO CARLOS PEREZ ALVAREZ"/>
          <table:table-cell table:style-name="Default" office:value-type="string" office:string-value="O REBERETE "/>
          <table:table-cell table:style-name="Default" office:value-type="string" office:string-value="Produtor(a) de instrumentos tradicionais populares galegos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do agro"/>
          <table:table-cell table:style-name="Default" office:value-type="string" office:string-value="96"/>
          <table:table-cell table:number-columns-repeated="5"/>
          <table:table-cell table:style-name="Default" office:value-type="string" office:string-value="32130"/>
          <table:table-cell table:style-name="Default" office:value-type="string" office:string-value="Ourense"/>
          <table:table-cell table:style-name="Default" office:value-type="string" office:string-value="0760"/>
          <table:table-cell table:style-name="Default" office:value-type="string" office:string-value="San Cristovo de Cea"/>
          <table:table-cell table:style-name="Default" office:value-type="string" office:string-value="viduedo"/>
          <table:table-cell table:style-name="Default" office:value-type="string" office:string-value="WWW.OREBERETE.COM"/>
          <table:table-cell table:style-name="Default" office:value-type="string" office:string-value="691026745"/>
          <table:table-cell table:style-name="Default" office:value-type="string" office:string-value="www.facebook.com/oreberete/"/>
          <table:table-cell table:style-name="Default" office:value-type="string" office:string-value="www.instagram.com/o_reberete/"/>
          <table:table-cell table:style-name="Default" office:value-type="string" office:string-value="www.youtube.com/watch?v=UBMsh-gGZn8"/>
        </table:table-row>
        <table:table-row table:style-name="ro1">
          <table:table-cell table:style-name="Default" office:value-type="string" office:string-value="11113"/>
          <table:table-cell table:style-name="Default" office:value-type="string" office:string-value="RODRIGO GARCÍA GIRÁLDEZ"/>
          <table:table-cell table:style-name="Default" office:value-type="string" office:string-value="PEDRA stone design projects"/>
          <table:table-cell table:style-name="Default" office:value-type="string" office:string-value="Cantaría, canteiro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LAVANDEIRA 8 SAN MIGUEL DE OIA CANIDO"/>
          <table:table-cell table:number-columns-repeated="6"/>
          <table:table-cell table:style-name="Default" office:value-type="string" office:string-value="36390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27190145"/>
        </table:table-row>
        <table:table-row table:style-name="ro1">
          <table:table-cell table:style-name="Default" office:value-type="string" office:string-value="11112"/>
          <table:table-cell table:style-name="Default" office:value-type="string" office:string-value="OLALLA LOJO RIOS"/>
          <table:table-cell table:style-name="Default" office:value-type="string" office:string-value="MISOC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/ Lugo "/>
          <table:table-cell table:style-name="Default" office:value-type="string" office:string-value="2"/>
          <table:table-cell/>
          <table:table-cell table:style-name="Default" office:value-type="string" office:string-value="1"/>
          <table:table-cell table:number-columns-repeated="3"/>
          <table:table-cell table:style-name="Default" office:value-type="string" office:string-value="36202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86670948"/>
          <table:table-cell table:style-name="Default" office:value-type="string" office:string-value="https://www.facebook.com/MISOCOdesings"/>
          <table:table-cell table:style-name="Default" office:value-type="string" office:string-value="https://www.instagram.com/misocodesings/"/>
        </table:table-row>
        <table:table-row table:style-name="ro1">
          <table:table-cell table:style-name="Default" office:value-type="string" office:string-value="11111"/>
          <table:table-cell table:style-name="Default" office:value-type="string" office:string-value="PATRICIA GONZALEZ IGLESIAS"/>
          <table:table-cell table:style-name="Default" office:value-type="string" office:string-value="Obradoiro de Costura Saiáns C. B.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Baixada"/>
          <table:table-cell table:style-name="Default" office:value-type="string" office:string-value="á praia"/>
          <table:table-cell table:style-name="Default" office:value-type="string" office:string-value="183"/>
          <table:table-cell/>
          <table:table-cell table:style-name="Default" office:value-type="string" office:string-value="1"/>
          <table:table-cell/>
          <table:table-cell table:style-name="Default" office:value-type="string" office:string-value="Saiáns"/>
          <table:table-cell/>
          <table:table-cell table:style-name="Default" office:value-type="string" office:string-value="36392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Saiáns"/>
          <table:table-cell/>
          <table:table-cell table:style-name="Default" office:value-type="string" office:string-value="986491230"/>
          <table:table-cell/>
          <table:table-cell table:style-name="Default" office:value-type="string" office:string-value="obradoirosaians.gal"/>
        </table:table-row>
        <table:table-row table:style-name="ro1">
          <table:table-cell table:style-name="Default" office:value-type="string" office:string-value="11109"/>
          <table:table-cell table:style-name="Default" office:value-type="string" office:string-value="JOSÉ  BERTOLO PICHEL"/>
          <table:table-cell table:style-name="Default" office:value-type="string" office:string-value="Jbertolo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Travesía"/>
          <table:table-cell table:style-name="Default" office:value-type="string" office:string-value="ESPIÑEIRO"/>
          <table:table-cell table:style-name="Default" office:value-type="string" office:string-value="3"/>
          <table:table-cell table:number-columns-repeated="3"/>
          <table:table-cell table:style-name="Default" office:value-type="string" office:string-value="TEIS"/>
          <table:table-cell/>
          <table:table-cell table:style-name="Default" office:value-type="string" office:string-value="36207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76330593"/>
        </table:table-row>
        <table:table-row table:style-name="ro1">
          <table:table-cell table:style-name="Default" office:value-type="string" office:string-value="11108"/>
          <table:table-cell table:style-name="Default" office:value-type="string" office:string-value="MARGARITA PORTOMEÑE PÉREZ"/>
          <table:table-cell table:style-name="Default" office:value-type="string" office:string-value="MARGA PORTOMEÑE, taller artesá"/>
          <table:table-cell table:style-name="Default" office:value-type="string" office:string-value="Xoguetes, xogueteiro(a), bonecos, bonequ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STELAO"/>
          <table:table-cell table:style-name="Default" office:value-type="string" office:string-value="40"/>
          <table:table-cell/>
          <table:table-cell table:style-name="Default" office:value-type="string" office:string-value="1"/>
          <table:table-cell table:number-columns-repeated="3"/>
          <table:table-cell table:style-name="Default" office:value-type="string" office:string-value="27001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16017632"/>
          <table:table-cell table:style-name="Default" office:value-type="string" office:string-value="Portomeñekos.Arte en cartón piedra"/>
          <table:table-cell table:style-name="Default" office:value-type="string" office:string-value="margaportomene"/>
        </table:table-row>
        <table:table-row table:style-name="ro1">
          <table:table-cell table:style-name="Default" office:value-type="string" office:string-value="11105"/>
          <table:table-cell table:style-name="Default" office:value-type="string" office:string-value="LAURA GARCIA TRIÑANES"/>
          <table:table-cell table:style-name="Default" office:value-type="string" office:string-value="Laura Triñanes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Salvador García Bodaño 4 2 B"/>
          <table:table-cell table:number-columns-repeated="6"/>
          <table:table-cell table:style-name="Default" office:value-type="string" office:string-value="15707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www.lauratrinanes.com"/>
          <table:table-cell table:style-name="Default" office:value-type="string" office:string-value="639646237"/>
          <table:table-cell/>
          <table:table-cell table:style-name="Default" office:value-type="string" office:string-value="https://www.instagram.com/lauratrinanes/"/>
        </table:table-row>
        <table:table-row table:style-name="ro1">
          <table:table-cell table:style-name="Default" office:value-type="string" office:string-value="11099"/>
          <table:table-cell table:style-name="Default" office:value-type="string" office:string-value="ROSA  GONZÁLEZ DÍAZ"/>
          <table:table-cell table:style-name="Default" office:value-type="string" office:string-value="ROSA ARTESANIA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ISTA DA MOREIRA"/>
          <table:table-cell table:style-name="Default" office:value-type="string" office:string-value="17"/>
          <table:table-cell table:number-columns-repeated="3"/>
          <table:table-cell table:style-name="Default" office:value-type="string" office:string-value="XINZO DE LIMIA"/>
          <table:table-cell table:style-name="Default" office:value-type="string" office:string-value="XINZO DE LIMIA"/>
          <table:table-cell table:style-name="Default" office:value-type="string" office:string-value="32630"/>
          <table:table-cell table:style-name="Default" office:value-type="string" office:string-value="Ourense"/>
          <table:table-cell table:style-name="Default" office:value-type="string" office:string-value="0322"/>
          <table:table-cell table:style-name="Default" office:value-type="string" office:string-value="Xinzo de Limia"/>
          <table:table-cell table:style-name="Default" office:value-type="string" office:string-value="XINZO DE LIMIA"/>
          <table:table-cell/>
          <table:table-cell table:style-name="Default" office:value-type="string" office:string-value="619147323"/>
        </table:table-row>
        <table:table-row table:style-name="ro1">
          <table:table-cell table:style-name="Default" office:value-type="string" office:string-value="11101"/>
          <table:table-cell table:style-name="Default" office:value-type="string" office:string-value="Antonio Fernández Vicente"/>
          <table:table-cell table:style-name="Default" office:value-type="string" office:string-value="ENXÓGATE"/>
          <table:table-cell table:style-name="Default" office:value-type="string" office:string-value="Xoguetes, xogueteiro(a), bonecos, bonequ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TOUCEDO "/>
          <table:table-cell table:style-name="Default" office:value-type="string" office:string-value="30"/>
          <table:table-cell table:number-columns-repeated="3"/>
          <table:table-cell table:style-name="Default" office:value-type="string" office:string-value="Quiroga"/>
          <table:table-cell table:style-name="Default" office:value-type="string" office:string-value="Quiroga"/>
          <table:table-cell table:style-name="Default" office:value-type="string" office:string-value="27320"/>
          <table:table-cell table:style-name="Default" office:value-type="string" office:string-value="Lugo"/>
          <table:table-cell table:style-name="Default" office:value-type="string" office:string-value="0500"/>
          <table:table-cell table:style-name="Default" office:value-type="string" office:string-value="Quiroga"/>
          <table:table-cell table:style-name="Default" office:value-type="string" office:string-value="Quiroga"/>
          <table:table-cell table:style-name="Default" office:value-type="string" office:string-value="enxogate.es"/>
          <table:table-cell table:style-name="Default" office:value-type="string" office:string-value="650913224"/>
          <table:table-cell/>
          <table:table-cell table:style-name="Default" office:value-type="string" office:string-value="@enxogate.artesania"/>
        </table:table-row>
        <table:table-row table:style-name="ro1">
          <table:table-cell table:style-name="Default" office:value-type="string" office:string-value="11095"/>
          <table:table-cell table:style-name="Default" office:value-type="string" office:string-value="ADRIÁ FLORERÍA SL"/>
          <table:table-cell table:style-name="Default" office:value-type="string" office:string-value="ADRIA"/>
          <table:table-cell table:style-name="Default" office:value-type="string" office:string-value="Arranxos florais con flores naturais ou secas, fabricación de flores de papel ou teas, etc.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DOS ANXELES"/>
          <table:table-cell table:style-name="Default" office:value-type="string" office:string-value="27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15280"/>
          <table:table-cell table:style-name="Default" office:value-type="string" office:string-value="Coruña (A)"/>
          <table:table-cell table:style-name="Default" office:value-type="string" office:string-value="0130"/>
          <table:table-cell table:style-name="Default" office:value-type="string" office:string-value="Brión"/>
          <table:table-cell table:style-name="Default" office:value-type="string" office:string-value="Brion"/>
          <table:table-cell/>
          <table:table-cell table:style-name="Default" office:value-type="string" office:string-value="981883440"/>
          <table:table-cell/>
          <table:table-cell table:style-name="Default" office:value-type="string" office:string-value="@adriafloreria"/>
        </table:table-row>
        <table:table-row table:style-name="ro1">
          <table:table-cell table:style-name="Default" office:value-type="string" office:string-value="11094"/>
          <table:table-cell table:style-name="Default" office:value-type="string" office:string-value="MARIA SANDRA BASTÓN CADABÓN"/>
          <table:table-cell table:style-name="Default" office:value-type="string" office:string-value="PAL.LIUM - Sandra Bastón"/>
          <table:table-cell table:style-name="Default" office:value-type="string" office:string-value="Tecidos, tecedor(a) (alto e baixo lizo, alfombras, tapice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STIÑEIRA"/>
          <table:table-cell table:style-name="Default" office:value-type="string" office:string-value="32"/>
          <table:table-cell table:number-columns-repeated="3"/>
          <table:table-cell table:style-name="Default" office:value-type="string" office:string-value="O HIO"/>
          <table:table-cell/>
          <table:table-cell table:style-name="Default" office:value-type="string" office:string-value="36945"/>
          <table:table-cell table:style-name="Default" office:value-type="string" office:string-value="Pontevedra"/>
          <table:table-cell table:style-name="Default" office:value-type="string" office:string-value="0084"/>
          <table:table-cell table:style-name="Default" office:value-type="string" office:string-value="Cangas de Morrazo"/>
          <table:table-cell table:style-name="Default" office:value-type="string" office:string-value="Cangas"/>
          <table:table-cell/>
          <table:table-cell table:style-name="Default" office:value-type="string" office:string-value="699295198"/>
        </table:table-row>
        <table:table-row table:style-name="ro1">
          <table:table-cell table:style-name="Default" office:value-type="string" office:string-value="11091"/>
          <table:table-cell table:style-name="Default" office:value-type="string" office:string-value="BEGOÑA PEÑAMARIA MARCOS"/>
          <table:table-cell table:style-name="Default" office:value-type="string" office:string-value="BEGOÑA PEÑAMARIA NOVIAS-FIESTA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EAL"/>
          <table:table-cell table:style-name="Default" office:value-type="string" office:string-value="33"/>
          <table:table-cell/>
          <table:table-cell table:style-name="Default" office:value-type="string" office:string-value="1º"/>
          <table:table-cell/>
          <table:table-cell table:style-name="Default" office:value-type="string" office:string-value="A CORUÑA"/>
          <table:table-cell table:style-name="Default" office:value-type="string" office:string-value="A CORUÑA"/>
          <table:table-cell table:style-name="Default" office:value-type="string" office:string-value="15003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27556484"/>
        </table:table-row>
        <table:table-row table:style-name="ro1">
          <table:table-cell table:style-name="Default" office:value-type="string" office:string-value="801"/>
          <table:table-cell table:style-name="Default" office:value-type="string" office:string-value="MARÍA JESÚS MEDA MONTERO"/>
          <table:table-cell table:style-name="Default" office:value-type="string" office:string-value="MARÍA MED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GARCÍA BARBÓN "/>
          <table:table-cell table:style-name="Default" office:value-type="string" office:string-value="34"/>
          <table:table-cell/>
          <table:table-cell table:style-name="Default" office:value-type="string" office:string-value="7"/>
          <table:table-cell table:style-name="Default" office:value-type="string" office:string-value="C"/>
          <table:table-cell table:number-columns-repeated="2"/>
          <table:table-cell table:style-name="Default" office:value-type="string" office:string-value="36201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79194484"/>
        </table:table-row>
        <table:table-row table:style-name="ro1">
          <table:table-cell table:style-name="Default" office:value-type="string" office:string-value="981"/>
          <table:table-cell table:style-name="Default" office:value-type="string" office:string-value="EVA MARIA MUÑOZ PABLOS"/>
          <table:table-cell table:style-name="Default" office:value-type="string" office:string-value="YOU ARE BY EVA PARIS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mpo de Roma"/>
          <table:table-cell table:style-name="Default" office:value-type="string" office:string-value="2"/>
          <table:table-cell table:number-columns-repeated="4"/>
          <table:table-cell table:style-name="Default" office:value-type="string" office:string-value="Roma"/>
          <table:table-cell table:style-name="Default" office:value-type="string" office:string-value="32920"/>
          <table:table-cell table:style-name="Default" office:value-type="string" office:string-value="Ourense"/>
          <table:table-cell table:style-name="Default" office:value-type="string" office:string-value="0087"/>
          <table:table-cell table:style-name="Default" office:value-type="string" office:string-value="Barbadás"/>
          <table:table-cell table:style-name="Default" office:value-type="string" office:string-value="SAN LORENZO DE PIÑOR"/>
          <table:table-cell/>
          <table:table-cell table:style-name="Default" office:value-type="string" office:string-value="616865884"/>
          <table:table-cell table:style-name="Default" office:value-type="string" office:string-value="https://mfacebook.com/youarebyevaparis/"/>
        </table:table-row>
        <table:table-row table:style-name="ro1">
          <table:table-cell table:style-name="Default" office:value-type="string" office:string-value="956"/>
          <table:table-cell table:style-name="Default" office:value-type="string" office:string-value="TANIA Mª   CALVO TEIJEIRO"/>
          <table:table-cell table:style-name="Default" office:value-type="string" office:string-value="CRISOL DE ABRIL"/>
          <table:table-cell table:style-name="Default" office:value-type="string" office:string-value="Bixutería"/>
          <table:table-cell table:style-name="Default" office:value-type="string" office:string-value="Vidreiro(a)"/>
          <table:table-cell table:style-name="Default" office:value-type="string" office:string-value="Rúa"/>
          <table:table-cell table:style-name="Default" office:value-type="string" office:string-value="RÚA ALTA "/>
          <table:table-cell table:style-name="Default" office:value-type="string" office:string-value="3"/>
          <table:table-cell table:number-columns-repeated="3"/>
          <table:table-cell table:style-name="Default" office:value-type="string" office:string-value="Perlío"/>
          <table:table-cell/>
          <table:table-cell table:style-name="Default" office:value-type="string" office:string-value="15500"/>
          <table:table-cell table:style-name="Default" office:value-type="string" office:string-value="Coruña (A)"/>
          <table:table-cell table:style-name="Default" office:value-type="string" office:string-value="0354"/>
          <table:table-cell table:style-name="Default" office:value-type="string" office:string-value="Fene"/>
          <table:table-cell table:style-name="Default" office:value-type="string" office:string-value="Perlío"/>
          <table:table-cell table:style-name="Default" office:value-type="string" office:string-value="www.crisoldeabril.com-www.crisoldeabril.es"/>
          <table:table-cell table:style-name="Default" office:value-type="string" office:string-value="679690982"/>
          <table:table-cell table:style-name="Default" office:value-type="string" office:string-value="crisol de abril"/>
          <table:table-cell table:style-name="Default" office:value-type="string" office:string-value="@crisoldeabril"/>
        </table:table-row>
        <table:table-row table:style-name="ro1">
          <table:table-cell table:style-name="Default" office:value-type="string" office:string-value="780"/>
          <table:table-cell table:style-name="Default" office:value-type="string" office:string-value="ANTE CB"/>
          <table:table-cell table:style-name="Default" office:value-type="string" office:string-value="Joyas de Papel"/>
          <table:table-cell table:style-name="Default" office:value-type="string" office:string-value="Manipulados de papel e cartón, manipulador(a) de papel e cartón (produción de obxectos con estes materiais)"/>
          <table:table-cell table:style-name="Default" office:value-type="string" office:string-value="Bixutería"/>
          <table:table-cell table:style-name="Default" office:value-type="string" office:string-value="Rúa"/>
          <table:table-cell table:style-name="Default" office:value-type="string" office:string-value="RÚA TOMAS MIRAMBELL "/>
          <table:table-cell table:style-name="Default" office:value-type="string" office:string-value="80"/>
          <table:table-cell table:number-columns-repeated="3"/>
          <table:table-cell table:style-name="Default" office:value-type="string" office:string-value="Panxón"/>
          <table:table-cell table:style-name="Default" office:value-type="string" office:string-value="Panxón/Nigran"/>
          <table:table-cell table:style-name="Default" office:value-type="string" office:string-value="36340"/>
          <table:table-cell table:style-name="Default" office:value-type="string" office:string-value="Pontevedra"/>
          <table:table-cell table:style-name="Default" office:value-type="string" office:string-value="0353"/>
          <table:table-cell table:style-name="Default" office:value-type="string" office:string-value="Nigrán"/>
          <table:table-cell table:style-name="Default" office:value-type="string" office:string-value="Nigrán"/>
          <table:table-cell/>
          <table:table-cell table:style-name="Default" office:value-type="string" office:string-value="677098581"/>
          <table:table-cell table:style-name="Default" office:value-type="string" office:string-value="/joyasdepapel"/>
          <table:table-cell table:style-name="Default" office:value-type="string" office:string-value="/joyasdepapel"/>
        </table:table-row>
        <table:table-row table:style-name="ro1">
          <table:table-cell table:style-name="Default" office:value-type="string" office:string-value="937"/>
          <table:table-cell table:style-name="Default" office:value-type="string" office:string-value="MARIA DOLORES GARCIA ROMANELI"/>
          <table:table-cell table:style-name="Default" office:value-type="string" office:string-value="MARIA DOLORES GARCIA ROMANELI"/>
          <table:table-cell table:style-name="Default" office:value-type="string" office:string-value="Calceta, calceteiro(a), gancho, gancheiro(a)"/>
          <table:table-cell table:style-name="Default" office:value-type="string" office:string-value="Centón (retallos)"/>
          <table:table-cell table:style-name="Default" office:value-type="string" office:string-value="Rúa"/>
          <table:table-cell table:style-name="Default" office:value-type="string" office:string-value="ERVEDELO"/>
          <table:table-cell table:style-name="Default" office:value-type="string" office:string-value="2"/>
          <table:table-cell/>
          <table:table-cell table:style-name="Default" office:value-type="string" office:string-value="1"/>
          <table:table-cell table:style-name="Default" office:value-type="string" office:string-value="A"/>
          <table:table-cell table:style-name="Default" office:value-type="string" office:string-value="OURENSE"/>
          <table:table-cell table:style-name="Default" office:value-type="string" office:string-value="OURENSE"/>
          <table:table-cell table:style-name="Default" office:value-type="string" office:string-value="32002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/>
          <table:table-cell table:style-name="Default" office:value-type="string" office:string-value="988219010"/>
          <table:table-cell table:style-name="Default" office:value-type="string" office:string-value="https://www.facebook.com/loladelogaro"/>
          <table:table-cell table:style-name="Default" office:value-type="string" office:string-value="https://www.instagram.com/lolalogaro/?hl=es"/>
        </table:table-row>
        <table:table-row table:style-name="ro1">
          <table:table-cell table:style-name="Default" office:value-type="string" office:string-value="601"/>
          <table:table-cell table:style-name="Default" office:value-type="string" office:string-value="ARTESANIA A MOUGA, S.L."/>
          <table:table-cell table:style-name="Default" office:value-type="string" office:string-value="PACA PECA"/>
          <table:table-cell table:style-name="Default" office:value-type="string" office:string-value="Bixutería"/>
          <table:table-cell table:style-name="Default" office:value-type="string" office:string-value="Ourivaría, ourive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"/>
          <table:table-cell table:number-columns-repeated="2"/>
          <table:table-cell table:style-name="Default" office:value-type="string" office:string-value="/pacapeca"/>
          <table:table-cell table:style-name="Default" office:value-type="string" office:string-value="/pacapeca"/>
        </table:table-row>
        <table:table-row table:style-name="ro1">
          <table:table-cell table:style-name="Default" office:value-type="string" office:string-value="940"/>
          <table:table-cell table:style-name="Default" office:value-type="string" office:string-value="FLORA   MOURIÑO IGLESIAS"/>
          <table:table-cell table:style-name="Default" office:value-type="string" office:string-value="AMARE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RONS, OS LORDELOS "/>
          <table:table-cell table:style-name="Default" office:value-type="string" office:string-value="9"/>
          <table:table-cell table:number-columns-repeated="5"/>
          <table:table-cell table:style-name="Default" office:value-type="string" office:string-value="36980"/>
          <table:table-cell table:style-name="Default" office:value-type="string" office:string-value="Pontevedra"/>
          <table:table-cell table:style-name="Default" office:value-type="string" office:string-value="0221"/>
          <table:table-cell table:style-name="Default" office:value-type="string" office:string-value="Grove (O)"/>
          <table:table-cell table:style-name="Default" office:value-type="string" office:string-value="O GROVE"/>
          <table:table-cell/>
          <table:table-cell table:style-name="Default" office:value-type="string" office:string-value="689223387"/>
        </table:table-row>
        <table:table-row table:style-name="ro1">
          <table:table-cell table:style-name="Default" office:value-type="string" office:string-value="907"/>
          <table:table-cell table:style-name="Default" office:value-type="string" office:string-value="IRIA   PIGUEIRAS VILAR"/>
          <table:table-cell table:style-name="Default" office:value-type="string" office:string-value="IMAVI"/>
          <table:table-cell table:style-name="Default" office:value-type="string" office:string-value="Bixuterí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Lugar"/>
          <table:table-cell table:style-name="Default" office:value-type="string" office:string-value="MILLARES"/>
          <table:table-cell table:style-name="Default" office:value-type="string" office:string-value="5"/>
          <table:table-cell table:number-columns-repeated="3"/>
          <table:table-cell table:style-name="Default" office:value-type="string" office:string-value="SANTABALLA"/>
          <table:table-cell table:style-name="Default" office:value-type="string" office:string-value="MILLARES"/>
          <table:table-cell table:style-name="Default" office:value-type="string" office:string-value="27830"/>
          <table:table-cell table:style-name="Default" office:value-type="string" office:string-value="Lugo"/>
          <table:table-cell table:style-name="Default" office:value-type="string" office:string-value="0654"/>
          <table:table-cell table:style-name="Default" office:value-type="string" office:string-value="Vilalba"/>
          <table:table-cell table:style-name="Default" office:value-type="string" office:string-value="VILALBA"/>
          <table:table-cell/>
          <table:table-cell table:style-name="Default" office:value-type="string" office:string-value="636536464"/>
          <table:table-cell table:style-name="Default" office:value-type="string" office:string-value="iria pigueiras"/>
          <table:table-cell table:style-name="Default" office:value-type="string" office:string-value="iria_pigueiras"/>
        </table:table-row>
        <table:table-row table:style-name="ro1">
          <table:table-cell table:style-name="Default" office:value-type="string" office:string-value="11086"/>
          <table:table-cell table:style-name="Default" office:value-type="string" office:string-value="MARÍA GONZÁLEZ SÁNCHEZ"/>
          <table:table-cell table:style-name="Default" office:value-type="string" office:string-value="MANOLO CREMALLERA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TORREIRO 11 1 D"/>
          <table:table-cell table:number-columns-repeated="6"/>
          <table:table-cell table:style-name="Default" office:value-type="string" office:string-value="15003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67096323"/>
        </table:table-row>
        <table:table-row table:style-name="ro1">
          <table:table-cell table:style-name="Default" office:value-type="string" office:string-value="11087"/>
          <table:table-cell table:style-name="Default" office:value-type="string" office:string-value="MARIA ISABEL BERGANTIÑO SUAREZ"/>
          <table:table-cell table:style-name="Default" office:value-type="string" office:string-value="MARIA ABA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MECO ASUNCION 1 ASUNCION OURENSE"/>
          <table:table-cell table:number-columns-repeated="6"/>
          <table:table-cell table:style-name="Default" office:value-type="string" office:string-value="32004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/>
          <table:table-cell table:style-name="Default" office:value-type="string" office:string-value="606434694"/>
          <table:table-cell table:style-name="Default" office:value-type="string" office:string-value="Maria Aba"/>
          <table:table-cell table:style-name="Default" office:value-type="string" office:string-value="Mariaabaartesania"/>
        </table:table-row>
        <table:table-row table:style-name="ro1">
          <table:table-cell table:style-name="Default" office:value-type="string" office:string-value="11084"/>
          <table:table-cell table:style-name="Default" office:value-type="string" office:string-value="SANDRA LOIS PAJARO"/>
          <table:table-cell table:style-name="Default" office:value-type="string" office:string-value="TELARTESANDRA"/>
          <table:table-cell table:style-name="Default" office:value-type="string" office:string-value="Decoración de teas, decorador(a) de tea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NICOMEDES PASTOR DIAZ"/>
          <table:table-cell table:style-name="Default" office:value-type="string" office:string-value="2"/>
          <table:table-cell table:style-name="Default" office:value-type="string" office:string-value="A"/>
          <table:table-cell table:style-name="Default" office:value-type="string" office:string-value="7"/>
          <table:table-cell table:style-name="Default" office:value-type="string" office:string-value="A"/>
          <table:table-cell table:number-columns-repeated="2"/>
          <table:table-cell table:style-name="Default" office:value-type="string" office:string-value="32002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/>
          <table:table-cell table:style-name="Default" office:value-type="string" office:string-value="657815067"/>
          <table:table-cell table:style-name="Default" office:value-type="string" office:string-value="@telartesan"/>
          <table:table-cell table:style-name="Default" office:value-type="string" office:string-value="@telartesan"/>
        </table:table-row>
        <table:table-row table:style-name="ro1">
          <table:table-cell table:style-name="Default" office:value-type="string" office:string-value="11080"/>
          <table:table-cell table:style-name="Default" office:value-type="string" office:string-value="TIBISAY REY NOGUEIRA"/>
          <table:table-cell table:style-name="Default" office:value-type="string" office:string-value="TIBY REY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Ourivaría, ourive"/>
          <table:table-cell table:style-name="Default" office:value-type="string" office:string-value="Avenida"/>
          <table:table-cell table:style-name="Default" office:value-type="string" office:string-value="CASTELAO"/>
          <table:table-cell table:style-name="Default" office:value-type="string" office:string-value="85"/>
          <table:table-cell/>
          <table:table-cell table:style-name="Default" office:value-type="string" office:string-value="2"/>
          <table:table-cell table:style-name="Default" office:value-type="string" office:string-value="A"/>
          <table:table-cell table:number-columns-repeated="2"/>
          <table:table-cell table:style-name="Default" office:value-type="string" office:string-value="36209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tibirey.com"/>
          <table:table-cell table:style-name="Default" office:value-type="string" office:string-value="638104430"/>
          <table:table-cell table:style-name="Default" office:value-type="string" office:string-value="Tiby Rey"/>
          <table:table-cell table:style-name="Default" office:value-type="string" office:string-value="@tibyrey"/>
        </table:table-row>
        <table:table-row table:style-name="ro1">
          <table:table-cell table:style-name="Default" office:value-type="string" office:string-value="11077"/>
          <table:table-cell table:style-name="Default" office:value-type="string" office:string-value="héctor  SALGADO garcía"/>
          <table:table-cell table:style-name="Default" office:value-type="string" office:string-value="Morenita Percusión Tradicional"/>
          <table:table-cell table:style-name="Default" office:value-type="string" office:string-value="Produtor(a) de instrumentos tradicionais populares galego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erdeiriña"/>
          <table:table-cell table:style-name="Default" office:value-type="string" office:string-value="22"/>
          <table:table-cell table:number-columns-repeated="3"/>
          <table:table-cell table:style-name="Default" office:value-type="string" office:string-value="Laza"/>
          <table:table-cell table:style-name="Default" office:value-type="string" office:string-value="Laza"/>
          <table:table-cell table:style-name="Default" office:value-type="string" office:string-value="32620"/>
          <table:table-cell table:style-name="Default" office:value-type="string" office:string-value="Ourense"/>
          <table:table-cell table:style-name="Default" office:value-type="string" office:string-value="0394"/>
          <table:table-cell table:style-name="Default" office:value-type="string" office:string-value="Laza"/>
          <table:table-cell table:style-name="Default" office:value-type="string" office:string-value="Laza"/>
          <table:table-cell/>
          <table:table-cell table:style-name="Default" office:value-type="string" office:string-value="625572154"/>
        </table:table-row>
        <table:table-row table:style-name="ro1">
          <table:table-cell table:style-name="Default" office:value-type="string" office:string-value="11074"/>
          <table:table-cell table:style-name="Default" office:value-type="string" office:string-value="I-LAB CENTRO ESPECIAL DE EMPLEO S.L."/>
          <table:table-cell table:style-name="Default" office:value-type="string" office:string-value="I-LAB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afael Alberti nº10 bajo"/>
          <table:table-cell table:style-name="Default" office:value-type="string" office:string-value="10"/>
          <table:table-cell/>
          <table:table-cell table:style-name="Default" office:value-type="string" office:string-value="BAJO"/>
          <table:table-cell table:number-columns-repeated="3"/>
          <table:table-cell table:style-name="Default" office:value-type="string" office:string-value="15008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98126568"/>
          <table:table-cell/>
          <table:table-cell table:style-name="Default" office:value-type="string" office:string-value="https://www.instagram.com/ilab_joyeria/"/>
        </table:table-row>
        <table:table-row table:style-name="ro1">
          <table:table-cell table:style-name="Default" office:value-type="string" office:string-value="11070"/>
          <table:table-cell table:style-name="Default" office:value-type="string" office:string-value="MARÍA CARMEN BARRIENTOS SAMBAD"/>
          <table:table-cell table:style-name="Default" office:value-type="string" office:string-value="MARANXO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EDUARDO PONDAL"/>
          <table:table-cell table:style-name="Default" office:value-type="string" office:string-value="10"/>
          <table:table-cell/>
          <table:table-cell table:style-name="Default" office:value-type="string" office:string-value="3"/>
          <table:table-cell table:style-name="Default" office:value-type="string" office:string-value="DTA"/>
          <table:table-cell table:number-columns-repeated="2"/>
          <table:table-cell table:style-name="Default" office:value-type="string" office:string-value="15124"/>
          <table:table-cell table:style-name="Default" office:value-type="string" office:string-value="Coruña (A)"/>
          <table:table-cell table:style-name="Default" office:value-type="string" office:string-value="0525"/>
          <table:table-cell table:style-name="Default" office:value-type="string" office:string-value="Muxía"/>
          <table:table-cell table:style-name="Default" office:value-type="string" office:string-value="MUXÍA"/>
          <table:table-cell table:style-name="Default" office:value-type="string" office:string-value="maranxofacebook"/>
          <table:table-cell table:style-name="Default" office:value-type="string" office:string-value="606133893"/>
          <table:table-cell table:style-name="Default" office:value-type="string" office:string-value="MARANXOFACEBOOK"/>
        </table:table-row>
        <table:table-row table:style-name="ro1">
          <table:table-cell table:style-name="Default" office:value-type="string" office:string-value="11071"/>
          <table:table-cell table:style-name="Default" office:value-type="string" office:string-value="ANA PAULA CARNEIRO DA SILVA"/>
          <table:table-cell table:style-name="Default" office:value-type="string" office:string-value="Castaño Leather &amp; Wood"/>
          <table:table-cell table:style-name="Default" office:value-type="string" office:string-value="Marroquinaría, marroquineiro(a)"/>
          <table:table-cell table:style-name="Default" office:value-type="string" office:string-value="Ebanistaría, ebanista"/>
          <table:table-cell table:style-name="Default" office:value-type="string" office:string-value="Rúa"/>
          <table:table-cell table:style-name="Default" office:value-type="string" office:string-value="San Agustin"/>
          <table:table-cell table:style-name="Default" office:value-type="string" office:string-value="22"/>
          <table:table-cell/>
          <table:table-cell table:style-name="Default" office:value-type="string" office:string-value="Bajo"/>
          <table:table-cell/>
          <table:table-cell table:style-name="Default" office:value-type="string" office:string-value="Pontedeume"/>
          <table:table-cell table:style-name="Default" office:value-type="string" office:string-value="Pontedeume"/>
          <table:table-cell table:style-name="Default" office:value-type="string" office:string-value="15600"/>
          <table:table-cell table:style-name="Default" office:value-type="string" office:string-value="Coruña (A)"/>
          <table:table-cell table:style-name="Default" office:value-type="string" office:string-value="0695"/>
          <table:table-cell table:style-name="Default" office:value-type="string" office:string-value="Pontedeume"/>
          <table:table-cell table:style-name="Default" office:value-type="string" office:string-value="Pontedeume"/>
          <table:table-cell table:style-name="Default" office:value-type="string" office:string-value="www.castano.store"/>
          <table:table-cell table:style-name="Default" office:value-type="string" office:string-value="627122741"/>
          <table:table-cell/>
          <table:table-cell table:style-name="Default" office:value-type="string" office:string-value="castano lw"/>
        </table:table-row>
        <table:table-row table:style-name="ro1">
          <table:table-cell table:style-name="Default" office:value-type="string" office:string-value="11069"/>
          <table:table-cell table:style-name="Default" office:value-type="string" office:string-value="ANTONIO MANUEL ROMAN VAZQUEZ"/>
          <table:table-cell table:style-name="Default" office:value-type="string" office:string-value="ANTONIO ROMÁN VÁZQUEZ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Urbanización"/>
          <table:table-cell table:style-name="Default" office:value-type="string" office:string-value="Miñor"/>
          <table:table-cell table:style-name="Default" office:value-type="string" office:string-value="85"/>
          <table:table-cell table:number-columns-repeated="3"/>
          <table:table-cell table:style-name="Default" office:value-type="string" office:string-value="Gondomar"/>
          <table:table-cell/>
          <table:table-cell table:style-name="Default" office:value-type="string" office:string-value="36380"/>
          <table:table-cell table:style-name="Default" office:value-type="string" office:string-value="Pontevedra"/>
          <table:table-cell table:style-name="Default" office:value-type="string" office:string-value="0216"/>
          <table:table-cell table:style-name="Default" office:value-type="string" office:string-value="Gondomar"/>
          <table:table-cell table:style-name="Default" office:value-type="string" office:string-value="Gondomar"/>
          <table:table-cell/>
          <table:table-cell table:style-name="Default" office:value-type="string" office:string-value="637460134"/>
        </table:table-row>
        <table:table-row table:style-name="ro1">
          <table:table-cell table:style-name="Default" office:value-type="string" office:string-value="11068"/>
          <table:table-cell table:style-name="Default" office:value-type="string" office:string-value="LARA PASANTES CAMPAÑA"/>
          <table:table-cell table:style-name="Default" office:value-type="string" office:string-value="Fiando Miúdo"/>
          <table:table-cell table:style-name="Default" office:value-type="string" office:string-value="Encaixes, encaixeiro(a), palilleiro(a), picador(a) de cartóns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NOVO MESOIRO 13 2 C"/>
          <table:table-cell table:number-columns-repeated="6"/>
          <table:table-cell table:style-name="Default" office:value-type="string" office:string-value="15190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79943285"/>
          <table:table-cell table:style-name="Default" office:value-type="string" office:string-value="https://www.facebook.com/fiandomiudo/"/>
          <table:table-cell table:style-name="Default" office:value-type="string" office:string-value="https://www.instagram.com/fiandomiudo/"/>
        </table:table-row>
        <table:table-row table:style-name="ro1">
          <table:table-cell table:style-name="Default" office:value-type="string" office:string-value="11061"/>
          <table:table-cell table:style-name="Default" office:value-type="string" office:string-value="ANA ISABEL MENDEZ TRABADO"/>
          <table:table-cell table:style-name="Default" office:value-type="string" office:string-value="ANA MÉNDEZ CERÁMIC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A CHAN DE XUNQUEIRA 20 A CHAN DE XUNQUEIRAS A CHAN"/>
          <table:table-cell table:number-columns-repeated="6"/>
          <table:table-cell table:style-name="Default" office:value-type="string" office:string-value="36844"/>
          <table:table-cell table:style-name="Default" office:value-type="string" office:string-value="Pontevedra"/>
          <table:table-cell table:style-name="Default" office:value-type="string" office:string-value="0372"/>
          <table:table-cell table:style-name="Default" office:value-type="string" office:string-value="Pazos de Borbén"/>
          <table:table-cell table:style-name="Default" office:value-type="string" office:string-value="XUNQUEIRAS"/>
          <table:table-cell table:style-name="Default" office:value-type="string" office:string-value="anamendezceramica.com"/>
          <table:table-cell table:style-name="Default" office:value-type="string" office:string-value="650680846"/>
        </table:table-row>
        <table:table-row table:style-name="ro1">
          <table:table-cell table:style-name="Default" office:value-type="string" office:string-value="11056"/>
          <table:table-cell table:style-name="Default" office:value-type="string" office:string-value="MERCEDES LÓPEZ PASCUAL"/>
          <table:table-cell table:style-name="Default" office:value-type="string" office:string-value="Artesanía Moura"/>
          <table:table-cell table:style-name="Default" office:value-type="string" office:string-value="Xoiaría, xoieiro(a)"/>
          <table:table-cell table:style-name="Default" office:value-type="string" office:string-value="Traxes tradicionais populares, produtor(a) de.."/>
          <table:table-cell table:style-name="Default" office:value-type="string" office:string-value="Avenida"/>
          <table:table-cell table:style-name="Default" office:value-type="string" office:string-value="Avenida dos milagros "/>
          <table:table-cell table:style-name="Default" office:value-type="string" office:string-value="51-A"/>
          <table:table-cell table:number-columns-repeated="3"/>
          <table:table-cell table:style-name="Default" office:value-type="string" office:string-value="Maceda"/>
          <table:table-cell table:style-name="Default" office:value-type="string" office:string-value="Maceda"/>
          <table:table-cell table:style-name="Default" office:value-type="string" office:string-value="32700"/>
          <table:table-cell table:style-name="Default" office:value-type="string" office:string-value="Ourense"/>
          <table:table-cell table:style-name="Default" office:value-type="string" office:string-value="0436"/>
          <table:table-cell table:style-name="Default" office:value-type="string" office:string-value="Maceda"/>
          <table:table-cell table:style-name="Default" office:value-type="string" office:string-value="Maceda"/>
          <table:table-cell/>
          <table:table-cell table:style-name="Default" office:value-type="string" office:string-value="696457228"/>
          <table:table-cell table:style-name="Default" office:value-type="string" office:string-value="https://www.facebook.com/MouraMLP/"/>
          <table:table-cell table:style-name="Default" office:value-type="string" office:string-value="https://www.instagram.com/mouramlp/"/>
        </table:table-row>
        <table:table-row table:style-name="ro1">
          <table:table-cell table:style-name="Default" office:value-type="string" office:string-value="11055"/>
          <table:table-cell table:style-name="Default" office:value-type="string" office:string-value="FERNANDO VICENS GARCIA"/>
          <table:table-cell table:style-name="Default" office:value-type="string" office:string-value="TALLER DE MARROQUINERÍA F.VICENS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O FORNO"/>
          <table:table-cell table:style-name="Default" office:value-type="string" office:string-value="44"/>
          <table:table-cell table:number-columns-repeated="3"/>
          <table:table-cell table:style-name="Default" office:value-type="string" office:string-value="MARIN"/>
          <table:table-cell table:style-name="Default" office:value-type="string" office:string-value="MARIN"/>
          <table:table-cell table:style-name="Default" office:value-type="string" office:string-value="36900"/>
          <table:table-cell table:style-name="Default" office:value-type="string" office:string-value="Pontevedra"/>
          <table:table-cell table:style-name="Default" office:value-type="string" office:string-value="0268"/>
          <table:table-cell table:style-name="Default" office:value-type="string" office:string-value="Marín"/>
          <table:table-cell table:style-name="Default" office:value-type="string" office:string-value="MARIN"/>
          <table:table-cell/>
          <table:table-cell table:style-name="Default" office:value-type="string" office:string-value="609884106"/>
        </table:table-row>
        <table:table-row table:style-name="ro1">
          <table:table-cell table:style-name="Default" office:value-type="string" office:string-value="11052"/>
          <table:table-cell table:style-name="Default" office:value-type="string" office:string-value="MARÍA MERCEDES RIGUEIRO VILA"/>
          <table:table-cell table:style-name="Default" office:value-type="string" office:string-value="BISUTETOKA 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OUPEIRO "/>
          <table:table-cell table:style-name="Default" office:value-type="string" office:string-value="4"/>
          <table:table-cell table:style-name="Default" office:value-type="string" office:string-value="2"/>
          <table:table-cell table:style-name="Default" office:value-type="string" office:string-value="2º"/>
          <table:table-cell table:style-name="Default" office:value-type="string" office:string-value="F"/>
          <table:table-cell table:style-name="Default" office:value-type="string" office:string-value="Vigo"/>
          <table:table-cell/>
          <table:table-cell table:style-name="Default" office:value-type="string" office:string-value="36201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bisutetoka.es"/>
          <table:table-cell table:style-name="Default" office:value-type="string" office:string-value="619660134"/>
          <table:table-cell table:style-name="Default" office:value-type="string" office:string-value="https://www.facebook.com/Bisutetoka"/>
          <table:table-cell table:style-name="Default" office:value-type="string" office:string-value="https://www.instagram.com/bisutetoka/"/>
        </table:table-row>
        <table:table-row table:style-name="ro1">
          <table:table-cell table:style-name="Default" office:value-type="string" office:string-value="11050"/>
          <table:table-cell table:style-name="Default" office:value-type="string" office:string-value="JOSÉ ENRIQUE LÓPEZ OCAMPO"/>
          <table:table-cell table:style-name="Default" office:value-type="string" office:string-value="CAMPANAS OCAMPO"/>
          <table:table-cell table:style-name="Default" office:value-type="string" office:string-value="Fundición de campás, campan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GAR. BADOUCOS 9, ARCOS DA CONDESA"/>
          <table:table-cell table:style-name="Default" office:value-type="string" office:string-value="9"/>
          <table:table-cell table:number-columns-repeated="3"/>
          <table:table-cell table:style-name="Default" office:value-type="string" office:string-value="SANTA MARIA DE ARCOS"/>
          <table:table-cell table:style-name="Default" office:value-type="string" office:string-value="BADOUCOS"/>
          <table:table-cell table:style-name="Default" office:value-type="string" office:string-value="36655"/>
          <table:table-cell table:style-name="Default" office:value-type="string" office:string-value="Pontevedra"/>
          <table:table-cell table:style-name="Default" office:value-type="string" office:string-value="0059"/>
          <table:table-cell table:style-name="Default" office:value-type="string" office:string-value="Caldas de Reis"/>
          <table:table-cell table:style-name="Default" office:value-type="string" office:string-value="CALDAS DE REIS"/>
          <table:table-cell/>
          <table:table-cell table:style-name="Default" office:value-type="string" office:string-value="607140658"/>
        </table:table-row>
        <table:table-row table:style-name="ro1">
          <table:table-cell table:style-name="Default" office:value-type="string" office:string-value="11049"/>
          <table:table-cell table:style-name="Default" office:value-type="string" office:string-value="NURIA MANZANO VALL"/>
          <table:table-cell table:style-name="Default" office:value-type="string" office:string-value="LATONTA Y LARUBIA"/>
          <table:table-cell table:style-name="Default" office:value-type="string" office:string-value="Xoiaría, xoieiro(a)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PONTE DO SAR 1"/>
          <table:table-cell table:number-columns-repeated="6"/>
          <table:table-cell table:style-name="Default" office:value-type="string" office:string-value="15702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"/>
          <table:table-cell/>
          <table:table-cell table:style-name="Default" office:value-type="string" office:string-value="699950882"/>
        </table:table-row>
        <table:table-row table:style-name="ro1">
          <table:table-cell table:style-name="Default" office:value-type="string" office:string-value="11048"/>
          <table:table-cell table:style-name="Default" office:value-type="string" office:string-value="MILENA COLELLA NÚÑEZ"/>
          <table:table-cell table:style-name="Default" office:value-type="string" office:string-value="MILENA COLELLA"/>
          <table:table-cell table:style-name="Default" office:value-type="string" office:string-value="Xoiaría, xoieiro(a)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DO MEDIO 36 1"/>
          <table:table-cell table:number-columns-repeated="6"/>
          <table:table-cell table:style-name="Default" office:value-type="string" office:string-value="15703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80947271"/>
          <table:table-cell table:style-name="Default" office:value-type="string" office:string-value="Milena Colella joyas"/>
          <table:table-cell table:style-name="Default" office:value-type="string" office:string-value="Milena_Colella"/>
        </table:table-row>
        <table:table-row table:style-name="ro1">
          <table:table-cell table:style-name="Default" office:value-type="string" office:string-value="11047"/>
          <table:table-cell table:style-name="Default" office:value-type="string" office:string-value="ALBERTO CASTRO GONZÁLEZ"/>
          <table:table-cell table:style-name="Default" office:value-type="string" office:string-value="ALBERTO CASTRO GONZÁLEZ"/>
          <table:table-cell table:style-name="Default" office:value-type="string" office:string-value="Forxa e ferraría, ferreiro(a)"/>
          <table:table-cell table:style-name="Default" office:value-type="string" office:string-value="Afiado, afiador(a)"/>
          <table:table-cell table:style-name="Default" office:value-type="string" office:string-value="Avenida"/>
          <table:table-cell table:style-name="Default" office:value-type="string" office:string-value=" BIERZO"/>
          <table:table-cell table:style-name="Default" office:value-type="string" office:string-value="80"/>
          <table:table-cell/>
          <table:table-cell table:style-name="Default" office:value-type="string" office:string-value="4"/>
          <table:table-cell table:style-name="Default" office:value-type="string" office:string-value="B"/>
          <table:table-cell table:number-columns-repeated="2"/>
          <table:table-cell table:style-name="Default" office:value-type="string" office:string-value="32300"/>
          <table:table-cell table:style-name="Default" office:value-type="string" office:string-value="Ourense"/>
          <table:table-cell table:style-name="Default" office:value-type="string" office:string-value="0090"/>
          <table:table-cell table:style-name="Default" office:value-type="string" office:string-value="Barco de Valdeorras (O)"/>
          <table:table-cell table:style-name="Default" office:value-type="string" office:string-value="VILAMARTIN DE VALDEORRAS"/>
          <table:table-cell table:style-name="Default" office:value-type="string" office:string-value="www.cuchillosacastro.com"/>
          <table:table-cell table:style-name="Default" office:value-type="string" office:string-value="687140790"/>
          <table:table-cell table:style-name="Default" office:value-type="string" office:string-value="https://www.facebook.com/cuchillosacastro/?ref=boo"/>
          <table:table-cell table:style-name="Default" office:value-type="string" office:string-value="https://www.instagram.com/cuchillos_acastro/"/>
          <table:table-cell table:style-name="Default" office:value-type="string" office:string-value="https://www.youtube.com/user/CUCHILLOSCASTRO"/>
        </table:table-row>
        <table:table-row table:style-name="ro1">
          <table:table-cell table:style-name="Default" office:value-type="string" office:string-value="11046"/>
          <table:table-cell table:style-name="Default" office:value-type="string" office:string-value="JOSÉ Mª MAYER SEGADE"/>
          <table:table-cell table:style-name="Default" office:value-type="string" office:string-value="MAYSIL"/>
          <table:table-cell table:style-name="Default" office:value-type="string" office:string-value="Ourivaría, ourive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adron"/>
          <table:table-cell table:style-name="Default" office:value-type="string" office:string-value="13"/>
          <table:table-cell table:number-columns-repeated="3"/>
          <table:table-cell table:style-name="Default" office:value-type="string" office:string-value="la estrada"/>
          <table:table-cell table:style-name="Default" office:value-type="string" office:string-value="la estrada"/>
          <table:table-cell table:style-name="Default" office:value-type="string" office:string-value="36680"/>
          <table:table-cell table:style-name="Default" office:value-type="string" office:string-value="Pontevedra"/>
          <table:table-cell table:style-name="Default" office:value-type="string" office:string-value="0176"/>
          <table:table-cell table:style-name="Default" office:value-type="string" office:string-value="Estrada (A)"/>
          <table:table-cell table:style-name="Default" office:value-type="string" office:string-value="A ESTRADA"/>
          <table:table-cell table:style-name="Default" office:value-type="string" office:string-value="www.maysil.com"/>
          <table:table-cell table:style-name="Default" office:value-type="string" office:string-value="986570595"/>
          <table:table-cell table:style-name="Default" office:value-type="string" office:string-value="https://es-es.facebook.com/maysiljoyas/"/>
          <table:table-cell table:style-name="Default" office:value-type="string" office:string-value="https://www.instagram.com/artesaniamaysil/"/>
        </table:table-row>
        <table:table-row table:style-name="ro1">
          <table:table-cell table:style-name="Default" office:value-type="string" office:string-value="11045"/>
          <table:table-cell table:style-name="Default" office:value-type="string" office:string-value="JOYERÍA WILDENMANN SLU"/>
          <table:table-cell table:style-name="Default" office:value-type="string" office:string-value="Joyería Wildenmann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BAILÉN"/>
          <table:table-cell table:style-name="Default" office:value-type="string" office:string-value="10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15001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981220417"/>
        </table:table-row>
        <table:table-row table:style-name="ro1">
          <table:table-cell table:style-name="Default" office:value-type="string" office:string-value="11044"/>
          <table:table-cell table:style-name="Default" office:value-type="string" office:string-value="THOMAS CHRISTOPHER RODNEY WILEY"/>
          <table:table-cell table:style-name="Default" office:value-type="string" office:string-value="THOMAS CHRISTOPHER RODNEY WILEY"/>
          <table:table-cell table:style-name="Default" office:value-type="string" office:string-value="Tornaría, torneiro(a) de madeira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ORZÁN 137 3"/>
          <table:table-cell table:number-columns-repeated="6"/>
          <table:table-cell table:style-name="Default" office:value-type="string" office:string-value="15003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91245119"/>
        </table:table-row>
        <table:table-row table:style-name="ro1">
          <table:table-cell table:style-name="Default" office:value-type="string" office:string-value="11042"/>
          <table:table-cell table:style-name="Default" office:value-type="string" office:string-value="ANTONIA LÓPEZ VEIGA"/>
          <table:table-cell table:style-name="Default" office:value-type="string" office:string-value="LAS PRENDAS NO SE ARREGLAN SOLAS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TO DOMINGO GALERÍAS XESTA"/>
          <table:table-cell table:style-name="Default" office:value-type="string" office:string-value="60"/>
          <table:table-cell table:number-columns-repeated="2"/>
          <table:table-cell table:style-name="Default" office:value-type="string" office:string-value="14"/>
          <table:table-cell table:number-columns-repeated="2"/>
          <table:table-cell table:style-name="Default" office:value-type="string" office:string-value="32003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number-columns-repeated="2"/>
          <table:table-cell table:style-name="Default" office:value-type="string" office:string-value="619918136"/>
        </table:table-row>
        <table:table-row table:style-name="ro1">
          <table:table-cell table:style-name="Default" office:value-type="string" office:string-value="11043"/>
          <table:table-cell table:style-name="Default" office:value-type="string" office:string-value="CRISTINA PILAR VELASCO MORA"/>
          <table:table-cell table:style-name="Default" office:value-type="string" office:string-value="ANAQUIÑOS DE PAPEL"/>
          <table:table-cell table:style-name="Default" office:value-type="string" office:string-value="Manipulados de papel e cartón, manipulador(a) de papel e cartón (produción de obxectos con estes materiai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FERNANDO  MACIAS "/>
          <table:table-cell table:style-name="Default" office:value-type="string" office:string-value="11"/>
          <table:table-cell/>
          <table:table-cell table:style-name="Default" office:value-type="string" office:string-value="5"/>
          <table:table-cell table:style-name="Default" office:value-type="string" office:string-value="D"/>
          <table:table-cell table:number-columns-repeated="2"/>
          <table:table-cell table:style-name="Default" office:value-type="string" office:string-value="15004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style-name="Default" office:value-type="string" office:string-value="http://www.anaquinosdepapel.com"/>
          <table:table-cell table:style-name="Default" office:value-type="string" office:string-value="+34629674130"/>
          <table:table-cell/>
          <table:table-cell table:style-name="Default" office:value-type="string" office:string-value="https://www.instagram.com/cristina_velasco_mora/"/>
        </table:table-row>
        <table:table-row table:style-name="ro1">
          <table:table-cell table:style-name="Default" office:value-type="string" office:string-value="11038"/>
          <table:table-cell table:style-name="Default" office:value-type="string" office:string-value="URSULA MARIA RODRIGUEZ MAURI"/>
          <table:table-cell table:style-name="Default" office:value-type="string" office:string-value="MAURI ARTESANÍA"/>
          <table:table-cell table:style-name="Default" office:value-type="string" office:string-value="Encaixes, encaixeiro(a), palilleiro(a), picador(a) de cartóns"/>
          <table:table-cell table:style-name="Default" office:value-type="string" office:string-value="Complementos de moda"/>
          <table:table-cell table:style-name="Default" office:value-type="string" office:string-value="Carretera"/>
          <table:table-cell table:style-name="Default" office:value-type="string" office:string-value="DEVESA - PIAS"/>
          <table:table-cell table:style-name="Default" office:value-type="string" office:string-value="25"/>
          <table:table-cell table:number-columns-repeated="3"/>
          <table:table-cell table:style-name="Default" office:value-type="string" office:string-value="O ROSAL"/>
          <table:table-cell table:style-name="Default" office:value-type="string" office:string-value="PIAS O ROSAL"/>
          <table:table-cell table:style-name="Default" office:value-type="string" office:string-value="36760"/>
          <table:table-cell table:style-name="Default" office:value-type="string" office:string-value="Pontevedra"/>
          <table:table-cell table:style-name="Default" office:value-type="string" office:string-value="0486"/>
          <table:table-cell table:style-name="Default" office:value-type="string" office:string-value="Rosal (O)"/>
          <table:table-cell table:style-name="Default" office:value-type="string" office:string-value="O ROSAL"/>
          <table:table-cell/>
          <table:table-cell table:style-name="Default" office:value-type="string" office:string-value="676010332"/>
          <table:table-cell/>
          <table:table-cell table:style-name="Default" office:value-type="string" office:string-value="MAURI ARTESANIA"/>
        </table:table-row>
        <table:table-row table:style-name="ro1">
          <table:table-cell table:style-name="Default" office:value-type="string" office:string-value="11036"/>
          <table:table-cell table:style-name="Default" office:value-type="string" office:string-value="IRIA RIBADOMAR MOLINA"/>
          <table:table-cell table:style-name="Default" office:value-type="string" office:string-value="Iria Ribadomar Molina"/>
          <table:table-cell table:style-name="Default" office:value-type="string" office:string-value="Debuxo, debuxante.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INO"/>
          <table:table-cell table:style-name="Default" office:value-type="string" office:string-value="1"/>
          <table:table-cell/>
          <table:table-cell table:style-name="Default" office:value-type="string" office:string-value="1"/>
          <table:table-cell table:style-name="Default" office:value-type="string" office:string-value="B"/>
          <table:table-cell table:number-columns-repeated="2"/>
          <table:table-cell table:style-name="Default" office:value-type="string" office:string-value="15704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www.deicacreacions.com"/>
          <table:table-cell table:style-name="Default" office:value-type="string" office:string-value="626898159"/>
        </table:table-row>
        <table:table-row table:style-name="ro1">
          <table:table-cell table:style-name="Default" office:value-type="string" office:string-value="11032"/>
          <table:table-cell table:style-name="Default" office:value-type="string" office:string-value="BOURRELLIER JOYEROS SL"/>
          <table:table-cell table:style-name="Default" office:value-type="string" office:string-value="UNIÓN JOYERA DE BERGONDO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RUZ DE SAR"/>
          <table:table-cell table:style-name="Default" office:value-type="string" office:string-value="2"/>
          <table:table-cell table:number-columns-repeated="5"/>
          <table:table-cell table:style-name="Default" office:value-type="string" office:string-value="15165"/>
          <table:table-cell table:style-name="Default" office:value-type="string" office:string-value="Coruña (A)"/>
          <table:table-cell table:style-name="Default" office:value-type="string" office:string-value="0085"/>
          <table:table-cell table:style-name="Default" office:value-type="string" office:string-value="Bergondo"/>
          <table:table-cell table:style-name="Default" office:value-type="string" office:string-value="BERGONDO"/>
          <table:table-cell table:style-name="Default" office:value-type="string" office:string-value="WWW.UJBERGONDO.COM"/>
          <table:table-cell table:style-name="Default" office:value-type="string" office:string-value="981791379"/>
          <table:table-cell table:style-name="Default" office:value-type="string" office:string-value="https://www.facebook.com/profile.php?id=1000578796"/>
          <table:table-cell table:style-name="Default" office:value-type="string" office:string-value="https://www.instagram.com/ujbergondo/"/>
        </table:table-row>
        <table:table-row table:style-name="ro1">
          <table:table-cell table:style-name="Default" office:value-type="string" office:string-value="11035"/>
          <table:table-cell table:style-name="Default" office:value-type="string" office:string-value="SANTIAGO BESTEIRO GARCIA"/>
          <table:table-cell table:style-name="Default" office:value-type="string" office:string-value="Santiago Besteiro Design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eborei"/>
          <table:table-cell table:style-name="Default" office:value-type="string" office:string-value="2"/>
          <table:table-cell table:number-columns-repeated="3"/>
          <table:table-cell table:style-name="Default" office:value-type="string" office:string-value="Leborei (Santa María)"/>
          <table:table-cell table:style-name="Default" office:value-type="string" office:string-value="Leborei"/>
          <table:table-cell table:style-name="Default" office:value-type="string" office:string-value="27560"/>
          <table:table-cell table:style-name="Default" office:value-type="string" office:string-value="Lugo"/>
          <table:table-cell table:style-name="Default" office:value-type="string" office:string-value="0327"/>
          <table:table-cell table:style-name="Default" office:value-type="string" office:string-value="Monterroso"/>
          <table:table-cell table:style-name="Default" office:value-type="string" office:string-value="Monterroso"/>
          <table:table-cell table:style-name="Default" office:value-type="string" office:string-value="www.santiagobesteiro.com"/>
          <table:table-cell table:style-name="Default" office:value-type="string" office:string-value="661210044"/>
          <table:table-cell table:style-name="Default" office:value-type="string" office:string-value="@SANTIAGOBESTEIRO.DESIGN"/>
          <table:table-cell table:style-name="Default" office:value-type="string" office:string-value="@SANTIAGOBESTEIRO_STUDIO"/>
          <table:table-cell table:style-name="Default" office:value-type="string" office:string-value="LINKEDIN E PINTEREST (@SANTIAGOBESTEIRO EN AMBAS)"/>
        </table:table-row>
        <table:table-row table:style-name="ro1">
          <table:table-cell table:style-name="Default" office:value-type="string" office:string-value="11033"/>
          <table:table-cell table:style-name="Default" office:value-type="string" office:string-value="MI MADRE NO ME DEJA CB"/>
          <table:table-cell table:style-name="Default" office:value-type="string" office:string-value="MI MADRE NO ME DEJ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Serigrafía, serígrafo(a)"/>
          <table:table-cell table:style-name="Default" office:value-type="string" office:string-value="Rúa"/>
          <table:table-cell table:style-name="Default" office:value-type="string" office:string-value="MONTERO RÍOS"/>
          <table:table-cell table:style-name="Default" office:value-type="string" office:string-value="74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27002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77239534"/>
          <table:table-cell/>
          <table:table-cell table:style-name="Default" office:value-type="string" office:string-value="_mimadrenomedeja"/>
        </table:table-row>
        <table:table-row table:style-name="ro1">
          <table:table-cell table:style-name="Default" office:value-type="string" office:string-value="11031"/>
          <table:table-cell table:style-name="Default" office:value-type="string" office:string-value="GUILLERMO MANUEL ROCHA SILVET"/>
          <table:table-cell table:style-name="Default" office:value-type="string" office:string-value="ARTESANÍA SILVENT"/>
          <table:table-cell table:style-name="Default" office:value-type="string" office:string-value="Xoguetes, xogueteiro(a), bonecos, bonequ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PARAIMAS"/>
          <table:table-cell table:style-name="Default" office:value-type="string" office:string-value="11"/>
          <table:table-cell table:number-columns-repeated="3"/>
          <table:table-cell table:style-name="Default" office:value-type="string" office:string-value="SANTO ESTEVO DE SAIAR"/>
          <table:table-cell table:style-name="Default" office:value-type="string" office:string-value="PARAIMAS"/>
          <table:table-cell table:style-name="Default" office:value-type="string" office:string-value="36656"/>
          <table:table-cell table:style-name="Default" office:value-type="string" office:string-value="Pontevedra"/>
          <table:table-cell table:style-name="Default" office:value-type="string" office:string-value="0059"/>
          <table:table-cell table:style-name="Default" office:value-type="string" office:string-value="Caldas de Reis"/>
          <table:table-cell table:style-name="Default" office:value-type="string" office:string-value="CALDAS DE REIS"/>
          <table:table-cell/>
          <table:table-cell table:style-name="Default" office:value-type="string" office:string-value="627442836"/>
          <table:table-cell table:style-name="Default" office:value-type="string" office:string-value="https://www.facebook.com/artesaniasilvent/"/>
          <table:table-cell table:style-name="Default" office:value-type="string" office:string-value="https://www.instagram.com/artesaniasilvent"/>
        </table:table-row>
        <table:table-row table:style-name="ro1">
          <table:table-cell table:style-name="Default" office:value-type="string" office:string-value="11029"/>
          <table:table-cell table:style-name="Default" office:value-type="string" office:string-value="Mª SOLEDAD MATO  FERNÁNDEZ"/>
          <table:table-cell table:style-name="Default" office:value-type="string" office:string-value="SOLEDAD MATO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ORTIÑO"/>
          <table:table-cell table:style-name="Default" office:value-type="string" office:string-value="34"/>
          <table:table-cell/>
          <table:table-cell table:style-name="Default" office:value-type="string" office:string-value="3"/>
          <table:table-cell table:style-name="Default" office:value-type="string" office:string-value="DTA"/>
          <table:table-cell table:number-columns-repeated="2"/>
          <table:table-cell table:style-name="Default" office:value-type="string" office:string-value="15888"/>
          <table:table-cell table:style-name="Default" office:value-type="string" office:string-value="Coruña (A)"/>
          <table:table-cell table:style-name="Default" office:value-type="string" office:string-value="0601"/>
          <table:table-cell table:style-name="Default" office:value-type="string" office:string-value="Oroso"/>
          <table:table-cell table:style-name="Default" office:value-type="string" office:string-value="SIGÜEIRO"/>
          <table:table-cell/>
          <table:table-cell table:style-name="Default" office:value-type="string" office:string-value="676560932"/>
          <table:table-cell table:style-name="Default" office:value-type="string" office:string-value="JOYAS ÚNICAS SOLEDAD MATO"/>
          <table:table-cell table:style-name="Default" office:value-type="string" office:string-value="SOLEDAD MATO"/>
        </table:table-row>
        <table:table-row table:style-name="ro1">
          <table:table-cell table:style-name="Default" office:value-type="string" office:string-value="11027"/>
          <table:table-cell table:style-name="Default" office:value-type="string" office:string-value="ANA ESTÉVEZ  TENORIO"/>
          <table:table-cell table:style-name="Default" office:value-type="string" office:string-value="WITCHNEEDS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MARCOSENDE 164 ZAMANS"/>
          <table:table-cell table:number-columns-repeated="6"/>
          <table:table-cell table:style-name="Default" office:value-type="string" office:string-value="36310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WITCHNEEDS.COM"/>
          <table:table-cell table:style-name="Default" office:value-type="string" office:string-value="986461054"/>
        </table:table-row>
        <table:table-row table:style-name="ro1">
          <table:table-cell table:style-name="Default" office:value-type="string" office:string-value="11026"/>
          <table:table-cell table:style-name="Default" office:value-type="string" office:string-value="ANA BELÉN LÓPEZ SOUTO"/>
          <table:table-cell table:style-name="Default" office:value-type="string" office:string-value="Ana belen lopez souto 33301978w"/>
          <table:table-cell table:style-name="Default" office:value-type="string" office:string-value="Complementos de moda"/>
          <table:table-cell table:style-name="Default" office:value-type="string" office:string-value="Xoguetes, xogueteiro(a), bonecos, bonequeiro(a)"/>
          <table:table-cell table:style-name="Default" office:value-type="string" office:string-value="Rúa"/>
          <table:table-cell table:style-name="Default" office:value-type="string" office:string-value="BATTALLA DE CLAVIJO"/>
          <table:table-cell table:style-name="Default" office:value-type="string" office:string-value="17"/>
          <table:table-cell/>
          <table:table-cell table:style-name="Default" office:value-type="string" office:string-value="5"/>
          <table:table-cell table:number-columns-repeated="3"/>
          <table:table-cell table:style-name="Default" office:value-type="string" office:string-value="15703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981571440"/>
        </table:table-row>
        <table:table-row table:style-name="ro1">
          <table:table-cell table:style-name="Default" office:value-type="string" office:string-value="11023"/>
          <table:table-cell table:style-name="Default" office:value-type="string" office:string-value="IO MORALES SÁNCHEZ"/>
          <table:table-cell table:style-name="Default" office:value-type="string" office:string-value="io obradoiro téxtil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 da quinta 55 vidán"/>
          <table:table-cell table:number-columns-repeated="6"/>
          <table:table-cell table:style-name="Default" office:value-type="string" office:string-value="15706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www.ioslowtextile.com"/>
          <table:table-cell table:style-name="Default" office:value-type="string" office:string-value="646664070"/>
          <table:table-cell table:style-name="Default" office:value-type="string" office:string-value="https://www.facebook.com/ioobradoirotextil/"/>
          <table:table-cell table:style-name="Default" office:value-type="string" office:string-value="https://www.instagram.com/io.obradoirotextil/"/>
        </table:table-row>
        <table:table-row table:style-name="ro1">
          <table:table-cell table:style-name="Default" office:value-type="string" office:string-value="11016"/>
          <table:table-cell table:style-name="Default" office:value-type="string" office:string-value="ALEJANDRO NICOLAS ROIG BERGANTIÑOS"/>
          <table:table-cell table:style-name="Default" office:value-type="string" office:string-value="AROBE CERÁMIC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Vilar"/>
          <table:table-cell table:style-name="Default" office:value-type="string" office:string-value="13"/>
          <table:table-cell table:number-columns-repeated="5"/>
          <table:table-cell table:style-name="Default" office:value-type="string" office:string-value="15318"/>
          <table:table-cell table:style-name="Default" office:value-type="string" office:string-value="Coruña (A)"/>
          <table:table-cell table:style-name="Default" office:value-type="string" office:string-value="0011"/>
          <table:table-cell table:style-name="Default" office:value-type="string" office:string-value="Abegondo"/>
          <table:table-cell table:style-name="Default" office:value-type="string" office:string-value="crendes"/>
          <table:table-cell/>
          <table:table-cell table:style-name="Default" office:value-type="string" office:string-value="699908771"/>
        </table:table-row>
        <table:table-row table:style-name="ro1">
          <table:table-cell table:style-name="Default" office:value-type="string" office:string-value="11017"/>
          <table:table-cell table:style-name="Default" office:value-type="string" office:string-value="Pablo SEOANE Méndez"/>
          <table:table-cell table:style-name="Default" office:value-type="string" office:string-value="Pablo Seoane Méndez"/>
          <table:table-cell table:style-name="Default" office:value-type="string" office:string-value="Produtor(a) de instrumentos musicais de percusión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Vilar de Calo "/>
          <table:table-cell table:style-name="Default" office:value-type="string" office:string-value="70"/>
          <table:table-cell table:number-columns-repeated="3"/>
          <table:table-cell table:style-name="Default" office:value-type="string" office:string-value="Calo"/>
          <table:table-cell table:style-name="Default" office:value-type="string" office:string-value="Teo"/>
          <table:table-cell table:style-name="Default" office:value-type="string" office:string-value="15886"/>
          <table:table-cell table:style-name="Default" office:value-type="string" office:string-value="Coruña (A)"/>
          <table:table-cell table:style-name="Default" office:value-type="string" office:string-value="0829"/>
          <table:table-cell table:style-name="Default" office:value-type="string" office:string-value="Teo"/>
          <table:table-cell table:style-name="Default" office:value-type="string" office:string-value="Calo"/>
          <table:table-cell/>
          <table:table-cell table:style-name="Default" office:value-type="string" office:string-value="657810611"/>
          <table:table-cell table:style-name="Default" office:value-type="string" office:string-value="Obradoiro Seoane"/>
          <table:table-cell table:style-name="Default" office:value-type="string" office:string-value="Obradoiro Seoane"/>
        </table:table-row>
        <table:table-row table:style-name="ro1">
          <table:table-cell table:style-name="Default" office:value-type="string" office:string-value="11014"/>
          <table:table-cell table:style-name="Default" office:value-type="string" office:string-value="FELIX ALFONSO PEREZ OLIVEIRA"/>
          <table:table-cell table:style-name="Default" office:value-type="string" office:string-value="felix alfonso perez oliveira"/>
          <table:table-cell table:style-name="Default" office:value-type="string" office:string-value="Sombreiraría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Rosalia de Castro"/>
          <table:table-cell table:style-name="Default" office:value-type="string" office:string-value="1"/>
          <table:table-cell table:number-columns-repeated="5"/>
          <table:table-cell table:style-name="Default" office:value-type="string" office:string-value="32660"/>
          <table:table-cell table:style-name="Default" office:value-type="string" office:string-value="Ourense"/>
          <table:table-cell table:style-name="Default" office:value-type="string" office:string-value="0013"/>
          <table:table-cell table:style-name="Default" office:value-type="string" office:string-value="Allariz"/>
          <table:table-cell table:style-name="Default" office:value-type="string" office:string-value="allariz"/>
          <table:table-cell table:style-name="Default" office:value-type="string" office:string-value="www.felixdemartin.com"/>
          <table:table-cell table:style-name="Default" office:value-type="string" office:string-value="699943290"/>
          <table:table-cell/>
          <table:table-cell table:style-name="Default" office:value-type="string" office:string-value="@felixdemartin"/>
        </table:table-row>
        <table:table-row table:style-name="ro1">
          <table:table-cell table:style-name="Default" office:value-type="string" office:string-value="11011"/>
          <table:table-cell table:style-name="Default" office:value-type="string" office:string-value="MÓNICA BASTÓN PAZ"/>
          <table:table-cell table:style-name="Default" office:value-type="string" office:string-value="Mónica Bastón Paz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Complementos de moda"/>
          <table:table-cell table:style-name="Default" office:value-type="string" office:string-value="Paseo"/>
          <table:table-cell table:style-name="Default" office:value-type="string" office:string-value="PRAIA DE SILGAR"/>
          <table:table-cell table:style-name="Default" office:value-type="string" office:string-value="66"/>
          <table:table-cell/>
          <table:table-cell table:style-name="Default" office:value-type="string" office:string-value="2"/>
          <table:table-cell table:style-name="Default" office:value-type="string" office:string-value="A"/>
          <table:table-cell table:number-columns-repeated="2"/>
          <table:table-cell table:style-name="Default" office:value-type="string" office:string-value="36960"/>
          <table:table-cell table:style-name="Default" office:value-type="string" office:string-value="Pontevedra"/>
          <table:table-cell table:style-name="Default" office:value-type="string" office:string-value="0519"/>
          <table:table-cell table:style-name="Default" office:value-type="string" office:string-value="Sanxenxo"/>
          <table:table-cell table:style-name="Default" office:value-type="string" office:string-value="Sanxenxo"/>
          <table:table-cell table:style-name="Default" office:value-type="string" office:string-value="www.leonlagatashop.com"/>
          <table:table-cell table:style-name="Default" office:value-type="string" office:string-value="658069676"/>
          <table:table-cell table:style-name="Default" office:value-type="string" office:string-value="www.facebook.com/leonlagata"/>
          <table:table-cell table:style-name="Default" office:value-type="string" office:string-value="www.instagram.com/leonlagata"/>
        </table:table-row>
        <table:table-row table:style-name="ro1">
          <table:table-cell table:style-name="Default" office:value-type="string" office:string-value="11008"/>
          <table:table-cell table:style-name="Default" office:value-type="string" office:string-value="MARÍA CONSUELO GRILLE LÓPEZ"/>
          <table:table-cell table:style-name="Default" office:value-type="string" office:string-value="O RECUNCHO DAS LÁS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FERNANDO BLANCO"/>
          <table:table-cell table:style-name="Default" office:value-type="string" office:string-value="51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15270"/>
          <table:table-cell table:style-name="Default" office:value-type="string" office:string-value="Coruña (A)"/>
          <table:table-cell table:style-name="Default" office:value-type="string" office:string-value="0238"/>
          <table:table-cell table:style-name="Default" office:value-type="string" office:string-value="Cee"/>
          <table:table-cell table:style-name="Default" office:value-type="string" office:string-value="CEE"/>
          <table:table-cell/>
          <table:table-cell table:style-name="Default" office:value-type="string" office:string-value="600776784"/>
        </table:table-row>
        <table:table-row table:style-name="ro1">
          <table:table-cell table:style-name="Default" office:value-type="string" office:string-value="11004"/>
          <table:table-cell table:style-name="Default" office:value-type="string" office:string-value="ADRIANA CLEMENCIA ALZATE MIRANDA"/>
          <table:table-cell table:style-name="Default" office:value-type="string" office:string-value="NOGA ART´S JOYERÍA ARTESANAL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LOUREIRO"/>
          <table:table-cell table:style-name="Default" office:value-type="string" office:string-value="13"/>
          <table:table-cell/>
          <table:table-cell table:style-name="Default" office:value-type="string" office:string-value="2"/>
          <table:table-cell table:style-name="Default" office:value-type="string" office:string-value="A"/>
          <table:table-cell table:number-columns-repeated="2"/>
          <table:table-cell table:style-name="Default" office:value-type="string" office:string-value="15894"/>
          <table:table-cell table:style-name="Default" office:value-type="string" office:string-value="Coruña (A)"/>
          <table:table-cell table:style-name="Default" office:value-type="string" office:string-value="0829"/>
          <table:table-cell table:style-name="Default" office:value-type="string" office:string-value="Teo"/>
          <table:table-cell table:style-name="Default" office:value-type="string" office:string-value="TEO"/>
          <table:table-cell table:style-name="Default" office:value-type="string" office:string-value="nogaarts.com"/>
          <table:table-cell table:style-name="Default" office:value-type="string" office:string-value="665572195"/>
          <table:table-cell table:style-name="Default" office:value-type="string" office:string-value="www.facebook.com/nogaarts"/>
          <table:table-cell table:style-name="Default" office:value-type="string" office:string-value="www.instagram.com/noga_arts"/>
        </table:table-row>
        <table:table-row table:style-name="ro1">
          <table:table-cell table:style-name="Default" office:value-type="string" office:string-value="11005"/>
          <table:table-cell table:style-name="Default" office:value-type="string" office:string-value="DAVID DORAL GARCÍA"/>
          <table:table-cell table:style-name="Default" office:value-type="string" office:string-value="ARTESANÍA CHAVELLO"/>
          <table:table-cell table:style-name="Default" office:value-type="string" office:string-value="Tornaría, torneiro(a) de madeira"/>
          <table:table-cell table:style-name="Default" office:value-type="string" office:string-value="Ebanistaría, ebanista"/>
          <table:table-cell table:style-name="Default" office:value-type="string" office:string-value="Lugar"/>
          <table:table-cell table:style-name="Default" office:value-type="string" office:string-value="SAN ROMÁN"/>
          <table:table-cell table:style-name="Default" office:value-type="string" office:string-value="21"/>
          <table:table-cell table:number-columns-repeated="5"/>
          <table:table-cell table:style-name="Default" office:value-type="string" office:string-value="27664"/>
          <table:table-cell table:style-name="Default" office:value-type="string" office:string-value="Lugo"/>
          <table:table-cell table:style-name="Default" office:value-type="string" office:string-value="0121"/>
          <table:table-cell table:style-name="Default" office:value-type="string" office:string-value="Cervantes"/>
          <table:table-cell table:style-name="Default" office:value-type="string" office:string-value="CERVANTES"/>
          <table:table-cell table:style-name="Default" office:value-type="string" office:string-value="www.artesaniachavello.com"/>
          <table:table-cell table:style-name="Default" office:value-type="string" office:string-value="600635565"/>
        </table:table-row>
        <table:table-row table:style-name="ro1">
          <table:table-cell table:style-name="Default" office:value-type="string" office:string-value="10001"/>
          <table:table-cell table:style-name="Default" office:value-type="string" office:string-value="PILAR LOPEZ CUPEIRO"/>
          <table:table-cell table:style-name="Default" office:value-type="string" office:string-value="Pilar Cupeir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Barrio"/>
          <table:table-cell table:style-name="Default" office:value-type="string" office:string-value="Modia"/>
          <table:table-cell table:style-name="Default" office:value-type="string" office:string-value="10"/>
          <table:table-cell table:number-columns-repeated="3"/>
          <table:table-cell table:style-name="Default" office:value-type="string" office:string-value="Vilapene"/>
          <table:table-cell table:style-name="Default" office:value-type="string" office:string-value="Cospeito"/>
          <table:table-cell table:style-name="Default" office:value-type="string" office:string-value="27375"/>
          <table:table-cell table:style-name="Default" office:value-type="string" office:string-value="Lugo"/>
          <table:table-cell table:style-name="Default" office:value-type="string" office:string-value="0155"/>
          <table:table-cell table:style-name="Default" office:value-type="string" office:string-value="Cospeito"/>
          <table:table-cell table:style-name="Default" office:value-type="string" office:string-value="Cospeito"/>
          <table:table-cell table:style-name="Default" office:value-type="string" office:string-value="www.pilarcupeiro.com"/>
          <table:table-cell table:style-name="Default" office:value-type="string" office:string-value="982520296"/>
          <table:table-cell table:style-name="Default" office:value-type="string" office:string-value="www.facebook.com/pilarcupeiro"/>
          <table:table-cell table:style-name="Default" office:value-type="string" office:string-value="www.instagram.com/pilar.cupeiro"/>
        </table:table-row>
        <table:table-row table:style-name="ro1">
          <table:table-cell table:style-name="Default" office:value-type="string" office:string-value="1008"/>
          <table:table-cell table:style-name="Default" office:value-type="string" office:string-value="RAMON PEDREIRA DIAZ Y OTROS SC"/>
          <table:table-cell table:style-name="Default" office:value-type="string" office:string-value="FERPE JOYEROS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OS MALLOS"/>
          <table:table-cell table:style-name="Default" office:value-type="string" office:string-value="80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15007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981234039"/>
        </table:table-row>
        <table:table-row table:style-name="ro1">
          <table:table-cell table:style-name="Default" office:value-type="string" office:string-value="1005"/>
          <table:table-cell table:style-name="Default" office:value-type="string" office:string-value="JULIA DE LA CAL RODRIGUEZ"/>
          <table:table-cell table:style-name="Default" office:value-type="string" office:string-value="JULIA"/>
          <table:table-cell table:style-name="Default" office:value-type="string" office:string-value="Cestaría, ces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 SEBASTIAN"/>
          <table:table-cell table:style-name="Default" office:value-type="string" office:string-value="89"/>
          <table:table-cell table:number-columns-repeated="5"/>
          <table:table-cell table:style-name="Default" office:value-type="string" office:string-value="36400"/>
          <table:table-cell table:style-name="Default" office:value-type="string" office:string-value="Pontevedra"/>
          <table:table-cell table:style-name="Default" office:value-type="string" office:string-value="0391"/>
          <table:table-cell table:style-name="Default" office:value-type="string" office:string-value="Porriño (O)"/>
          <table:table-cell table:style-name="Default" office:value-type="string" office:string-value="O PORRIÑO"/>
          <table:table-cell table:style-name="Default" office:value-type="string" office:string-value="www.laparabolica.com"/>
          <table:table-cell table:style-name="Default" office:value-type="string" office:string-value="699616929"/>
          <table:table-cell table:style-name="Default" office:value-type="string" office:string-value="@laparabolica.cesteria"/>
          <table:table-cell table:style-name="Default" office:value-type="string" office:string-value="@la_parabolica"/>
        </table:table-row>
        <table:table-row table:style-name="ro1">
          <table:table-cell table:style-name="Default" office:value-type="string" office:string-value="1002"/>
          <table:table-cell table:style-name="Default" office:value-type="string" office:string-value="PABLO MARTINEZ MIGUEZ"/>
          <table:table-cell table:style-name="Default" office:value-type="string" office:string-value="PABLO MARTÍNEZ / MUSICAL GALEGA"/>
          <table:table-cell table:style-name="Default" office:value-type="string" office:string-value="Produtor(a) de instrumentos tradicionais populares galego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O OUTEIRO"/>
          <table:table-cell table:style-name="Default" office:value-type="string" office:string-value="8"/>
          <table:table-cell table:number-columns-repeated="5"/>
          <table:table-cell table:style-name="Default" office:value-type="string" office:string-value="32002"/>
          <table:table-cell table:style-name="Default" office:value-type="string" office:string-value="Ourense"/>
          <table:table-cell table:style-name="Default" office:value-type="string" office:string-value="0087"/>
          <table:table-cell table:style-name="Default" office:value-type="string" office:string-value="Barbadás"/>
          <table:table-cell/>
          <table:table-cell table:style-name="Default" office:value-type="string" office:string-value="www.pablomartinezmusical.com"/>
          <table:table-cell table:style-name="Default" office:value-type="string" office:string-value="610938720"/>
          <table:table-cell table:style-name="Default" office:value-type="string" office:string-value="pablomartinezmusical"/>
          <table:table-cell table:style-name="Default" office:value-type="string" office:string-value="pablomartinezmusical"/>
        </table:table-row>
        <table:table-row table:style-name="ro1">
          <table:table-cell table:style-name="Default" office:value-type="string" office:string-value="1021"/>
          <table:table-cell table:style-name="Default" office:value-type="string" office:string-value="JAVIER SANZ PEÑALBA"/>
          <table:table-cell table:style-name="Default" office:value-type="string" office:string-value="ilex Talla"/>
          <table:table-cell table:style-name="Default" office:value-type="string" office:string-value="Talla, tallista"/>
          <table:table-cell table:style-name="Default" office:value-type="string" office:string-value="Escultura, escultor(a)"/>
          <table:table-cell table:style-name="Default" office:value-type="string" office:string-value="Rúa"/>
          <table:table-cell table:style-name="Default" office:value-type="string" office:string-value="ULLA"/>
          <table:table-cell table:style-name="Default" office:value-type="string" office:string-value="14"/>
          <table:table-cell table:number-columns-repeated="5"/>
          <table:table-cell table:style-name="Default" office:value-type="string" office:string-value="15702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www.ilextalla.com"/>
          <table:table-cell table:style-name="Default" office:value-type="string" office:string-value="609341546"/>
          <table:table-cell table:style-name="Default" office:value-type="string" office:string-value="@ilextalla"/>
          <table:table-cell table:style-name="Default" office:value-type="string" office:string-value="@ilextalla"/>
        </table:table-row>
        <table:table-row table:style-name="ro1">
          <table:table-cell table:style-name="Default" office:value-type="string" office:string-value="1024"/>
          <table:table-cell table:style-name="Default" office:value-type="string" office:string-value="INDUSTRIAS LOSAL SL"/>
          <table:table-cell table:style-name="Default" office:value-type="string" office:string-value="CALZADOS LOSAL"/>
          <table:table-cell table:style-name="Default" office:value-type="string" office:string-value="Zapataría, zapa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OBERTO BAAMONDE"/>
          <table:table-cell table:style-name="Default" office:value-type="string" office:string-value="20"/>
          <table:table-cell table:number-columns-repeated="3"/>
          <table:table-cell table:style-name="Default" office:value-type="string" office:string-value="MONFORTE DE LEMOS"/>
          <table:table-cell table:style-name="Default" office:value-type="string" office:string-value="MONFORTE DE LEMOS"/>
          <table:table-cell table:style-name="Default" office:value-type="string" office:string-value="27400"/>
          <table:table-cell table:style-name="Default" office:value-type="string" office:string-value="Lugo"/>
          <table:table-cell table:style-name="Default" office:value-type="string" office:string-value="0312"/>
          <table:table-cell table:style-name="Default" office:value-type="string" office:string-value="Monforte de Lemos"/>
          <table:table-cell table:style-name="Default" office:value-type="string" office:string-value="MONFORTE DE LEMOS"/>
          <table:table-cell table:style-name="Default" office:value-type="string" office:string-value="www.calzadoslosal.com"/>
          <table:table-cell table:style-name="Default" office:value-type="string" office:string-value="982400602"/>
          <table:table-cell table:style-name="Default" office:value-type="string" office:string-value="https://www.facebook.com/calzadoslosal/"/>
          <table:table-cell table:style-name="Default" office:value-type="string" office:string-value="https://www.instagram.com/calzados_losal/"/>
          <table:table-cell table:style-name="Default" office:value-type="string" office:string-value="https://twitter.com/calzadoslosal"/>
        </table:table-row>
        <table:table-row table:style-name="ro1">
          <table:table-cell table:style-name="Default" office:value-type="string" office:string-value="991"/>
          <table:table-cell table:style-name="Default" office:value-type="string" office:string-value="MARÍA BELÉN VÁZQUEZ LAMELA"/>
          <table:table-cell table:style-name="Default" office:value-type="string" office:string-value="MARÍA BELÉN VAZQUEZ LAMELA"/>
          <table:table-cell table:style-name="Default" office:value-type="string" office:string-value="Bordados, bordador(a)"/>
          <table:table-cell table:style-name="Default" office:value-type="string" office:string-value="Bordados, bordador(a)"/>
          <table:table-cell table:style-name="Default" office:value-type="string" office:string-value="Rúa"/>
          <table:table-cell table:style-name="Default" office:value-type="string" office:string-value=" SAENZ DIEZ 14 5º B"/>
          <table:table-cell table:style-name="Default" office:value-type="string" office:string-value="14"/>
          <table:table-cell/>
          <table:table-cell table:style-name="Default" office:value-type="string" office:string-value="5"/>
          <table:table-cell table:style-name="Default" office:value-type="string" office:string-value="B"/>
          <table:table-cell table:number-columns-repeated="2"/>
          <table:table-cell table:style-name="Default" office:value-type="string" office:string-value="32003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/>
          <table:table-cell table:style-name="Default" office:value-type="string" office:string-value="988374637"/>
          <table:table-cell table:style-name="Default" office:value-type="string" office:string-value="Maria Belen Vazquez Lamela"/>
          <table:table-cell table:style-name="Default" office:value-type="string" office:string-value="@mbvlamela"/>
        </table:table-row>
        <table:table-row table:style-name="ro1">
          <table:table-cell table:style-name="Default" office:value-type="string" office:string-value="989"/>
          <table:table-cell table:style-name="Default" office:value-type="string" office:string-value="SEVERINO GARCÍA SEIJO"/>
          <table:table-cell table:style-name="Default" office:value-type="string" office:string-value="GARCIA SEIJO SEVERINO"/>
          <table:table-cell table:style-name="Default" office:value-type="string" office:string-value="Carpintaría, carpinteiro(a)"/>
          <table:table-cell table:style-name="Default" office:value-type="string" office:string-value=""/>
          <table:table-cell table:style-name="Default" office:value-type="string" office:string-value="Estrada"/>
          <table:table-cell table:style-name="Default" office:value-type="string" office:string-value="CAMIÑO COSTA DA PETETA "/>
          <table:table-cell table:style-name="Default" office:value-type="string" office:string-value="61"/>
          <table:table-cell table:number-columns-repeated="5"/>
          <table:table-cell table:style-name="Default" office:value-type="string" office:string-value="36214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986411323"/>
        </table:table-row>
        <table:table-row table:style-name="ro1">
          <table:table-cell table:style-name="Default" office:value-type="string" office:string-value="1013"/>
          <table:table-cell table:style-name="Default" office:value-type="string" office:string-value="MARIA DEL PILAR CRESPO BRAYDA"/>
          <table:table-cell table:style-name="Default" office:value-type="string" office:string-value="EMYTELAR"/>
          <table:table-cell table:style-name="Default" office:value-type="string" office:string-value="Calceta, calceteiro(a), gancho, gancheiro(a)"/>
          <table:table-cell table:style-name="Default" office:value-type="string" office:string-value="Tecidos, tecedor(a) (alto e baixo lizo, alfombras, tapices)"/>
          <table:table-cell table:style-name="Default" office:value-type="string" office:string-value="Praza"/>
          <table:table-cell table:style-name="Default" office:value-type="string" office:string-value="DE COMERCIO"/>
          <table:table-cell table:style-name="Default" office:value-type="string" office:string-value="13"/>
          <table:table-cell/>
          <table:table-cell table:style-name="Default" office:value-type="string" office:string-value="1"/>
          <table:table-cell table:style-name="Default" office:value-type="string" office:string-value="Dre"/>
          <table:table-cell table:style-name="Default" office:value-type="string" office:string-value="Coruña"/>
          <table:table-cell table:style-name="Default" office:value-type="string" office:string-value="Coruña"/>
          <table:table-cell table:style-name="Default" office:value-type="string" office:string-value="15010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style-name="Default" office:value-type="string" office:string-value="www.emytelar.com"/>
        </table:table-row>
        <table:table-row table:style-name="ro1">
          <table:table-cell table:style-name="Default" office:value-type="string" office:string-value="990"/>
          <table:table-cell table:style-name="Default" office:value-type="string" office:string-value="JÖRG PETER SCHNEIDER ."/>
          <table:table-cell table:style-name="Default" office:value-type="string" office:string-value="FOTOGRAFÍA PETER SCHNEIDER"/>
          <table:table-cell table:style-name="Default" office:value-type="string" office:string-value="Fotografía, fotógrafo(a) (proceso non automatizado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TUÑAS BOUZÓN 4 2º DTA."/>
          <table:table-cell table:style-name="Default" office:value-type="string" office:string-value="190"/>
          <table:table-cell/>
          <table:table-cell table:style-name="Default" office:value-type="string" office:string-value="4"/>
          <table:table-cell table:style-name="Default" office:value-type="string" office:string-value="B"/>
          <table:table-cell table:number-columns-repeated="2"/>
          <table:table-cell table:style-name="Default" office:value-type="string" office:string-value="27001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www.fotopeterlugo.com"/>
          <table:table-cell table:style-name="Default" office:value-type="string" office:string-value="676081833"/>
        </table:table-row>
        <table:table-row table:style-name="ro1">
          <table:table-cell table:style-name="Default" office:value-type="string" office:string-value="1000"/>
          <table:table-cell table:style-name="Default" office:value-type="string" office:string-value="DIEGO Y CARBALLEIRA SL"/>
          <table:table-cell table:style-name="Default" office:value-type="string" office:string-value="MARIAN NOVIAS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ONCEPCIÓN ARENAL"/>
          <table:table-cell table:style-name="Default" office:value-type="string" office:string-value="129"/>
          <table:table-cell table:style-name="Default" office:value-type="string" office:string-value="B"/>
          <table:table-cell table:number-columns-repeated="4"/>
          <table:table-cell table:style-name="Default" office:value-type="string" office:string-value="15570"/>
          <table:table-cell table:style-name="Default" office:value-type="string" office:string-value="Coruña (A)"/>
          <table:table-cell table:style-name="Default" office:value-type="string" office:string-value="0546"/>
          <table:table-cell table:style-name="Default" office:value-type="string" office:string-value="Narón"/>
          <table:table-cell table:style-name="Default" office:value-type="string" office:string-value="NARÓN"/>
          <table:table-cell/>
          <table:table-cell table:style-name="Default" office:value-type="string" office:string-value="627514250"/>
        </table:table-row>
        <table:table-row table:style-name="ro1">
          <table:table-cell table:style-name="Default" office:value-type="string" office:string-value="976"/>
          <table:table-cell table:style-name="Default" office:value-type="string" office:string-value="Rayados S. Coop.Galega"/>
          <table:table-cell table:style-name="Default" office:value-type="string" office:string-value="lorenzo design"/>
          <table:table-cell table:style-name="Default" office:value-type="string" office:string-value="Carpintaría, carpin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onte de San Lazaro"/>
          <table:table-cell table:style-name="Default" office:value-type="string" office:string-value="7   "/>
          <table:table-cell table:number-columns-repeated="5"/>
          <table:table-cell table:style-name="Default" office:value-type="string" office:string-value="15704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86886179"/>
          <table:table-cell/>
          <table:table-cell table:style-name="Default" office:value-type="string" office:string-value="lorenzo_design"/>
        </table:table-row>
        <table:table-row table:style-name="ro1">
          <table:table-cell table:style-name="Default" office:value-type="string" office:string-value="974"/>
          <table:table-cell table:style-name="Default" office:value-type="string" office:string-value="RUBÉN GARCÍA-LOUZAO ARAÚJO"/>
          <table:table-cell table:style-name="Default" office:value-type="string" office:string-value="RUBÉN"/>
          <table:table-cell table:style-name="Default" office:value-type="string" office:string-value="Modelos ou maquetas, modelista ou maquetista"/>
          <table:table-cell table:style-name="Default" office:value-type="string" office:string-value="Complementos de moda"/>
          <table:table-cell table:style-name="Default" office:value-type="string" office:string-value="Rúa"/>
          <table:table-cell table:style-name="Default" office:value-type="string" office:string-value="CRUZ GALLASTEGUI "/>
          <table:table-cell table:style-name="Default" office:value-type="string" office:string-value="2"/>
          <table:table-cell/>
          <table:table-cell table:style-name="Default" office:value-type="string" office:string-value="Ent"/>
          <table:table-cell table:style-name="Default" office:value-type="string" office:string-value="A"/>
          <table:table-cell table:number-columns-repeated="2"/>
          <table:table-cell table:style-name="Default" office:value-type="string" office:string-value="36001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PONTEVEDRA"/>
          <table:table-cell table:style-name="Default" office:value-type="string" office:string-value="www.garcia-louzao.com"/>
          <table:table-cell table:style-name="Default" office:value-type="string" office:string-value="650178163"/>
        </table:table-row>
        <table:table-row table:style-name="ro1">
          <table:table-cell table:style-name="Default" office:value-type="string" office:string-value="984"/>
          <table:table-cell table:style-name="Default" office:value-type="string" office:string-value="PAULA OJEA FERNANDEZ COLMEIRO"/>
          <table:table-cell table:style-name="Default" office:value-type="string" office:string-value="OJEA STUDI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TOMÁS A. ALONSO"/>
          <table:table-cell table:style-name="Default" office:value-type="string" office:string-value="202"/>
          <table:table-cell table:number-columns-repeated="3"/>
          <table:table-cell table:style-name="Default" office:value-type="string" office:string-value="BOUZAS"/>
          <table:table-cell/>
          <table:table-cell table:style-name="Default" office:value-type="string" office:string-value="36208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ojeastudio.com"/>
          <table:table-cell table:style-name="Default" office:value-type="string" office:string-value="629784374"/>
          <table:table-cell table:style-name="Default" office:value-type="string" office:string-value="@OJEASTUDIO"/>
          <table:table-cell table:style-name="Default" office:value-type="string" office:string-value="@OJEASTUDIO"/>
        </table:table-row>
        <table:table-row table:style-name="ro1">
          <table:table-cell table:style-name="Default" office:value-type="string" office:string-value="975"/>
          <table:table-cell table:style-name="Default" office:value-type="string" office:string-value="JOSÉ RAMÓN MELCHOR DÍAZ"/>
          <table:table-cell table:style-name="Default" office:value-type="string" office:string-value="JOSÉ RAMÓN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Da Coruña"/>
          <table:table-cell table:style-name="Default" office:value-type="string" office:string-value="415"/>
          <table:table-cell/>
          <table:table-cell table:style-name="Default" office:value-type="string" office:string-value="1"/>
          <table:table-cell table:style-name="Default" office:value-type="string" office:string-value="C"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27003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46515017"/>
        </table:table-row>
        <table:table-row table:style-name="ro1">
          <table:table-cell table:style-name="Default" office:value-type="string" office:string-value="973"/>
          <table:table-cell table:style-name="Default" office:value-type="string" office:string-value="Mª DEL CARMEN MOLINA MOLINA"/>
          <table:table-cell table:style-name="Default" office:value-type="string" office:string-value="A Xoaniña. Tienda de labores."/>
          <table:table-cell table:style-name="Default" office:value-type="string" office:string-value="Calceta, calceteiro(a), gancho, ganch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intor Soutomaior"/>
          <table:table-cell table:style-name="Default" office:value-type="string" office:string-value="81"/>
          <table:table-cell/>
          <table:table-cell table:style-name="Default" office:value-type="string" office:string-value="3"/>
          <table:table-cell table:style-name="Default" office:value-type="string" office:string-value="D"/>
          <table:table-cell table:style-name="Default" office:value-type="string" office:string-value="A Gándara"/>
          <table:table-cell table:style-name="Default" office:value-type="string" office:string-value="A Gándara"/>
          <table:table-cell table:style-name="Default" office:value-type="string" office:string-value="15570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Narón"/>
          <table:table-cell table:style-name="Default" office:value-type="string" office:string-value="Fbook: A Xoaniña. Tienda de labores"/>
          <table:table-cell/>
          <table:table-cell table:style-name="Default" office:value-type="string" office:string-value="Fbook: A Xoaniña. Tienda de labores"/>
        </table:table-row>
        <table:table-row table:style-name="ro1">
          <table:table-cell table:style-name="Default" office:value-type="string" office:string-value="969"/>
          <table:table-cell table:style-name="Default" office:value-type="string" office:string-value="CARLA CANEDO MARTÍNEZ"/>
          <table:table-cell table:style-name="Default" office:value-type="string" office:string-value="CARL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DA FERREIRA "/>
          <table:table-cell table:style-name="Default" office:value-type="string" office:string-value="8"/>
          <table:table-cell table:number-columns-repeated="4"/>
          <table:table-cell table:style-name="Default" office:value-type="string" office:string-value="Feáns"/>
          <table:table-cell table:style-name="Default" office:value-type="string" office:string-value="15190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style-name="Default" office:value-type="string" office:string-value="www.carlaalfaia.com"/>
          <table:table-cell table:style-name="Default" office:value-type="string" office:string-value="627706497"/>
          <table:table-cell table:style-name="Default" office:value-type="string" office:string-value="@carlaalfaia"/>
          <table:table-cell table:style-name="Default" office:value-type="string" office:string-value="@carlaalfaia"/>
        </table:table-row>
        <table:table-row table:style-name="ro1">
          <table:table-cell table:style-name="Default" office:value-type="string" office:string-value="983"/>
          <table:table-cell table:style-name="Default" office:value-type="string" office:string-value="IRIS BLANCO SUÁREZ"/>
          <table:table-cell table:style-name="Default" office:value-type="string" office:string-value="IRIS"/>
          <table:table-cell table:style-name="Default" office:value-type="string" office:string-value="Escultura, escultor(a)"/>
          <table:table-cell table:style-name="Default" office:value-type="string" office:string-value=""/>
          <table:table-cell table:style-name="Default" office:value-type="string" office:string-value="Aldea"/>
          <table:table-cell table:style-name="Default" office:value-type="string" office:string-value="ALDEA PAZOS DE CEA "/>
          <table:table-cell table:style-name="Default" office:value-type="string" office:string-value="6"/>
          <table:table-cell table:number-columns-repeated="5"/>
          <table:table-cell table:style-name="Default" office:value-type="string" office:string-value="32141"/>
          <table:table-cell table:style-name="Default" office:value-type="string" office:string-value="Ourense"/>
          <table:table-cell table:style-name="Default" office:value-type="string" office:string-value="0760"/>
          <table:table-cell table:style-name="Default" office:value-type="string" office:string-value="San Cristovo de Cea"/>
          <table:table-cell table:style-name="Default" office:value-type="string" office:string-value="SAN CRISTOVO DE CEA"/>
          <table:table-cell table:style-name="Default" office:value-type="string" office:string-value="www.irisbranco.com"/>
          <table:table-cell table:style-name="Default" office:value-type="string" office:string-value="685808997"/>
        </table:table-row>
        <table:table-row table:style-name="ro1">
          <table:table-cell table:style-name="Default" office:value-type="string" office:string-value="971"/>
          <table:table-cell table:style-name="Default" office:value-type="string" office:string-value="ANDREA FERNÁNDEZ RODRÍGUEZ"/>
          <table:table-cell table:style-name="Default" office:value-type="string" office:string-value="ANDREA"/>
          <table:table-cell table:style-name="Default" office:value-type="string" office:string-value="Serigrafía, serígraf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STRIÑOS 4"/>
          <table:table-cell table:style-name="Default" office:value-type="string" office:string-value="4"/>
          <table:table-cell/>
          <table:table-cell table:style-name="Default" office:value-type="string" office:string-value="BJ"/>
          <table:table-cell table:number-columns-repeated="3"/>
          <table:table-cell table:style-name="Default" office:value-type="string" office:string-value="36626"/>
          <table:table-cell table:style-name="Default" office:value-type="string" office:string-value="Pontevedra"/>
          <table:table-cell table:style-name="Default" office:value-type="string" office:string-value="9011"/>
          <table:table-cell table:style-name="Default" office:value-type="string" office:string-value="Illa de Arousa (A)"/>
          <table:table-cell table:style-name="Default" office:value-type="string" office:string-value="ILLA DE AROUSA"/>
          <table:table-cell/>
          <table:table-cell table:style-name="Default" office:value-type="string" office:string-value="636589858"/>
        </table:table-row>
        <table:table-row table:style-name="ro1">
          <table:table-cell table:style-name="Default" office:value-type="string" office:string-value="958"/>
          <table:table-cell table:style-name="Default" office:value-type="string" office:string-value="JAVIER FERNÁNDEZ MOARES"/>
          <table:table-cell table:style-name="Default" office:value-type="string" office:string-value="MESTURA DE KORES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RLOS OROZA"/>
          <table:table-cell table:style-name="Default" office:value-type="string" office:string-value="1"/>
          <table:table-cell/>
          <table:table-cell table:style-name="Default" office:value-type="string" office:string-value="4"/>
          <table:table-cell table:style-name="Default" office:value-type="string" office:string-value="D"/>
          <table:table-cell table:number-columns-repeated="2"/>
          <table:table-cell table:style-name="Default" office:value-type="string" office:string-value="36202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18838220"/>
        </table:table-row>
        <table:table-row table:style-name="ro1">
          <table:table-cell table:style-name="Default" office:value-type="string" office:string-value="968"/>
          <table:table-cell table:style-name="Default" office:value-type="string" office:string-value="RAMÓN CORRAL BLANCO"/>
          <table:table-cell table:style-name="Default" office:value-type="string" office:string-value="RAMÓN"/>
          <table:table-cell table:style-name="Default" office:value-type="string" office:string-value="Produtor(a) de instrumentos tradicionais populares galego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PALLÁNS 45"/>
          <table:table-cell table:style-name="Default" office:value-type="string" office:string-value="45"/>
          <table:table-cell table:number-columns-repeated="5"/>
          <table:table-cell table:style-name="Default" office:value-type="string" office:string-value="36700"/>
          <table:table-cell table:style-name="Default" office:value-type="string" office:string-value="Pontevedra"/>
          <table:table-cell table:style-name="Default" office:value-type="string" office:string-value="0558"/>
          <table:table-cell table:style-name="Default" office:value-type="string" office:string-value="Tui"/>
          <table:table-cell table:style-name="Default" office:value-type="string" office:string-value="TUI"/>
          <table:table-cell table:style-name="Default" office:value-type="string" office:string-value="www.obradoiroantoncorral.com"/>
          <table:table-cell table:style-name="Default" office:value-type="string" office:string-value="622037781"/>
        </table:table-row>
        <table:table-row table:style-name="ro1">
          <table:table-cell table:style-name="Default" office:value-type="string" office:string-value="992"/>
          <table:table-cell table:style-name="Default" office:value-type="string" office:string-value="Maria ISABEL CARRIL QUIROGA"/>
          <table:table-cell table:style-name="Default" office:value-type="string" office:string-value="Mª ISABEL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ZDA. DA PONTE "/>
          <table:table-cell table:style-name="Default" office:value-type="string" office:string-value="116"/>
          <table:table-cell/>
          <table:table-cell table:style-name="Default" office:value-type="string" office:string-value="2"/>
          <table:table-cell table:number-columns-repeated="3"/>
          <table:table-cell table:style-name="Default" office:value-type="string" office:string-value="27004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55660074"/>
          <table:table-cell table:style-name="Default" office:value-type="string" office:string-value="facebook.com/lanalutum"/>
          <table:table-cell table:style-name="Default" office:value-type="string" office:string-value="instagram.com/lanalutum"/>
        </table:table-row>
        <table:table-row table:style-name="ro1">
          <table:table-cell table:style-name="Default" office:value-type="string" office:string-value="935"/>
          <table:table-cell table:style-name="Default" office:value-type="string" office:string-value="ANTÍA FERRER LENDOYRO"/>
          <table:table-cell table:style-name="Default" office:value-type="string" office:string-value="EL TIGRE DE PAPEL"/>
          <table:table-cell table:style-name="Default" office:value-type="string" office:string-value="Cartón pedra, produtor(a) de obxectos de cartón pedra e similare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CIDADE DE LUGO 26 BXO"/>
          <table:table-cell table:style-name="Default" office:value-type="string" office:string-value="26"/>
          <table:table-cell table:number-columns-repeated="5"/>
          <table:table-cell table:style-name="Default" office:value-type="string" office:string-value="15004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35164008"/>
        </table:table-row>
        <table:table-row table:style-name="ro1">
          <table:table-cell table:style-name="Default" office:value-type="string" office:string-value="954"/>
          <table:table-cell table:style-name="Default" office:value-type="string" office:string-value="ESTEFANÍA GAZOL VALCÁRCEL"/>
          <table:table-cell table:style-name="Default" office:value-type="string" office:string-value="MILBRUMAS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 MIÑO"/>
          <table:table-cell table:style-name="Default" office:value-type="string" office:string-value="10"/>
          <table:table-cell/>
          <table:table-cell table:style-name="Default" office:value-type="string" office:string-value="2"/>
          <table:table-cell table:number-columns-repeated="3"/>
          <table:table-cell table:style-name="Default" office:value-type="string" office:string-value="27001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07810863"/>
          <table:table-cell table:style-name="Default" office:value-type="string" office:string-value="www.facebook.com/Milbrumas"/>
          <table:table-cell table:style-name="Default" office:value-type="string" office:string-value="www.instagram.com/milbrumas"/>
          <table:table-cell table:style-name="Default" office:value-type="string" office:string-value="www.pinterest.com/milbrumas"/>
        </table:table-row>
        <table:table-row table:style-name="ro1">
          <table:table-cell table:style-name="Default" office:value-type="string" office:string-value="949"/>
          <table:table-cell table:style-name="Default" office:value-type="string" office:string-value="MARIA JOSEFA VENTOSO BÓVEDA"/>
          <table:table-cell table:style-name="Default" office:value-type="string" office:string-value="Mª JOSEFA"/>
          <table:table-cell table:style-name="Default" office:value-type="string" office:string-value="Xoguetes, xogueteiro(a), bonecos, bonequeiro(a)"/>
          <table:table-cell table:style-name="Default" office:value-type="string" office:string-value="Calceta, calceteiro(a), gancho, gancheiro(a)"/>
          <table:table-cell table:style-name="Default" office:value-type="string" office:string-value="Rúa"/>
          <table:table-cell table:style-name="Default" office:value-type="string" office:string-value="RÚA ALFREDO SARALEGUI 6 2º"/>
          <table:table-cell table:style-name="Default" office:value-type="string" office:string-value="6"/>
          <table:table-cell table:number-columns-repeated="5"/>
          <table:table-cell table:style-name="Default" office:value-type="string" office:string-value="36620"/>
          <table:table-cell table:style-name="Default" office:value-type="string" office:string-value="Pontevedra"/>
          <table:table-cell table:style-name="Default" office:value-type="string" office:string-value="0617"/>
          <table:table-cell table:style-name="Default" office:value-type="string" office:string-value="Vilanova de Arousa"/>
          <table:table-cell table:style-name="Default" office:value-type="string" office:string-value="VILANOVA DE AROUSA"/>
          <table:table-cell/>
          <table:table-cell table:style-name="Default" office:value-type="string" office:string-value="600880382"/>
        </table:table-row>
        <table:table-row table:style-name="ro1">
          <table:table-cell table:style-name="Default" office:value-type="string" office:string-value="659"/>
          <table:table-cell table:style-name="Default" office:value-type="string" office:string-value="ASTILLEROS LAGOS SL"/>
          <table:table-cell table:style-name="Default" office:value-type="string" office:string-value="ASTILLEROS LAGOS"/>
          <table:table-cell table:style-name="Default" office:value-type="string" office:string-value="Carpintaría de ribeira, carpinteiro(a) de ribeira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EDUARDO CABELLO"/>
          <table:table-cell table:style-name="Default" office:value-type="string" office:string-value="2"/>
          <table:table-cell table:number-columns-repeated="3"/>
          <table:table-cell table:style-name="Default" office:value-type="string" office:string-value="BOUZAS"/>
          <table:table-cell/>
          <table:table-cell table:style-name="Default" office:value-type="string" office:string-value="36208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BOUZAS"/>
          <table:table-cell table:style-name="Default" office:value-type="string" office:string-value="www.astilleroslagos.es"/>
          <table:table-cell table:style-name="Default" office:value-type="string" office:string-value="986232626"/>
        </table:table-row>
        <table:table-row table:style-name="ro1">
          <table:table-cell table:style-name="Default" office:value-type="string" office:string-value="996"/>
          <table:table-cell table:style-name="Default" office:value-type="string" office:string-value="TABOADA TRADING S.L"/>
          <table:table-cell table:style-name="Default" office:value-type="string" office:string-value="Alberto Blanco Taboad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miño da fonte"/>
          <table:table-cell table:style-name="Default" office:value-type="string" office:string-value="6"/>
          <table:table-cell table:number-columns-repeated="3"/>
          <table:table-cell table:style-name="Default" office:value-type="string" office:string-value="Maside"/>
          <table:table-cell table:style-name="Default" office:value-type="string" office:string-value="Manzós"/>
          <table:table-cell table:style-name="Default" office:value-type="string" office:string-value="32570"/>
          <table:table-cell table:style-name="Default" office:value-type="string" office:string-value="Ourense"/>
          <table:table-cell table:style-name="Default" office:value-type="string" office:string-value="0454"/>
          <table:table-cell table:style-name="Default" office:value-type="string" office:string-value="Maside"/>
          <table:table-cell table:style-name="Default" office:value-type="string" office:string-value="Maside"/>
          <table:table-cell table:style-name="Default" office:value-type="string" office:string-value="www.albertotaboada.com"/>
          <table:table-cell table:style-name="Default" office:value-type="string" office:string-value="627902697"/>
          <table:table-cell table:style-name="Default" office:value-type="string" office:string-value="https://www.facebook.com/AlbertobTaboada"/>
          <table:table-cell table:style-name="Default" office:value-type="string" office:string-value="https://www.instagram.com/alberto__taboada/"/>
        </table:table-row>
        <table:table-row table:style-name="ro1">
          <table:table-cell table:style-name="Default" office:value-type="string" office:string-value="982"/>
          <table:table-cell table:style-name="Default" office:value-type="string" office:string-value="MARIA DEL CARMEN LAGO FERNANDEZ"/>
          <table:table-cell table:style-name="Default" office:value-type="string" office:string-value="Maria del Carmen Lago Fernández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Virxe da Cerca"/>
          <table:table-cell table:style-name="Default" office:value-type="string" office:string-value="3"/>
          <table:table-cell table:number-columns-repeated="3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15703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96501621"/>
          <table:table-cell/>
          <table:table-cell table:style-name="Default" office:value-type="string" office:string-value="https://www.instagram.com/macalajoyas?igsh=ZTNpajdreTZ5bnpl"/>
        </table:table-row>
        <table:table-row table:style-name="ro1">
          <table:table-cell table:style-name="Default" office:value-type="string" office:string-value="936"/>
          <table:table-cell table:style-name="Default" office:value-type="string" office:string-value="MARINA SEOANE PASCUAL"/>
          <table:table-cell table:style-name="Default" office:value-type="string" office:string-value="MARINA SEOANE PASCUAL"/>
          <table:table-cell table:style-name="Default" office:value-type="string" office:string-value="Tecidos, tecedor(a) (alto e baixo lizo, alfombras, tapices)"/>
          <table:table-cell table:style-name="Default" office:value-type="string" office:string-value="Debuxo, debuxante."/>
          <table:table-cell table:style-name="Default" office:value-type="string" office:string-value="Rúa"/>
          <table:table-cell table:style-name="Default" office:value-type="string" office:string-value="LEDICIA"/>
          <table:table-cell table:style-name="Default" office:value-type="string" office:string-value="7"/>
          <table:table-cell table:number-columns-repeated="2"/>
          <table:table-cell table:style-name="Default" office:value-type="string" office:string-value="A"/>
          <table:table-cell table:number-columns-repeated="2"/>
          <table:table-cell table:style-name="Default" office:value-type="string" office:string-value="15173"/>
          <table:table-cell table:style-name="Default" office:value-type="string" office:string-value="Coruña (A)"/>
          <table:table-cell table:style-name="Default" office:value-type="string" office:string-value="0584"/>
          <table:table-cell table:style-name="Default" office:value-type="string" office:string-value="Oleiros"/>
          <table:table-cell table:style-name="Default" office:value-type="string" office:string-value="OLEIROS"/>
          <table:table-cell table:style-name="Default" office:value-type="string" office:string-value="www.marina seoane.com"/>
          <table:table-cell table:style-name="Default" office:value-type="string" office:string-value="981611302"/>
          <table:table-cell table:style-name="Default" office:value-type="string" office:string-value="https://www.facebook.com/seoaneartista"/>
          <table:table-cell table:style-name="Default" office:value-type="string" office:string-value="https://www.instagram.com/marina.seoane.pascual/"/>
        </table:table-row>
        <table:table-row table:style-name="ro1">
          <table:table-cell table:style-name="Default" office:value-type="string" office:string-value="938"/>
          <table:table-cell table:style-name="Default" office:value-type="string" office:string-value="MARIA PILAR GONZÁLEZ ADÁN"/>
          <table:table-cell table:style-name="Default" office:value-type="string" office:string-value="Mª PILAR GONZÁLEZ ADAN"/>
          <table:table-cell table:style-name="Default" office:value-type="string" office:string-value="Encaixes, encaixeiro(a), palilleiro(a), picador(a) de cartóns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GAR. CARBALLEIRA 22"/>
          <table:table-cell table:style-name="Default" office:value-type="string" office:string-value="22"/>
          <table:table-cell table:number-columns-repeated="5"/>
          <table:table-cell table:style-name="Default" office:value-type="string" office:string-value="36584"/>
          <table:table-cell table:style-name="Default" office:value-type="string" office:string-value="Pontevedra"/>
          <table:table-cell table:style-name="Default" office:value-type="string" office:string-value="0176"/>
          <table:table-cell table:style-name="Default" office:value-type="string" office:string-value="Estrada (A)"/>
          <table:table-cell table:style-name="Default" office:value-type="string" office:string-value="A ESTRADA"/>
          <table:table-cell/>
          <table:table-cell table:style-name="Default" office:value-type="string" office:string-value="686414327"/>
        </table:table-row>
        <table:table-row table:style-name="ro1">
          <table:table-cell table:style-name="Default" office:value-type="string" office:string-value="945"/>
          <table:table-cell table:style-name="Default" office:value-type="string" office:string-value="ANTONIO SANJURJO YÁÑEZ"/>
          <table:table-cell table:style-name="Default" office:value-type="string" office:string-value="Antonio Sanjurjo Yáñez"/>
          <table:table-cell table:style-name="Default" office:value-type="string" office:string-value="Traxes tradicionais populares, produtor(a) de.."/>
          <table:table-cell table:style-name="Default" office:value-type="string" office:string-value="Traxes tradicionais populares, produtor(a) de.."/>
          <table:table-cell table:style-name="Default" office:value-type="string" office:string-value="Ronda"/>
          <table:table-cell table:style-name="Default" office:value-type="string" office:string-value="RONDAS DAS FONTIÑAS 65 7ºB"/>
          <table:table-cell table:style-name="Default" office:value-type="string" office:string-value="65"/>
          <table:table-cell table:number-columns-repeated="5"/>
          <table:table-cell table:style-name="Default" office:value-type="string" office:string-value="27002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39146058"/>
          <table:table-cell table:style-name="Default" office:value-type="string" office:string-value="TRAXANDAINA TRAXE TRADICIONAL"/>
        </table:table-row>
        <table:table-row table:style-name="ro1">
          <table:table-cell table:style-name="Default" office:value-type="string" office:string-value="961"/>
          <table:table-cell table:style-name="Default" office:value-type="string" office:string-value="KINGA HAUDEK SZENCZI"/>
          <table:table-cell table:style-name="Default" office:value-type="string" office:string-value="KINGA HAUDEK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AS HORTAS"/>
          <table:table-cell table:style-name="Default" office:value-type="string" office:string-value="76"/>
          <table:table-cell/>
          <table:table-cell table:style-name="Default" office:value-type="string" office:string-value="2"/>
          <table:table-cell table:number-columns-repeated="3"/>
          <table:table-cell table:style-name="Default" office:value-type="string" office:string-value="15705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www.kingahaudek.com"/>
          <table:table-cell table:style-name="Default" office:value-type="string" office:string-value="671102861"/>
          <table:table-cell table:style-name="Default" office:value-type="string" office:string-value="KINGA HAUDEK"/>
          <table:table-cell table:style-name="Default" office:value-type="string" office:string-value="KINGA HAUDEK"/>
        </table:table-row>
        <table:table-row table:style-name="ro1">
          <table:table-cell table:style-name="Default" office:value-type="string" office:string-value="962"/>
          <table:table-cell table:style-name="Default" office:value-type="string" office:string-value="VERÓNICA MOAR SUÁREZ"/>
          <table:table-cell table:style-name="Default" office:value-type="string" office:string-value="VERÓNIC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Glorieta"/>
          <table:table-cell table:style-name="Default" office:value-type="string" office:string-value="AMÉRICA"/>
          <table:table-cell table:style-name="Default" office:value-type="string" office:string-value="2"/>
          <table:table-cell/>
          <table:table-cell table:style-name="Default" office:value-type="string" office:string-value="4º"/>
          <table:table-cell table:style-name="Default" office:value-type="string" office:string-value="esq"/>
          <table:table-cell table:number-columns-repeated="2"/>
          <table:table-cell table:style-name="Default" office:value-type="string" office:string-value="15004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style-name="Default" office:value-type="string" office:string-value="www.veronicamoar.com"/>
          <table:table-cell table:style-name="Default" office:value-type="string" office:string-value="677208346"/>
          <table:table-cell/>
          <table:table-cell table:style-name="Default" office:value-type="string" office:string-value="@veronica_moar"/>
        </table:table-row>
        <table:table-row table:style-name="ro1">
          <table:table-cell table:style-name="Default" office:value-type="string" office:string-value="525"/>
          <table:table-cell table:style-name="Default" office:value-type="string" office:string-value="UNIPEKU SL"/>
          <table:table-cell table:style-name="Default" office:value-type="string" office:string-value="IDOIA CUESTA CESTERÍA CONTEMPORÁNEA"/>
          <table:table-cell table:style-name="Default" office:value-type="string" office:string-value="Tecidos, tecedor(a) (alto e baixo lizo, alfombras, tapices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HORTAS"/>
          <table:table-cell table:style-name="Default" office:value-type="string" office:string-value="7"/>
          <table:table-cell table:number-columns-repeated="5"/>
          <table:table-cell table:style-name="Default" office:value-type="string" office:string-value="27151"/>
          <table:table-cell table:style-name="Default" office:value-type="string" office:string-value="Lugo"/>
          <table:table-cell table:style-name="Default" office:value-type="string" office:string-value="0399"/>
          <table:table-cell table:style-name="Default" office:value-type="string" office:string-value="Outeiro de Rei"/>
          <table:table-cell table:style-name="Default" office:value-type="string" office:string-value="OUTEIRO DE REI"/>
          <table:table-cell/>
          <table:table-cell table:style-name="Default" office:value-type="string" office:string-value="677334150"/>
          <table:table-cell table:style-name="Default" office:value-type="string" office:string-value="https://www.facebook.com/idoiacuestacesteria/"/>
          <table:table-cell table:style-name="Default" office:value-type="string" office:string-value="https://www.instagram.com/idoia_cuesta/"/>
        </table:table-row>
        <table:table-row table:style-name="ro1">
          <table:table-cell table:style-name="Default" office:value-type="string" office:string-value="947"/>
          <table:table-cell table:style-name="Default" office:value-type="string" office:string-value="BEATRIZ IGLESIAS RODRIGUEZ"/>
          <table:table-cell table:style-name="Default" office:value-type="string" office:string-value="BEATRIZ"/>
          <table:table-cell table:style-name="Default" office:value-type="string" office:string-value="Tecidos, tecedor(a) (alto e baixo lizo, alfombras, tapice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Irmáns Martínez Risco"/>
          <table:table-cell table:style-name="Default" office:value-type="string" office:string-value="2"/>
          <table:table-cell/>
          <table:table-cell table:style-name="Default" office:value-type="string" office:string-value="4"/>
          <table:table-cell table:style-name="Default" office:value-type="string" office:string-value="A"/>
          <table:table-cell table:style-name="Default" office:value-type="string" office:string-value="Ourense"/>
          <table:table-cell table:style-name="Default" office:value-type="string" office:string-value="Ourense"/>
          <table:table-cell table:style-name="Default" office:value-type="string" office:string-value="32002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/>
          <table:table-cell table:style-name="Default" office:value-type="string" office:string-value="661165481"/>
        </table:table-row>
        <table:table-row table:style-name="ro1">
          <table:table-cell table:style-name="Default" office:value-type="string" office:string-value="993"/>
          <table:table-cell table:style-name="Default" office:value-type="string" office:string-value="Lucía Vargas García"/>
          <table:table-cell table:style-name="Default" office:value-type="string" office:string-value="ESTUDIO ESTAMPA"/>
          <table:table-cell table:style-name="Default" office:value-type="string" office:string-value="Serigrafía, serígrafo(a)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PONTE POUSADA"/>
          <table:table-cell table:style-name="Default" office:value-type="string" office:string-value="7"/>
          <table:table-cell table:number-columns-repeated="5"/>
          <table:table-cell table:style-name="Default" office:value-type="string" office:string-value="27740"/>
          <table:table-cell table:style-name="Default" office:value-type="string" office:string-value="Lugo"/>
          <table:table-cell table:style-name="Default" office:value-type="string" office:string-value="0305"/>
          <table:table-cell table:style-name="Default" office:value-type="string" office:string-value="Mondoñedo"/>
          <table:table-cell table:style-name="Default" office:value-type="string" office:string-value="MONDOÑEDO"/>
          <table:table-cell table:style-name="Default" office:value-type="string" office:string-value="cargocollective.com/luciavargas"/>
          <table:table-cell table:style-name="Default" office:value-type="string" office:string-value="671976433"/>
        </table:table-row>
        <table:table-row table:style-name="ro1">
          <table:table-cell table:style-name="Default" office:value-type="string" office:string-value="963"/>
          <table:table-cell table:style-name="Default" office:value-type="string" office:string-value="GEMA Mª SANDA LÓPEZ"/>
          <table:table-cell table:style-name="Default" office:value-type="string" office:string-value="GEMA Mª"/>
          <table:table-cell table:style-name="Default" office:value-type="string" office:string-value="Pinturas e revestimentos decorativos, pintor-decorador(a), estucador, etcétera.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NOVOA SANTOS "/>
          <table:table-cell table:style-name="Default" office:value-type="string" office:string-value="32"/>
          <table:table-cell/>
          <table:table-cell table:style-name="Default" office:value-type="string" office:string-value="5"/>
          <table:table-cell table:style-name="Default" office:value-type="string" office:string-value="IZQ"/>
          <table:table-cell table:number-columns-repeated="2"/>
          <table:table-cell table:style-name="Default" office:value-type="string" office:string-value="15006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number-columns-repeated="3"/>
          <table:table-cell table:style-name="Default" office:value-type="string" office:string-value="piedra_va"/>
        </table:table-row>
        <table:table-row table:style-name="ro1">
          <table:table-cell table:style-name="Default" office:value-type="string" office:string-value="939"/>
          <table:table-cell table:style-name="Default" office:value-type="string" office:string-value="MOISÉS MANUEL VÁZQUEZ PENA"/>
          <table:table-cell table:style-name="Default" office:value-type="string" office:string-value="Moises manuel vazquez pena"/>
          <table:table-cell table:style-name="Default" office:value-type="string" office:string-value="Produtor(a) de instrumentos musicais de percusión"/>
          <table:table-cell table:style-name="Default" office:value-type="string" office:string-value=""/>
          <table:table-cell table:style-name="Default" office:value-type="string" office:string-value="Aldea"/>
          <table:table-cell table:style-name="Default" office:value-type="string" office:string-value="CHAN 12, STA. CRUZ DE MONTAOS"/>
          <table:table-cell table:style-name="Default" office:value-type="string" office:string-value="12"/>
          <table:table-cell table:number-columns-repeated="5"/>
          <table:table-cell table:style-name="Default" office:value-type="string" office:string-value="15680"/>
          <table:table-cell table:style-name="Default" office:value-type="string" office:string-value="Coruña (A)"/>
          <table:table-cell table:style-name="Default" office:value-type="string" office:string-value="0597"/>
          <table:table-cell table:style-name="Default" office:value-type="string" office:string-value="Ordes"/>
          <table:table-cell table:style-name="Default" office:value-type="string" office:string-value="Ordes"/>
          <table:table-cell/>
          <table:table-cell table:style-name="Default" office:value-type="string" office:string-value="685847953"/>
          <table:table-cell table:style-name="Default" office:value-type="string" office:string-value="MANELS PERCUSION"/>
          <table:table-cell table:style-name="Default" office:value-type="string" office:string-value="MANELS PERCUSION"/>
        </table:table-row>
        <table:table-row table:style-name="ro1">
          <table:table-cell table:style-name="Default" office:value-type="string" office:string-value="920"/>
          <table:table-cell table:style-name="Default" office:value-type="string" office:string-value="SILVIA CAIXEIRO GONZÁLEZ"/>
          <table:table-cell table:style-name="Default" office:value-type="string" office:string-value="PASELOQPASE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EREIRA"/>
          <table:table-cell table:style-name="Default" office:value-type="string" office:string-value="6"/>
          <table:table-cell table:number-columns-repeated="2"/>
          <table:table-cell table:style-name="Default" office:value-type="string" office:string-value="6"/>
          <table:table-cell table:number-columns-repeated="2"/>
          <table:table-cell table:style-name="Default" office:value-type="string" office:string-value="36636"/>
          <table:table-cell table:style-name="Default" office:value-type="string" office:string-value="Pontevedra"/>
          <table:table-cell table:style-name="Default" office:value-type="string" office:string-value="0464"/>
          <table:table-cell table:style-name="Default" office:value-type="string" office:string-value="Ribadumia"/>
          <table:table-cell table:style-name="Default" office:value-type="string" office:string-value="RIBADUMIA"/>
          <table:table-cell/>
          <table:table-cell table:style-name="Default" office:value-type="string" office:string-value="680449609"/>
        </table:table-row>
        <table:table-row table:style-name="ro1">
          <table:table-cell table:style-name="Default" office:value-type="string" office:string-value="1007"/>
          <table:table-cell table:style-name="Default" office:value-type="string" office:string-value="ARANTXA ESPERÓN RIVERA"/>
          <table:table-cell table:style-name="Default" office:value-type="string" office:string-value="DAS MIÑAS MANS"/>
          <table:table-cell table:style-name="Default" office:value-type="string" office:string-value="Complementos de moda"/>
          <table:table-cell table:style-name="Default" office:value-type="string" office:string-value="Calceta, calceteiro(a), gancho, gancheiro(a)"/>
          <table:table-cell table:style-name="Default" office:value-type="string" office:string-value="Lugar"/>
          <table:table-cell table:style-name="Default" office:value-type="string" office:string-value="BARBUDO"/>
          <table:table-cell table:style-name="Default" office:value-type="string" office:string-value="37"/>
          <table:table-cell table:number-columns-repeated="5"/>
          <table:table-cell table:style-name="Default" office:value-type="string" office:string-value="36826"/>
          <table:table-cell table:style-name="Default" office:value-type="string" office:string-value="Pontevedra"/>
          <table:table-cell table:style-name="Default" office:value-type="string" office:string-value="0433"/>
          <table:table-cell table:style-name="Default" office:value-type="string" office:string-value="Ponte Caldelas"/>
          <table:table-cell table:number-columns-repeated="2"/>
          <table:table-cell table:style-name="Default" office:value-type="string" office:string-value="672656080"/>
          <table:table-cell table:style-name="Default" office:value-type="string" office:string-value="DAS MIÑAS MANS"/>
          <table:table-cell table:style-name="Default" office:value-type="string" office:string-value="DAS MIÑAS MANS"/>
        </table:table-row>
        <table:table-row table:style-name="ro1">
          <table:table-cell table:style-name="Default" office:value-type="string" office:string-value="1022"/>
          <table:table-cell table:style-name="Default" office:value-type="string" office:string-value="JOSÉ RODRIGO RIVEIRO REQUEIJO"/>
          <table:table-cell table:style-name="Default" office:value-type="string" office:string-value="FERRAXE DE PRAT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DE VILAR, ( SANTA MARÍA DE TEO)"/>
          <table:table-cell table:style-name="Default" office:value-type="string" office:string-value="38"/>
          <table:table-cell table:number-columns-repeated="3"/>
          <table:table-cell table:style-name="Default" office:value-type="string" office:string-value="SANTA MARÍA DE TEO"/>
          <table:table-cell table:style-name="Default" office:value-type="string" office:string-value="VILAR"/>
          <table:table-cell table:style-name="Default" office:value-type="string" office:string-value="15886"/>
          <table:table-cell table:style-name="Default" office:value-type="string" office:string-value="Coruña (A)"/>
          <table:table-cell table:style-name="Default" office:value-type="string" office:string-value="0829"/>
          <table:table-cell table:style-name="Default" office:value-type="string" office:string-value="Teo"/>
          <table:table-cell table:style-name="Default" office:value-type="string" office:string-value="TEO"/>
          <table:table-cell table:style-name="Default" office:value-type="string" office:string-value="https://ferraxedeprata.com/gl/"/>
          <table:table-cell table:number-columns-repeated="2"/>
          <table:table-cell table:style-name="Default" office:value-type="string" office:string-value="ferraxe de prata"/>
        </table:table-row>
        <table:table-row table:style-name="ro1">
          <table:table-cell table:style-name="Default" office:value-type="string" office:string-value="895"/>
          <table:table-cell table:style-name="Default" office:value-type="string" office:string-value="JORGE BELLÓN RODRÍGUEZ"/>
          <table:table-cell table:style-name="Default" office:value-type="string" office:string-value="JORGE"/>
          <table:table-cell table:style-name="Default" office:value-type="string" office:string-value="Figuras de pan tradicionais populares, produtor(a)"/>
          <table:table-cell table:style-name="Default" office:value-type="string" office:string-value=""/>
          <table:table-cell table:style-name="Default" office:value-type="string" office:string-value="Aldea"/>
          <table:table-cell table:style-name="Default" office:value-type="string" office:string-value="LGAR. SAN ANDRÉS DE TEIXIDO 27 BXO"/>
          <table:table-cell table:style-name="Default" office:value-type="string" office:string-value="27"/>
          <table:table-cell table:number-columns-repeated="3"/>
          <table:table-cell table:style-name="Default" office:value-type="string" office:string-value="REGOA"/>
          <table:table-cell/>
          <table:table-cell table:style-name="Default" office:value-type="string" office:string-value="15358"/>
          <table:table-cell table:style-name="Default" office:value-type="string" office:string-value="Coruña (A)"/>
          <table:table-cell table:style-name="Default" office:value-type="string" office:string-value="0222"/>
          <table:table-cell table:style-name="Default" office:value-type="string" office:string-value="Cedeira"/>
          <table:table-cell table:style-name="Default" office:value-type="string" office:string-value="CEDEIRA"/>
          <table:table-cell/>
          <table:table-cell table:style-name="Default" office:value-type="string" office:string-value="660767296"/>
        </table:table-row>
        <table:table-row table:style-name="ro1">
          <table:table-cell table:style-name="Default" office:value-type="string" office:string-value="970"/>
          <table:table-cell table:style-name="Default" office:value-type="string" office:string-value="Celso Agustín Núñez Ferreiro"/>
          <table:table-cell table:style-name="Default" office:value-type="string" office:string-value="Celso Ferreiro"/>
          <table:table-cell table:style-name="Default" office:value-type="string" office:string-value="Forxa e ferraría, ferreiro(a)"/>
          <table:table-cell table:style-name="Default" office:value-type="string" office:string-value="Forxa e ferraría, ferreiro(a)"/>
          <table:table-cell table:style-name="Default" office:value-type="string" office:string-value="Aldea"/>
          <table:table-cell table:style-name="Default" office:value-type="string" office:string-value="San Martín de Suarna nº 7"/>
          <table:table-cell table:style-name="Default" office:value-type="string" office:string-value="7"/>
          <table:table-cell table:number-columns-repeated="3"/>
          <table:table-cell table:style-name="Default" office:value-type="string" office:string-value="Fonsagrada"/>
          <table:table-cell table:style-name="Default" office:value-type="string" office:string-value="San Martín de Suarna"/>
          <table:table-cell table:style-name="Default" office:value-type="string" office:string-value="27118"/>
          <table:table-cell table:style-name="Default" office:value-type="string" office:string-value="Lugo"/>
          <table:table-cell table:style-name="Default" office:value-type="string" office:string-value="0180"/>
          <table:table-cell table:style-name="Default" office:value-type="string" office:string-value="Fonsagrada (A)"/>
          <table:table-cell table:style-name="Default" office:value-type="string" office:string-value="Fonsagrada"/>
          <table:table-cell/>
          <table:table-cell table:style-name="Default" office:value-type="string" office:string-value="646416235"/>
        </table:table-row>
        <table:table-row table:style-name="ro1">
          <table:table-cell table:style-name="Default" office:value-type="string" office:string-value="957"/>
          <table:table-cell table:style-name="Default" office:value-type="string" office:string-value="HUSSEIN AALI TALEB FERNÁNDEZ"/>
          <table:table-cell table:style-name="Default" office:value-type="string" office:string-value="HUSSEIN"/>
          <table:table-cell table:style-name="Default" office:value-type="string" office:string-value="Tornaría, torneiro(a) de madeira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OURENSE "/>
          <table:table-cell table:style-name="Default" office:value-type="string" office:string-value="76"/>
          <table:table-cell table:number-columns-repeated="3"/>
          <table:table-cell table:style-name="Default" office:value-type="string" office:string-value="PALAS DE REI"/>
          <table:table-cell table:style-name="Default" office:value-type="string" office:string-value="PALAS DE REI"/>
          <table:table-cell table:style-name="Default" office:value-type="string" office:string-value="27200"/>
          <table:table-cell table:style-name="Default" office:value-type="string" office:string-value="Lugo"/>
          <table:table-cell table:style-name="Default" office:value-type="string" office:string-value="0403"/>
          <table:table-cell table:style-name="Default" office:value-type="string" office:string-value="Palas de Rei"/>
          <table:table-cell table:style-name="Default" office:value-type="string" office:string-value="PALAS DE REI"/>
          <table:table-cell/>
          <table:table-cell table:style-name="Default" office:value-type="string" office:string-value="686478873"/>
        </table:table-row>
        <table:table-row table:style-name="ro1">
          <table:table-cell table:style-name="Default" office:value-type="string" office:string-value="1018"/>
          <table:table-cell table:style-name="Default" office:value-type="string" office:string-value="CARLOS DE SAN CLAUDIO RODRÍGUEZ"/>
          <table:table-cell table:style-name="Default" office:value-type="string" office:string-value="CARLOS SAN CLAUDIO CERÁMIC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DA FAME"/>
          <table:table-cell table:style-name="Default" office:value-type="string" office:string-value="6"/>
          <table:table-cell table:number-columns-repeated="3"/>
          <table:table-cell table:style-name="Default" office:value-type="string" office:string-value="BEMBRIVE"/>
          <table:table-cell/>
          <table:table-cell table:style-name="Default" office:value-type="string" office:string-value="36313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66839961"/>
        </table:table-row>
        <table:table-row table:style-name="ro1">
          <table:table-cell table:style-name="Default" office:value-type="string" office:string-value="912"/>
          <table:table-cell table:style-name="Default" office:value-type="string" office:string-value="MARIA ANAHI CACHAZA VALEIRO"/>
          <table:table-cell table:style-name="Default" office:value-type="string" office:string-value="LIÑO E LÁ"/>
          <table:table-cell table:style-name="Default" office:value-type="string" office:string-value="Traxes tradicionais populares, produtor(a) de.."/>
          <table:table-cell table:style-name="Default" office:value-type="string" office:string-value="Complementos de moda"/>
          <table:table-cell table:style-name="Default" office:value-type="string" office:string-value="Barrio"/>
          <table:table-cell table:style-name="Default" office:value-type="string" office:string-value="SOUTO"/>
          <table:table-cell table:style-name="Default" office:value-type="string" office:string-value="15 A"/>
          <table:table-cell table:number-columns-repeated="3"/>
          <table:table-cell table:style-name="Default" office:value-type="string" office:string-value="DONAS"/>
          <table:table-cell table:style-name="Default" office:value-type="string" office:string-value="SOUTO"/>
          <table:table-cell table:style-name="Default" office:value-type="string" office:string-value="36388"/>
          <table:table-cell table:style-name="Default" office:value-type="string" office:string-value="Pontevedra"/>
          <table:table-cell table:style-name="Default" office:value-type="string" office:string-value="0216"/>
          <table:table-cell table:style-name="Default" office:value-type="string" office:string-value="Gondomar"/>
          <table:table-cell table:style-name="Default" office:value-type="string" office:string-value="GONDOMAR"/>
          <table:table-cell/>
          <table:table-cell table:style-name="Default" office:value-type="string" office:string-value="696241242"/>
          <table:table-cell table:style-name="Default" office:value-type="string" office:string-value="https://www.facebook.com/linhoela"/>
          <table:table-cell table:style-name="Default" office:value-type="string" office:string-value="https://www.instagram.com/linho_e_la/"/>
        </table:table-row>
        <table:table-row table:style-name="ro1">
          <table:table-cell table:style-name="Default" office:value-type="string" office:string-value="980"/>
          <table:table-cell table:style-name="Default" office:value-type="string" office:string-value="VALENTÍN AMOEDO MOREIRA"/>
          <table:table-cell table:style-name="Default" office:value-type="string" office:string-value="AMOREI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OCHÓN"/>
          <table:table-cell table:style-name="Default" office:value-type="string" office:string-value="9"/>
          <table:table-cell table:style-name="Default" office:value-type="string" office:string-value="A"/>
          <table:table-cell table:style-name="Default" office:value-type="string" office:string-value="1"/>
          <table:table-cell table:style-name="Default" office:value-type="string" office:string-value="E"/>
          <table:table-cell table:number-columns-repeated="2"/>
          <table:table-cell table:style-name="Default" office:value-type="string" office:string-value="36690"/>
          <table:table-cell table:style-name="Default" office:value-type="string" office:string-value="Pontevedra"/>
          <table:table-cell table:style-name="Default" office:value-type="string" office:string-value="0530"/>
          <table:table-cell table:style-name="Default" office:value-type="string" office:string-value="Soutomaior"/>
          <table:table-cell table:style-name="Default" office:value-type="string" office:string-value="ARCADE"/>
          <table:table-cell table:style-name="Default" office:value-type="string" office:string-value="WWW.AMOREI.ES"/>
          <table:table-cell table:style-name="Default" office:value-type="string" office:string-value="609347469"/>
          <table:table-cell/>
          <table:table-cell table:style-name="Default" office:value-type="string" office:string-value="@AMOREI.ARTESANIA"/>
        </table:table-row>
        <table:table-row table:style-name="ro1">
          <table:table-cell table:style-name="Default" office:value-type="string" office:string-value="820"/>
          <table:table-cell table:style-name="Default" office:value-type="string" office:string-value="ESTEO TÉCNICA NA CONSERVACIÓN E RESTAURACIÓN SLU"/>
          <table:table-cell table:style-name="Default" office:value-type="string" office:string-value="ESTEO TÉCNICA 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Carpintaría, carpinteiro(a)"/>
          <table:table-cell table:style-name="Default" office:value-type="string" office:string-value="Rúa"/>
          <table:table-cell table:style-name="Default" office:value-type="string" office:string-value="A PACHECA"/>
          <table:table-cell table:style-name="Default" office:value-type="string" office:string-value="10"/>
          <table:table-cell table:number-columns-repeated="3"/>
          <table:table-cell table:style-name="Default" office:value-type="string" office:string-value="SANTA MARIÑA DOZO"/>
          <table:table-cell/>
          <table:table-cell table:style-name="Default" office:value-type="string" office:string-value="36630"/>
          <table:table-cell table:style-name="Default" office:value-type="string" office:string-value="Pontevedra"/>
          <table:table-cell table:style-name="Default" office:value-type="string" office:string-value="0062"/>
          <table:table-cell table:style-name="Default" office:value-type="string" office:string-value="Cambados"/>
          <table:table-cell table:style-name="Default" office:value-type="string" office:string-value="CAMBADOS"/>
          <table:table-cell/>
          <table:table-cell table:style-name="Default" office:value-type="string" office:string-value="629851656"/>
          <table:table-cell table:style-name="Default" office:value-type="string" office:string-value="https://www.facebook.com/esteotecnica"/>
        </table:table-row>
        <table:table-row table:style-name="ro1">
          <table:table-cell table:style-name="Default" office:value-type="string" office:string-value="829"/>
          <table:table-cell table:style-name="Default" office:value-type="string" office:string-value="MANUEL FIGUEIRAS DOSIL"/>
          <table:table-cell table:style-name="Default" office:value-type="string" office:string-value="MANUEL FIGUEIRAS CERÁMIC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CAMPO DAS CORTES 6"/>
          <table:table-cell table:number-columns-repeated="6"/>
          <table:table-cell table:style-name="Default" office:value-type="string" office:string-value="15250"/>
          <table:table-cell table:style-name="Default" office:value-type="string" office:string-value="Coruña (A)"/>
          <table:table-cell table:style-name="Default" office:value-type="string" office:string-value="0531"/>
          <table:table-cell table:style-name="Default" office:value-type="string" office:string-value="Muros"/>
          <table:table-cell table:style-name="Default" office:value-type="string" office:string-value="MUROS"/>
          <table:table-cell table:style-name="Default" office:value-type="string" office:string-value="http://www.manuelfigueiras.com/"/>
          <table:table-cell table:style-name="Default" office:value-type="string" office:string-value="607210488"/>
        </table:table-row>
        <table:table-row table:style-name="ro1">
          <table:table-cell table:style-name="Default" office:value-type="string" office:string-value="898"/>
          <table:table-cell table:style-name="Default" office:value-type="string" office:string-value="MARÍA JUL RIVAS"/>
          <table:table-cell table:style-name="Default" office:value-type="string" office:string-value="MARÍA JUL RIVAS"/>
          <table:table-cell table:style-name="Default" office:value-type="string" office:string-value="Peletaría, pele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CORRALES 5, SAN CIPRIÁN"/>
          <table:table-cell table:style-name="Default" office:value-type="string" office:string-value="4"/>
          <table:table-cell table:number-columns-repeated="5"/>
          <table:table-cell table:style-name="Default" office:value-type="string" office:string-value="27890"/>
          <table:table-cell table:style-name="Default" office:value-type="string" office:string-value="Lugo"/>
          <table:table-cell table:style-name="Default" office:value-type="string" office:string-value="0137"/>
          <table:table-cell table:style-name="Default" office:value-type="string" office:string-value="Cervo"/>
          <table:table-cell table:style-name="Default" office:value-type="string" office:string-value="CERVO"/>
          <table:table-cell/>
          <table:table-cell table:style-name="Default" office:value-type="string" office:string-value="649705338"/>
          <table:table-cell table:style-name="Default" office:value-type="string" office:string-value="Maria Jul Rivas"/>
          <table:table-cell table:style-name="Default" office:value-type="string" office:string-value="mariajulrivas"/>
        </table:table-row>
        <table:table-row table:style-name="ro1">
          <table:table-cell table:style-name="Default" office:value-type="string" office:string-value="813"/>
          <table:table-cell table:style-name="Default" office:value-type="string" office:string-value="PIROTECNIA PENIDE SOCIEDAD LIMITADA"/>
          <table:table-cell table:style-name="Default" office:value-type="string" office:string-value="PIROTECNIA PENIDE, S.L."/>
          <table:table-cell table:style-name="Default" office:value-type="string" office:string-value="Pirotecnia, pirotécnico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VISTA ALEGRE"/>
          <table:table-cell table:style-name="Default" office:value-type="string" office:string-value="2"/>
          <table:table-cell table:number-columns-repeated="5"/>
          <table:table-cell table:style-name="Default" office:value-type="string" office:string-value="15885"/>
          <table:table-cell table:style-name="Default" office:value-type="string" office:string-value="Coruña (A)"/>
          <table:table-cell table:style-name="Default" office:value-type="string" office:string-value="0891"/>
          <table:table-cell table:style-name="Default" office:value-type="string" office:string-value="Vedra"/>
          <table:table-cell table:style-name="Default" office:value-type="string" office:string-value="VEDRA"/>
          <table:table-cell table:style-name="Default" office:value-type="string" office:string-value="WWW.PIROTECNIAPENIDE.COM"/>
          <table:table-cell table:style-name="Default" office:value-type="string" office:string-value="981512058"/>
        </table:table-row>
        <table:table-row table:style-name="ro1">
          <table:table-cell table:style-name="Default" office:value-type="string" office:string-value="977"/>
          <table:table-cell table:style-name="Default" office:value-type="string" office:string-value="FLORENCIO PIQUÍN VALLEDOR"/>
          <table:table-cell table:style-name="Default" office:value-type="string" office:string-value="FLORENCIO PIQUIN VALLEDOR"/>
          <table:table-cell table:style-name="Default" office:value-type="string" office:string-value="Ourivaría, ourive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VIRXE DO CAMIÑO "/>
          <table:table-cell table:style-name="Default" office:value-type="string" office:string-value="6"/>
          <table:table-cell/>
          <table:table-cell table:style-name="Default" office:value-type="string" office:string-value="baIXo"/>
          <table:table-cell table:style-name="Default" office:value-type="string" office:string-value="A"/>
          <table:table-cell table:number-columns-repeated="2"/>
          <table:table-cell table:style-name="Default" office:value-type="string" office:string-value="36001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PONTEVEDRA"/>
          <table:table-cell/>
          <table:table-cell table:style-name="Default" office:value-type="string" office:string-value="986070663"/>
        </table:table-row>
        <table:table-row table:style-name="ro1">
          <table:table-cell table:style-name="Default" office:value-type="string" office:string-value="810"/>
          <table:table-cell table:style-name="Default" office:value-type="string" office:string-value="CREA RESTAURACIÓN SL"/>
          <table:table-cell table:style-name="Default" office:value-type="string" office:string-value="CREA RESTAURACIÓN SL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AREÁS, MOURENTE"/>
          <table:table-cell table:style-name="Default" office:value-type="string" office:string-value="55"/>
          <table:table-cell table:number-columns-repeated="5"/>
          <table:table-cell table:style-name="Default" office:value-type="string" office:string-value="36162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PONTEVEDRA"/>
          <table:table-cell/>
          <table:table-cell table:style-name="Default" office:value-type="string" office:string-value="654468667"/>
        </table:table-row>
        <table:table-row table:style-name="ro1">
          <table:table-cell table:style-name="Default" office:value-type="string" office:string-value="812"/>
          <table:table-cell table:style-name="Default" office:value-type="string" office:string-value="PABLO CARPINTERO ARIAS"/>
          <table:table-cell table:style-name="Default" office:value-type="string" office:string-value="PABLO CARPINTERO"/>
          <table:table-cell table:style-name="Default" office:value-type="string" office:string-value="Produtor(a) de instrumentos tradicionais populares galego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DAS MULAS "/>
          <table:table-cell table:style-name="Default" office:value-type="string" office:string-value="38"/>
          <table:table-cell table:number-columns-repeated="3"/>
          <table:table-cell table:style-name="Default" office:value-type="string" office:string-value="MEIXONFRÍO"/>
          <table:table-cell/>
          <table:table-cell table:style-name="Default" office:value-type="string" office:string-value="15705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http://www.facebook.com/pablo.carpintero.37/photos_stream"/>
          <table:table-cell table:style-name="Default" office:value-type="string" office:string-value="981584864"/>
          <table:table-cell table:style-name="Default" office:value-type="string" office:string-value="http://www.facebook.com/pablo.carpintero.37/photos"/>
        </table:table-row>
        <table:table-row table:style-name="ro1">
          <table:table-cell table:style-name="Default" office:value-type="string" office:string-value="817"/>
          <table:table-cell table:style-name="Default" office:value-type="string" office:string-value="FUNDACIÓN EU SON"/>
          <table:table-cell table:style-name="Default" office:value-type="string" office:string-value="CERÁMICA EU SON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EIJO GARAY"/>
          <table:table-cell table:style-name="Default" office:value-type="string" office:string-value="20"/>
          <table:table-cell table:number-columns-repeated="5"/>
          <table:table-cell table:style-name="Default" office:value-type="string" office:string-value="27880"/>
          <table:table-cell table:style-name="Default" office:value-type="string" office:string-value="Lugo"/>
          <table:table-cell table:style-name="Default" office:value-type="string" office:string-value="9024"/>
          <table:table-cell table:style-name="Default" office:value-type="string" office:string-value="Burela"/>
          <table:table-cell table:style-name="Default" office:value-type="string" office:string-value="BURELA"/>
          <table:table-cell table:style-name="Default" office:value-type="string" office:string-value="www.fundacioneuson.es"/>
          <table:table-cell table:style-name="Default" office:value-type="string" office:string-value="982581112"/>
          <table:table-cell table:style-name="Default" office:value-type="string" office:string-value="facebook.com/eusonfundacion"/>
          <table:table-cell table:style-name="Default" office:value-type="string" office:string-value="@fundacioneuson"/>
        </table:table-row>
        <table:table-row table:style-name="ro1">
          <table:table-cell table:style-name="Default" office:value-type="string" office:string-value="906"/>
          <table:table-cell table:style-name="Default" office:value-type="string" office:string-value="SUSANA GESTO BEIROA"/>
          <table:table-cell table:style-name="Default" office:value-type="string" office:string-value="SUSANA"/>
          <table:table-cell table:style-name="Default" office:value-type="string" office:string-value="Ourivaría, ourive"/>
          <table:table-cell table:style-name="Default" office:value-type="string" office:string-value=""/>
          <table:table-cell table:style-name="Default" office:value-type="string" office:string-value="Praza"/>
          <table:table-cell table:style-name="Default" office:value-type="string" office:string-value="RÚA ALGALIA ABAIXO 9"/>
          <table:table-cell table:style-name="Default" office:value-type="string" office:string-value="9"/>
          <table:table-cell table:number-columns-repeated="5"/>
          <table:table-cell table:style-name="Default" office:value-type="string" office:string-value="15704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881255113"/>
          <table:table-cell table:style-name="Default" office:value-type="string" office:string-value="susi gesto"/>
          <table:table-cell table:style-name="Default" office:value-type="string" office:string-value="susi gesto"/>
        </table:table-row>
        <table:table-row table:style-name="ro1">
          <table:table-cell table:style-name="Default" office:value-type="string" office:string-value="800"/>
          <table:table-cell table:style-name="Default" office:value-type="string" office:string-value="ÁLVARO TOMÁS VARELA RODRÍGUEZ"/>
          <table:table-cell table:style-name="Default" office:value-type="string" office:string-value="FORXA ARTESÁN ÁLVARO"/>
          <table:table-cell table:style-name="Default" office:value-type="string" office:string-value="Forxa e ferraría, ferr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CHAO DA VIÑA"/>
          <table:table-cell table:style-name="Default" office:value-type="string" office:string-value="56"/>
          <table:table-cell table:number-columns-repeated="5"/>
          <table:table-cell table:style-name="Default" office:value-type="string" office:string-value="15313"/>
          <table:table-cell table:style-name="Default" office:value-type="string" office:string-value="Coruña (A)"/>
          <table:table-cell table:style-name="Default" office:value-type="string" office:string-value="0392"/>
          <table:table-cell table:style-name="Default" office:value-type="string" office:string-value="Irixoa"/>
          <table:table-cell table:style-name="Default" office:value-type="string" office:string-value="IRIXOA"/>
          <table:table-cell/>
          <table:table-cell table:style-name="Default" office:value-type="string" office:string-value="636774872"/>
        </table:table-row>
        <table:table-row table:style-name="ro1">
          <table:table-cell table:style-name="Default" office:value-type="string" office:string-value="804"/>
          <table:table-cell table:style-name="Default" office:value-type="string" office:string-value="ISAAC ROMERO ESTERAS"/>
          <table:table-cell table:style-name="Default" office:value-type="string" office:string-value="Isaac Romero Esteras"/>
          <table:table-cell table:style-name="Default" office:value-type="string" office:string-value="Marroquinaría, marroquineiro(a)"/>
          <table:table-cell table:style-name="Default" office:value-type="string" office:string-value="Repuxado e decorado de coiro, repuxador(a) e.."/>
          <table:table-cell table:style-name="Default" office:value-type="string" office:string-value="Rúa"/>
          <table:table-cell table:style-name="Default" office:value-type="string" office:string-value="Sabaceda"/>
          <table:table-cell table:style-name="Default" office:value-type="string" office:string-value="9"/>
          <table:table-cell/>
          <table:table-cell table:style-name="Default" office:value-type="string" office:string-value="Bajo"/>
          <table:table-cell table:number-columns-repeated="2"/>
          <table:table-cell table:style-name="Default" office:value-type="string" office:string-value="Sabaceda"/>
          <table:table-cell table:style-name="Default" office:value-type="string" office:string-value="36950"/>
          <table:table-cell table:style-name="Default" office:value-type="string" office:string-value="Pontevedra"/>
          <table:table-cell table:style-name="Default" office:value-type="string" office:string-value="0293"/>
          <table:table-cell table:style-name="Default" office:value-type="string" office:string-value="Moaña"/>
          <table:table-cell table:style-name="Default" office:value-type="string" office:string-value="MOAÑA (CASCO URBANO)"/>
          <table:table-cell/>
          <table:table-cell table:style-name="Default" office:value-type="string" office:string-value="677792817"/>
          <table:table-cell table:style-name="Default" office:value-type="string" office:string-value="coiraxe"/>
          <table:table-cell table:style-name="Default" office:value-type="string" office:string-value="coiraxe"/>
        </table:table-row>
        <table:table-row table:style-name="ro1">
          <table:table-cell table:style-name="Default" office:value-type="string" office:string-value="785"/>
          <table:table-cell table:style-name="Default" office:value-type="string" office:string-value="ANACOS DE VIDRO S COOP GALEGA"/>
          <table:table-cell table:style-name="Default" office:value-type="string" office:string-value="ANACOS DE VIDRO S COOP GALEGA"/>
          <table:table-cell table:style-name="Default" office:value-type="string" office:string-value="Vitralista (vidreira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O PAN "/>
          <table:table-cell table:style-name="Default" office:value-type="string" office:string-value="14"/>
          <table:table-cell table:number-columns-repeated="4"/>
          <table:table-cell table:style-name="Default" office:value-type="string" office:string-value="POLIGONO INDUSTRIAL DO SALNES"/>
          <table:table-cell table:style-name="Default" office:value-type="string" office:string-value="36636"/>
          <table:table-cell table:style-name="Default" office:value-type="string" office:string-value="Pontevedra"/>
          <table:table-cell table:style-name="Default" office:value-type="string" office:string-value="0464"/>
          <table:table-cell table:style-name="Default" office:value-type="string" office:string-value="Ribadumia"/>
          <table:table-cell table:style-name="Default" office:value-type="string" office:string-value="RIBADUMIA"/>
          <table:table-cell/>
          <table:table-cell table:style-name="Default" office:value-type="string" office:string-value="986710334"/>
        </table:table-row>
        <table:table-row table:style-name="ro1">
          <table:table-cell table:style-name="Default" office:value-type="string" office:string-value="793"/>
          <table:table-cell table:style-name="Default" office:value-type="string" office:string-value="NOROESTE JOYAS DE AUTOR SL"/>
          <table:table-cell table:style-name="Default" office:value-type="string" office:string-value="NOROESTE OBRADOIRO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TRAVESA "/>
          <table:table-cell table:style-name="Default" office:value-type="string" office:string-value="5"/>
          <table:table-cell table:number-columns-repeated="2"/>
          <table:table-cell table:style-name="Default" office:value-type="string" office:string-value="BAIXO"/>
          <table:table-cell table:number-columns-repeated="2"/>
          <table:table-cell table:style-name="Default" office:value-type="string" office:string-value="15704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WWW.NOROESTEOBRADOIRO.COM"/>
          <table:table-cell table:style-name="Default" office:value-type="string" office:string-value="981577130"/>
          <table:table-cell table:style-name="Default" office:value-type="string" office:string-value="NOROESTEOBRADOIRO"/>
          <table:table-cell table:style-name="Default" office:value-type="string" office:string-value="NOROESTEOBRADOIRO"/>
        </table:table-row>
        <table:table-row table:style-name="ro1">
          <table:table-cell table:style-name="Default" office:value-type="string" office:string-value="792"/>
          <table:table-cell table:style-name="Default" office:value-type="string" office:string-value="MARÍA JOSÉ FEIJOO VIDAL"/>
          <table:table-cell table:style-name="Default" office:value-type="string" office:string-value="MARÍA FEIJOO"/>
          <table:table-cell table:style-name="Default" office:value-type="string" office:string-value="Decoración de teas, decorador(a) de tea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XOSÉ ÁNGEL VALENTE "/>
          <table:table-cell table:style-name="Default" office:value-type="string" office:string-value="15"/>
          <table:table-cell/>
          <table:table-cell table:style-name="Default" office:value-type="string" office:string-value="3"/>
          <table:table-cell table:style-name="Default" office:value-type="string" office:string-value="A"/>
          <table:table-cell table:number-columns-repeated="2"/>
          <table:table-cell table:style-name="Default" office:value-type="string" office:string-value="15706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86011412"/>
        </table:table-row>
        <table:table-row table:style-name="ro1">
          <table:table-cell table:style-name="Default" office:value-type="string" office:string-value="778"/>
          <table:table-cell table:style-name="Default" office:value-type="string" office:string-value="MARCOS ESCUDERO PÉREZ"/>
          <table:table-cell table:style-name="Default" office:value-type="string" office:string-value="MARCOS ESCUDERO ESCULTOR"/>
          <table:table-cell table:style-name="Default" office:value-type="string" office:string-value="Cantaría, canteiro"/>
          <table:table-cell table:style-name="Default" office:value-type="string" office:string-value="Cantaría, canteiro"/>
          <table:table-cell table:style-name="Default" office:value-type="string" office:string-value="Camiño"/>
          <table:table-cell table:style-name="Default" office:value-type="string" office:string-value="Camiño do Lombo"/>
          <table:table-cell table:style-name="Default" office:value-type="string" office:string-value="1"/>
          <table:table-cell table:number-columns-repeated="3"/>
          <table:table-cell table:style-name="Default" office:value-type="string" office:string-value="Mos"/>
          <table:table-cell table:style-name="Default" office:value-type="string" office:string-value="Mos"/>
          <table:table-cell table:style-name="Default" office:value-type="string" office:string-value="36415"/>
          <table:table-cell table:style-name="Default" office:value-type="string" office:string-value="Pontevedra"/>
          <table:table-cell table:style-name="Default" office:value-type="string" office:string-value="0335"/>
          <table:table-cell table:style-name="Default" office:value-type="string" office:string-value="Mos"/>
          <table:table-cell table:style-name="Default" office:value-type="string" office:string-value="Mós"/>
          <table:table-cell table:style-name="Default" office:value-type="string" office:string-value="https://marcosescuderoescultor.blogspot.com/"/>
          <table:table-cell table:style-name="Default" office:value-type="string" office:string-value="647005910"/>
          <table:table-cell table:style-name="Default" office:value-type="string" office:string-value="Marcos Escudero Escultor"/>
        </table:table-row>
        <table:table-row table:style-name="ro1">
          <table:table-cell table:style-name="Default" office:value-type="string" office:string-value="790"/>
          <table:table-cell table:style-name="Default" office:value-type="string" office:string-value="IVÁN GONZÁLEZ NIETO"/>
          <table:table-cell table:style-name="Default" office:value-type="string" office:string-value="IVÁN"/>
          <table:table-cell table:style-name="Default" office:value-type="string" office:string-value="Ebanistaría, ebanist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GAR BENDIMÓN-ROO"/>
          <table:table-cell table:style-name="Default" office:value-type="string" office:string-value="50"/>
          <table:table-cell table:number-columns-repeated="5"/>
          <table:table-cell table:style-name="Default" office:value-type="string" office:string-value="15287"/>
          <table:table-cell table:style-name="Default" office:value-type="string" office:string-value="Coruña (A)"/>
          <table:table-cell table:style-name="Default" office:value-type="string" office:string-value="0623"/>
          <table:table-cell table:style-name="Default" office:value-type="string" office:string-value="Outes"/>
          <table:table-cell table:style-name="Default" office:value-type="string" office:string-value="OUTES"/>
          <table:table-cell/>
          <table:table-cell table:style-name="Default" office:value-type="string" office:string-value="981765215"/>
        </table:table-row>
        <table:table-row table:style-name="ro1">
          <table:table-cell table:style-name="Default" office:value-type="string" office:string-value="794"/>
          <table:table-cell table:style-name="Default" office:value-type="string" office:string-value="JESÚS DOBAO ABAL"/>
          <table:table-cell table:style-name="Default" office:value-type="string" office:string-value="CERÁMICA SUVE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DE CUNCHIDO DE ARRIBA"/>
          <table:table-cell table:style-name="Default" office:value-type="string" office:string-value="104"/>
          <table:table-cell table:number-columns-repeated="3"/>
          <table:table-cell table:style-name="Default" office:value-type="string" office:string-value="DARBO"/>
          <table:table-cell/>
          <table:table-cell table:style-name="Default" office:value-type="string" office:string-value="36949"/>
          <table:table-cell table:style-name="Default" office:value-type="string" office:string-value="Pontevedra"/>
          <table:table-cell table:style-name="Default" office:value-type="string" office:string-value="0084"/>
          <table:table-cell table:style-name="Default" office:value-type="string" office:string-value="Cangas de Morrazo"/>
          <table:table-cell table:style-name="Default" office:value-type="string" office:string-value="CANGAS DO MORRAZO"/>
          <table:table-cell table:style-name="Default" office:value-type="string" office:string-value="www.susodobao.com"/>
          <table:table-cell table:style-name="Default" office:value-type="string" office:string-value="654428387"/>
        </table:table-row>
        <table:table-row table:style-name="ro1">
          <table:table-cell table:style-name="Default" office:value-type="string" office:string-value="902"/>
          <table:table-cell table:style-name="Default" office:value-type="string" office:string-value="Maria Victoria SANTOS CASAIS"/>
          <table:table-cell table:style-name="Default" office:value-type="string" office:string-value="Mª VICTORIA SANTOS CASAIS"/>
          <table:table-cell table:style-name="Default" office:value-type="string" office:string-value="Encaixes, encaixeiro(a), palilleiro(a), picador(a) de cartóns"/>
          <table:table-cell table:style-name="Default" office:value-type="string" office:string-value="Complementos de moda"/>
          <table:table-cell table:style-name="Default" office:value-type="string" office:string-value="Lugar"/>
          <table:table-cell table:style-name="Default" office:value-type="string" office:string-value="Laranga"/>
          <table:table-cell table:style-name="Default" office:value-type="string" office:string-value="41"/>
          <table:table-cell table:number-columns-repeated="5"/>
          <table:table-cell table:style-name="Default" office:value-type="string" office:string-value="15995"/>
          <table:table-cell table:style-name="Default" office:value-type="string" office:string-value="Coruña (A)"/>
          <table:table-cell table:style-name="Default" office:value-type="string" office:string-value="0716"/>
          <table:table-cell table:style-name="Default" office:value-type="string" office:string-value="Porto do Son (O)"/>
          <table:table-cell table:style-name="Default" office:value-type="string" office:string-value="Xuño"/>
          <table:table-cell/>
          <table:table-cell table:style-name="Default" office:value-type="string" office:string-value="636111170"/>
        </table:table-row>
        <table:table-row table:style-name="ro1">
          <table:table-cell table:style-name="Default" office:value-type="string" office:string-value="781"/>
          <table:table-cell table:style-name="Default" office:value-type="string" office:string-value="ARTESANIA PAMPIN , SL"/>
          <table:table-cell table:style-name="Default" office:value-type="string" office:string-value="ARTESANÍA PAMPÍN SL"/>
          <table:table-cell table:style-name="Default" office:value-type="string" office:string-value="Prataría, prateiro(a)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DOS VILARES"/>
          <table:table-cell table:style-name="Default" office:value-type="string" office:string-value="125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15705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55900296"/>
        </table:table-row>
        <table:table-row table:style-name="ro1">
          <table:table-cell table:style-name="Default" office:value-type="string" office:string-value="777"/>
          <table:table-cell table:style-name="Default" office:value-type="string" office:string-value="FRANCISCO JOSÉ RODRÍGUEZ TORRÓN"/>
          <table:table-cell table:style-name="Default" office:value-type="string" office:string-value="FRANCISCO JOSÉ"/>
          <table:table-cell table:style-name="Default" office:value-type="string" office:string-value="Produtor(a) de instrumentos musicais de corda ou luthier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RCHER MILTON HUNTINGTON"/>
          <table:table-cell table:style-name="Default" office:value-type="string" office:string-value="18"/>
          <table:table-cell table:number-columns-repeated="2"/>
          <table:table-cell table:style-name="Default" office:value-type="string" office:string-value="BAIXO"/>
          <table:table-cell table:number-columns-repeated="2"/>
          <table:table-cell table:style-name="Default" office:value-type="string" office:string-value="15011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/>
          <table:table-cell table:style-name="Default" office:value-type="string" office:string-value="www.franfret.net"/>
          <table:table-cell table:style-name="Default" office:value-type="string" office:string-value="609779767"/>
        </table:table-row>
        <table:table-row table:style-name="ro1">
          <table:table-cell table:style-name="Default" office:value-type="string" office:string-value="932"/>
          <table:table-cell table:style-name="Default" office:value-type="string" office:string-value="MARÍA VICTORIA CAMPOMAR OTAZUA"/>
          <table:table-cell table:style-name="Default" office:value-type="string" office:string-value="MARIA VICTORIA CAMPOMAR"/>
          <table:table-cell table:style-name="Default" office:value-type="string" office:string-value="Marroquinaría, marroquineiro(a)"/>
          <table:table-cell table:style-name="Default" office:value-type="string" office:string-value="Tecidos, tecedor(a) (alto e baixo lizo, alfombras, tapices)"/>
          <table:table-cell table:style-name="Default" office:value-type="string" office:string-value="Avenida"/>
          <table:table-cell table:style-name="Default" office:value-type="string" office:string-value="ROSALIA DE CASTRO"/>
          <table:table-cell table:style-name="Default" office:value-type="string" office:string-value="1"/>
          <table:table-cell/>
          <table:table-cell table:style-name="Default" office:value-type="string" office:string-value="BJ"/>
          <table:table-cell table:style-name="Default" office:value-type="string" office:string-value="E"/>
          <table:table-cell table:number-columns-repeated="2"/>
          <table:table-cell table:style-name="Default" office:value-type="string" office:string-value="32660"/>
          <table:table-cell table:style-name="Default" office:value-type="string" office:string-value="Ourense"/>
          <table:table-cell table:style-name="Default" office:value-type="string" office:string-value="0013"/>
          <table:table-cell table:style-name="Default" office:value-type="string" office:string-value="Allariz"/>
          <table:table-cell table:style-name="Default" office:value-type="string" office:string-value="ALLARIZ"/>
          <table:table-cell/>
          <table:table-cell table:style-name="Default" office:value-type="string" office:string-value="635729642"/>
        </table:table-row>
        <table:table-row table:style-name="ro1">
          <table:table-cell table:style-name="Default" office:value-type="string" office:string-value="1010"/>
          <table:table-cell table:style-name="Default" office:value-type="string" office:string-value="MATÍAS GONZÁLEZ CIVIT"/>
          <table:table-cell table:style-name="Default" office:value-type="string" office:string-value="XACARANDÁ"/>
          <table:table-cell table:style-name="Default" office:value-type="string" office:string-value="Xoiaría, xoieiro(a)"/>
          <table:table-cell table:style-name="Default" office:value-type="string" office:string-value="Esmaltes, esmaltistas"/>
          <table:table-cell table:style-name="Default" office:value-type="string" office:string-value="Rúa"/>
          <table:table-cell table:style-name="Default" office:value-type="string" office:string-value="CABODEVILA"/>
          <table:table-cell table:style-name="Default" office:value-type="string" office:string-value="2"/>
          <table:table-cell table:number-columns-repeated="5"/>
          <table:table-cell table:style-name="Default" office:value-type="string" office:string-value="36912"/>
          <table:table-cell table:style-name="Default" office:value-type="string" office:string-value="Pontevedra"/>
          <table:table-cell table:style-name="Default" office:value-type="string" office:string-value="0268"/>
          <table:table-cell table:style-name="Default" office:value-type="string" office:string-value="Marín"/>
          <table:table-cell table:style-name="Default" office:value-type="string" office:string-value="ARDÁN"/>
          <table:table-cell/>
          <table:table-cell table:style-name="Default" office:value-type="string" office:string-value="620882028"/>
          <table:table-cell/>
          <table:table-cell table:style-name="Default" office:value-type="string" office:string-value="#XAKARANDÁ"/>
        </table:table-row>
        <table:table-row table:style-name="ro1">
          <table:table-cell table:style-name="Default" office:value-type="string" office:string-value="760"/>
          <table:table-cell table:style-name="Default" office:value-type="string" office:string-value="ESTILOARAMAR SL"/>
          <table:table-cell table:style-name="Default" office:value-type="string" office:string-value="ESTILOARAMAR S.L."/>
          <table:table-cell table:style-name="Default" office:value-type="string" office:string-value="Sombreiraría"/>
          <table:table-cell table:style-name="Default" office:value-type="string" office:string-value="Complementos de moda"/>
          <table:table-cell table:style-name="Default" office:value-type="string" office:string-value="Rúa"/>
          <table:table-cell table:style-name="Default" office:value-type="string" office:string-value=" ANTÓN FRAGUAS "/>
          <table:table-cell table:style-name="Default" office:value-type="string" office:string-value="S/Nº"/>
          <table:table-cell table:number-columns-repeated="5"/>
          <table:table-cell table:style-name="Default" office:value-type="string" office:string-value="36004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PONTEVEDRA"/>
          <table:table-cell/>
          <table:table-cell table:style-name="Default" office:value-type="string" office:string-value="629830940"/>
          <table:table-cell table:style-name="Default" office:value-type="string" office:string-value="@estiloaramarpontevedra"/>
          <table:table-cell table:style-name="Default" office:value-type="string" office:string-value="@estiloaramar"/>
        </table:table-row>
        <table:table-row table:style-name="ro1">
          <table:table-cell table:style-name="Default" office:value-type="string" office:string-value="768"/>
          <table:table-cell table:style-name="Default" office:value-type="string" office:string-value="LUZ  MAR FERRO VÁZQUEZ"/>
          <table:table-cell table:style-name="Default" office:value-type="string" office:string-value="LUZ FERRO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FINISTERRE"/>
          <table:table-cell table:style-name="Default" office:value-type="string" office:string-value="49"/>
          <table:table-cell table:number-columns-repeated="5"/>
          <table:table-cell table:style-name="Default" office:value-type="string" office:string-value="15142"/>
          <table:table-cell table:style-name="Default" office:value-type="string" office:string-value="Coruña (A)"/>
          <table:table-cell table:style-name="Default" office:value-type="string" office:string-value="0050"/>
          <table:table-cell table:style-name="Default" office:value-type="string" office:string-value="Arteixo"/>
          <table:table-cell table:style-name="Default" office:value-type="string" office:string-value="ARTEIXO"/>
          <table:table-cell/>
          <table:table-cell table:style-name="Default" office:value-type="string" office:string-value="699949080"/>
          <table:table-cell table:style-name="Default" office:value-type="string" office:string-value="LUZ FERRO-ARTESANIA COIRO"/>
          <table:table-cell table:style-name="Default" office:value-type="string" office:string-value="LUZ.FERRO"/>
        </table:table-row>
        <table:table-row table:style-name="ro1">
          <table:table-cell table:style-name="Default" office:value-type="string" office:string-value="966"/>
          <table:table-cell table:style-name="Default" office:value-type="string" office:string-value="LAURA MARIA DELGADO LODEIRO"/>
          <table:table-cell table:style-name="Default" office:value-type="string" office:string-value="LAURA DELGADO CERÁMIC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Outeiro"/>
          <table:table-cell table:style-name="Default" office:value-type="string" office:string-value="10"/>
          <table:table-cell table:number-columns-repeated="2"/>
          <table:table-cell table:style-name="Default" office:value-type="string" office:string-value="A"/>
          <table:table-cell table:style-name="Default" office:value-type="string" office:string-value="Brexo-Lema"/>
          <table:table-cell table:style-name="Default" office:value-type="string" office:string-value="Bandebo"/>
          <table:table-cell table:style-name="Default" office:value-type="string" office:string-value="15659"/>
          <table:table-cell table:style-name="Default" office:value-type="string" office:string-value="Coruña (A)"/>
          <table:table-cell table:style-name="Default" office:value-type="string" office:string-value="0177"/>
          <table:table-cell table:style-name="Default" office:value-type="string" office:string-value="Cambre"/>
          <table:table-cell table:style-name="Default" office:value-type="string" office:string-value="Cambre"/>
          <table:table-cell table:number-columns-repeated="2"/>
          <table:table-cell table:style-name="Default" office:value-type="string" office:string-value="Laura Delgado Cerámica"/>
          <table:table-cell table:style-name="Default" office:value-type="string" office:string-value="laura_delgado_ceramica"/>
        </table:table-row>
        <table:table-row table:style-name="ro1">
          <table:table-cell table:style-name="Default" office:value-type="string" office:string-value="756"/>
          <table:table-cell table:style-name="Default" office:value-type="string" office:string-value="FUNDACION TERRA TERMARUN CASTROLANDIN"/>
          <table:table-cell table:style-name="Default" office:value-type="string" office:string-value="FUNDACIÓN TERRA TERMARUM CASTROLANDÍN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Praza"/>
          <table:table-cell table:style-name="Default" office:value-type="string" office:string-value="PZA. DAS ÁRBORES Nº 14"/>
          <table:table-cell table:style-name="Default" office:value-type="string" office:string-value="14"/>
          <table:table-cell table:number-columns-repeated="5"/>
          <table:table-cell table:style-name="Default" office:value-type="string" office:string-value="36670"/>
          <table:table-cell table:style-name="Default" office:value-type="string" office:string-value="Pontevedra"/>
          <table:table-cell table:style-name="Default" office:value-type="string" office:string-value="0157"/>
          <table:table-cell table:style-name="Default" office:value-type="string" office:string-value="Cuntis"/>
          <table:table-cell table:style-name="Default" office:value-type="string" office:string-value="CUNTIS"/>
          <table:table-cell/>
          <table:table-cell table:style-name="Default" office:value-type="string" office:string-value="986532668"/>
          <table:table-cell table:style-name="Default" office:value-type="string" office:string-value="Fundacion Terra Termarum Castrolandin"/>
          <table:table-cell table:style-name="Default" office:value-type="string" office:string-value="ceramica_castrolandin"/>
        </table:table-row>
        <table:table-row table:style-name="ro1">
          <table:table-cell table:style-name="Default" office:value-type="string" office:string-value="826"/>
          <table:table-cell table:style-name="Default" office:value-type="string" office:string-value="ANTONIO GONZÁLEZ ABAL"/>
          <table:table-cell table:style-name="Default" office:value-type="string" office:string-value="ANTONIO GONZÁLEZ ABAL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Vidreiro(a)"/>
          <table:table-cell table:style-name="Default" office:value-type="string" office:string-value="Rúa"/>
          <table:table-cell table:style-name="Default" office:value-type="string" office:string-value="RÚA MARÍA COLMEIRO "/>
          <table:table-cell table:style-name="Default" office:value-type="string" office:string-value="28"/>
          <table:table-cell table:number-columns-repeated="5"/>
          <table:table-cell table:style-name="Default" office:value-type="string" office:string-value="36540"/>
          <table:table-cell table:style-name="Default" office:value-type="string" office:string-value="Pontevedra"/>
          <table:table-cell table:style-name="Default" office:value-type="string" office:string-value="0524"/>
          <table:table-cell table:style-name="Default" office:value-type="string" office:string-value="Silleda"/>
          <table:table-cell table:style-name="Default" office:value-type="string" office:string-value="SILLEDA"/>
          <table:table-cell table:style-name="Default" office:value-type="string" office:string-value="www.coasmansartesania.com"/>
          <table:table-cell table:style-name="Default" office:value-type="string" office:string-value="666605667"/>
        </table:table-row>
        <table:table-row table:style-name="ro1">
          <table:table-cell table:style-name="Default" office:value-type="string" office:string-value="822"/>
          <table:table-cell table:style-name="Default" office:value-type="string" office:string-value="ESTEBAN ABELLA DÍAZ"/>
          <table:table-cell table:style-name="Default" office:value-type="string" office:string-value="ABELLA TALLER DE JOYERÍ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ARCADIO PARDIÑAS"/>
          <table:table-cell table:style-name="Default" office:value-type="string" office:string-value="81"/>
          <table:table-cell/>
          <table:table-cell table:style-name="Default" office:value-type="string" office:string-value="BAIXO"/>
          <table:table-cell table:style-name="Default" office:value-type="string" office:string-value="2"/>
          <table:table-cell table:number-columns-repeated="2"/>
          <table:table-cell table:style-name="Default" office:value-type="string" office:string-value="27880"/>
          <table:table-cell table:style-name="Default" office:value-type="string" office:string-value="Lugo"/>
          <table:table-cell table:style-name="Default" office:value-type="string" office:string-value="9024"/>
          <table:table-cell table:style-name="Default" office:value-type="string" office:string-value="Burela"/>
          <table:table-cell table:style-name="Default" office:value-type="string" office:string-value="BURELA"/>
          <table:table-cell/>
          <table:table-cell table:style-name="Default" office:value-type="string" office:string-value="690128285"/>
        </table:table-row>
        <table:table-row table:style-name="ro1">
          <table:table-cell table:style-name="Default" office:value-type="string" office:string-value="917"/>
          <table:table-cell table:style-name="Default" office:value-type="string" office:string-value="ANA ROSA LISTA SEBE"/>
          <table:table-cell table:style-name="Default" office:value-type="string" office:string-value="ANA ROSA"/>
          <table:table-cell table:style-name="Default" office:value-type="string" office:string-value="Encaixes, encaixeiro(a), palilleiro(a), picador(a) de cartóns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PUNXEIRAS ALTAS "/>
          <table:table-cell table:style-name="Default" office:value-type="string" office:string-value="14"/>
          <table:table-cell table:number-columns-repeated="3"/>
          <table:table-cell table:style-name="Default" office:value-type="string" office:string-value="ORTOÑO"/>
          <table:table-cell/>
          <table:table-cell table:style-name="Default" office:value-type="string" office:string-value="15228"/>
          <table:table-cell table:style-name="Default" office:value-type="string" office:string-value="Coruña (A)"/>
          <table:table-cell table:style-name="Default" office:value-type="string" office:string-value="0026"/>
          <table:table-cell table:style-name="Default" office:value-type="string" office:string-value="Ames"/>
          <table:table-cell table:style-name="Default" office:value-type="string" office:string-value="AMES"/>
          <table:table-cell/>
          <table:table-cell table:style-name="Default" office:value-type="string" office:string-value="699292786"/>
        </table:table-row>
        <table:table-row table:style-name="ro1">
          <table:table-cell table:style-name="Default" office:value-type="string" office:string-value="765"/>
          <table:table-cell table:style-name="Default" office:value-type="string" office:string-value="MARIA MONTSERRAT LIÑARES BELLO"/>
          <table:table-cell table:style-name="Default" office:value-type="string" office:string-value="Bulideira"/>
          <table:table-cell table:style-name="Default" office:value-type="string" office:string-value="Traxes tradicionais populares, produtor(a) de.."/>
          <table:table-cell table:style-name="Default" office:value-type="string" office:string-value="Traxes tradicionais populares, produtor(a) de.."/>
          <table:table-cell table:style-name="Default" office:value-type="string" office:string-value="Rúa"/>
          <table:table-cell table:style-name="Default" office:value-type="string" office:string-value="SAN LÁZARO"/>
          <table:table-cell table:style-name="Default" office:value-type="string" office:string-value="108"/>
          <table:table-cell/>
          <table:table-cell table:style-name="Default" office:value-type="string" office:string-value="BAIXO"/>
          <table:table-cell table:style-name="Default" office:value-type="string" office:string-value="B"/>
          <table:table-cell table:style-name="Default" office:value-type="string" office:string-value="SAN LAZARO "/>
          <table:table-cell/>
          <table:table-cell table:style-name="Default" office:value-type="string" office:string-value="15703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28614539"/>
          <table:table-cell table:style-name="Default" office:value-type="string" office:string-value="https://www.facebook.com/bulideira"/>
          <table:table-cell table:style-name="Default" office:value-type="string" office:string-value="https://www.instagram.com/bulideira"/>
        </table:table-row>
        <table:table-row table:style-name="ro1">
          <table:table-cell table:style-name="Default" office:value-type="string" office:string-value="729"/>
          <table:table-cell table:style-name="Default" office:value-type="string" office:string-value="CARPINTARÍA RAMA, SC"/>
          <table:table-cell table:style-name="Default" office:value-type="string" office:string-value="CARPINTERÍA RAMA "/>
          <table:table-cell table:style-name="Default" office:value-type="string" office:string-value="Carpintaría, carpinteiro(a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VELLA 5 BAIXO"/>
          <table:table-cell table:number-columns-repeated="6"/>
          <table:table-cell table:style-name="Default" office:value-type="string" office:string-value="15965"/>
          <table:table-cell table:style-name="Default" office:value-type="string" office:string-value="Coruña (A)"/>
          <table:table-cell table:style-name="Default" office:value-type="string" office:string-value="0737"/>
          <table:table-cell table:style-name="Default" office:value-type="string" office:string-value="Ribeira"/>
          <table:table-cell table:style-name="Default" office:value-type="string" office:string-value="AGUIÑO"/>
          <table:table-cell/>
          <table:table-cell table:style-name="Default" office:value-type="string" office:string-value="981840490"/>
        </table:table-row>
        <table:table-row table:style-name="ro1">
          <table:table-cell table:style-name="Default" office:value-type="string" office:string-value="931"/>
          <table:table-cell table:style-name="Default" office:value-type="string" office:string-value="FATIMA GRANDAL RODRIGUEZ"/>
          <table:table-cell table:style-name="Default" office:value-type="string" office:string-value="FATIMA"/>
          <table:table-cell table:style-name="Default" office:value-type="string" office:string-value="Miniaturas, miniaturista"/>
          <table:table-cell table:style-name="Default" office:value-type="string" office:string-value="Figuras de pan tradicionais populares, produtor(a)"/>
          <table:table-cell table:style-name="Default" office:value-type="string" office:string-value="Lugar"/>
          <table:table-cell table:style-name="Default" office:value-type="string" office:string-value="SAN XIAO Nº 2 PANTIN"/>
          <table:table-cell table:style-name="Default" office:value-type="string" office:string-value="2"/>
          <table:table-cell table:number-columns-repeated="5"/>
          <table:table-cell table:style-name="Default" office:value-type="string" office:string-value="15553"/>
          <table:table-cell table:style-name="Default" office:value-type="string" office:string-value="Coruña (A)"/>
          <table:table-cell table:style-name="Default" office:value-type="string" office:string-value="0872"/>
          <table:table-cell table:style-name="Default" office:value-type="string" office:string-value="Valdoviño"/>
          <table:table-cell table:style-name="Default" office:value-type="string" office:string-value="VALDOVIÑO"/>
          <table:table-cell table:style-name="Default" office:value-type="string" office:string-value="www.fatimagrandal.com"/>
          <table:table-cell table:style-name="Default" office:value-type="string" office:string-value="680284781"/>
        </table:table-row>
        <table:table-row table:style-name="ro1">
          <table:table-cell table:style-name="Default" office:value-type="string" office:string-value="738"/>
          <table:table-cell table:style-name="Default" office:value-type="string" office:string-value="MANUEL LOJO LORENZO SL"/>
          <table:table-cell table:style-name="Default" office:value-type="string" office:string-value="ASTILLEROS LOJO"/>
          <table:table-cell table:style-name="Default" office:value-type="string" office:string-value="Carpintaría de ribeira, carpinteiro(a) de ribeir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CARBALLEIRA"/>
          <table:table-cell table:style-name="Default" office:value-type="string" office:string-value="11"/>
          <table:table-cell table:number-columns-repeated="5"/>
          <table:table-cell table:style-name="Default" office:value-type="string" office:string-value="15920"/>
          <table:table-cell table:style-name="Default" office:value-type="string" office:string-value="Coruña (A)"/>
          <table:table-cell table:style-name="Default" office:value-type="string" office:string-value="0721"/>
          <table:table-cell table:style-name="Default" office:value-type="string" office:string-value="Rianxo"/>
          <table:table-cell table:style-name="Default" office:value-type="string" office:string-value="RIANXO"/>
          <table:table-cell/>
          <table:table-cell table:style-name="Default" office:value-type="string" office:string-value="981860175"/>
        </table:table-row>
        <table:table-row table:style-name="ro1">
          <table:table-cell table:style-name="Default" office:value-type="string" office:string-value="725"/>
          <table:table-cell table:style-name="Default" office:value-type="string" office:string-value="ASTILLEROS GARRIDO, S.L"/>
          <table:table-cell table:style-name="Default" office:value-type="string" office:string-value="ASTILLEROS GARRIDO"/>
          <table:table-cell table:style-name="Default" office:value-type="string" office:string-value="Carpintaría de ribeira, carpinteiro(a) de ribeira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HERMANOS OTERO GODOY"/>
          <table:table-cell table:style-name="Default" office:value-type="string" office:string-value="13"/>
          <table:table-cell table:number-columns-repeated="5"/>
          <table:table-cell table:style-name="Default" office:value-type="string" office:string-value="36980"/>
          <table:table-cell table:style-name="Default" office:value-type="string" office:string-value="Pontevedra"/>
          <table:table-cell table:style-name="Default" office:value-type="string" office:string-value="0221"/>
          <table:table-cell table:style-name="Default" office:value-type="string" office:string-value="Grove (O)"/>
          <table:table-cell table:number-columns-repeated="2"/>
          <table:table-cell table:style-name="Default" office:value-type="string" office:string-value="986732805"/>
        </table:table-row>
        <table:table-row table:style-name="ro1">
          <table:table-cell table:style-name="Default" office:value-type="string" office:string-value="706"/>
          <table:table-cell table:style-name="Default" office:value-type="string" office:string-value="ARTESANIA FERRADANS SC"/>
          <table:table-cell table:style-name="Default" office:value-type="string" office:string-value="ARTESANÍA FERRADÁNS, SC"/>
          <table:table-cell table:style-name="Default" office:value-type="string" office:string-value="Tornaría, torneiro(a) de madeir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G. MOUTEIRA, 20 - BERRES"/>
          <table:table-cell table:style-name="Default" office:value-type="string" office:string-value="20"/>
          <table:table-cell table:number-columns-repeated="3"/>
          <table:table-cell table:style-name="Default" office:value-type="string" office:string-value="BERRES"/>
          <table:table-cell table:style-name="Default" office:value-type="string" office:string-value="A MOUTEIRA"/>
          <table:table-cell table:style-name="Default" office:value-type="string" office:string-value="36688"/>
          <table:table-cell table:style-name="Default" office:value-type="string" office:string-value="Pontevedra"/>
          <table:table-cell table:style-name="Default" office:value-type="string" office:string-value="0176"/>
          <table:table-cell table:style-name="Default" office:value-type="string" office:string-value="Estrada (A)"/>
          <table:table-cell table:style-name="Default" office:value-type="string" office:string-value="A ESTRADA"/>
          <table:table-cell/>
          <table:table-cell table:style-name="Default" office:value-type="string" office:string-value="986587432"/>
        </table:table-row>
        <table:table-row table:style-name="ro1">
          <table:table-cell table:style-name="Default" office:value-type="string" office:string-value="721"/>
          <table:table-cell table:style-name="Default" office:value-type="string" office:string-value="JOSE LAUREANO MUÑOZ QUINTAS"/>
          <table:table-cell table:style-name="Default" office:value-type="string" office:string-value="JOSE LAUREANO"/>
          <table:table-cell table:style-name="Default" office:value-type="string" office:string-value="Produtor(a) de instrumentos tradicionais populares galego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SANTIÑA Nº 68"/>
          <table:table-cell table:style-name="Default" office:value-type="string" office:string-value="68"/>
          <table:table-cell table:number-columns-repeated="5"/>
          <table:table-cell table:style-name="Default" office:value-type="string" office:string-value="36005"/>
          <table:table-cell table:style-name="Default" office:value-type="string" office:string-value="Pontevedra"/>
          <table:table-cell table:style-name="Default" office:value-type="string" office:string-value="0388"/>
          <table:table-cell table:style-name="Default" office:value-type="string" office:string-value="Pontevedra"/>
          <table:table-cell table:style-name="Default" office:value-type="string" office:string-value="PONTEVEDRA"/>
          <table:table-cell/>
          <table:table-cell table:style-name="Default" office:value-type="string" office:string-value="986870547"/>
        </table:table-row>
        <table:table-row table:style-name="ro1">
          <table:table-cell table:style-name="Default" office:value-type="string" office:string-value="703"/>
          <table:table-cell table:style-name="Default" office:value-type="string" office:string-value="ASTILLEROS DE AGUIÑO SA"/>
          <table:table-cell table:style-name="Default" office:value-type="string" office:string-value="ASTILLEIROS DE AGUIÑO SA"/>
          <table:table-cell table:style-name="Default" office:value-type="string" office:string-value="Carpintaría de ribeira, carpinteiro(a) de ribeir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STELAO"/>
          <table:table-cell table:style-name="Default" office:value-type="string" office:string-value="63"/>
          <table:table-cell table:number-columns-repeated="3"/>
          <table:table-cell table:style-name="Default" office:value-type="string" office:string-value="AGUIÑO"/>
          <table:table-cell table:style-name="Default" office:value-type="string" office:string-value="AGUIÑO"/>
          <table:table-cell table:style-name="Default" office:value-type="string" office:string-value="15965"/>
          <table:table-cell table:style-name="Default" office:value-type="string" office:string-value="Coruña (A)"/>
          <table:table-cell table:style-name="Default" office:value-type="string" office:string-value="0737"/>
          <table:table-cell table:style-name="Default" office:value-type="string" office:string-value="Ribeira"/>
          <table:table-cell table:style-name="Default" office:value-type="string" office:string-value="AGUIÑO"/>
          <table:table-cell/>
          <table:table-cell table:style-name="Default" office:value-type="string" office:string-value="981843124"/>
        </table:table-row>
        <table:table-row table:style-name="ro1">
          <table:table-cell table:style-name="Default" office:value-type="string" office:string-value="131"/>
          <table:table-cell table:style-name="Default" office:value-type="string" office:string-value="NICOLAS ESTÉVEZ ORBAN"/>
          <table:table-cell table:style-name="Default" office:value-type="string" office:string-value="NICOLAS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UA DO BIERZO Nº 13, BAIXO"/>
          <table:table-cell table:style-name="Default" office:value-type="string" office:string-value="13"/>
          <table:table-cell table:number-columns-repeated="5"/>
          <table:table-cell table:style-name="Default" office:value-type="string" office:string-value="32004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 table:style-name="Default" office:value-type="string" office:string-value="www.estevezjoyerosartesanos.com"/>
          <table:table-cell table:style-name="Default" office:value-type="string" office:string-value="988248540"/>
        </table:table-row>
        <table:table-row table:style-name="ro1">
          <table:table-cell table:style-name="Default" office:value-type="string" office:string-value="696"/>
          <table:table-cell table:style-name="Default" office:value-type="string" office:string-value="MAYER JOYEROS SL"/>
          <table:table-cell table:style-name="Default" office:value-type="string" office:string-value="MAYER JOYEROS, S.L.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ESPASANDE"/>
          <table:table-cell table:style-name="Default" office:value-type="string" office:string-value="49"/>
          <table:table-cell table:number-columns-repeated="3"/>
          <table:table-cell table:style-name="Default" office:value-type="string" office:string-value="LUOU"/>
          <table:table-cell/>
          <table:table-cell table:style-name="Default" office:value-type="string" office:string-value="15883"/>
          <table:table-cell table:style-name="Default" office:value-type="string" office:string-value="Coruña (A)"/>
          <table:table-cell table:style-name="Default" office:value-type="string" office:string-value="0829"/>
          <table:table-cell table:style-name="Default" office:value-type="string" office:string-value="Teo"/>
          <table:table-cell table:style-name="Default" office:value-type="string" office:string-value="TEO"/>
          <table:table-cell/>
          <table:table-cell table:style-name="Default" office:value-type="string" office:string-value="981893094"/>
        </table:table-row>
        <table:table-row table:style-name="ro1">
          <table:table-cell table:style-name="Default" office:value-type="string" office:string-value="948"/>
          <table:table-cell table:style-name="Default" office:value-type="string" office:string-value="CORZO GUARNICIONERIA SL"/>
          <table:table-cell table:style-name="Default" office:value-type="string" office:string-value="CORZO GUARNICIONERIA SL"/>
          <table:table-cell table:style-name="Default" office:value-type="string" office:string-value="Marroquinaría, marroquineiro(a)"/>
          <table:table-cell table:style-name="Default" office:value-type="string" office:string-value="Albardaría e talabartaría, albardeiro(a), ou talabarteiro(a)"/>
          <table:table-cell table:style-name="Default" office:value-type="string" office:string-value="Polígono"/>
          <table:table-cell table:style-name="Default" office:value-type="string" office:string-value="POL. INDUSTRIAL DE ARZUA- PARC. "/>
          <table:table-cell table:style-name="Default" office:value-type="string" office:string-value="6-7"/>
          <table:table-cell table:number-columns-repeated="5"/>
          <table:table-cell table:style-name="Default" office:value-type="string" office:string-value="15810"/>
          <table:table-cell table:style-name="Default" office:value-type="string" office:string-value="Coruña (A)"/>
          <table:table-cell table:style-name="Default" office:value-type="string" office:string-value="0063"/>
          <table:table-cell table:style-name="Default" office:value-type="string" office:string-value="Arzúa"/>
          <table:table-cell table:style-name="Default" office:value-type="string" office:string-value="ARZUA"/>
          <table:table-cell/>
          <table:table-cell table:style-name="Default" office:value-type="string" office:string-value="667490594"/>
          <table:table-cell table:style-name="Default" office:value-type="string" office:string-value="https://www.facebook.com/corzoartesania/"/>
          <table:table-cell table:style-name="Default" office:value-type="string" office:string-value="https://www.instagram.com/corzo_artesania/"/>
          <table:table-cell table:style-name="Default" office:value-type="string" office:string-value="https://twitter.com/cartesania"/>
        </table:table-row>
        <table:table-row table:style-name="ro1">
          <table:table-cell table:style-name="Default" office:value-type="string" office:string-value="714"/>
          <table:table-cell table:style-name="Default" office:value-type="string" office:string-value="PEDRO DE LA FUENTE GONZÁLEZ"/>
          <table:table-cell table:style-name="Default" office:value-type="string" office:string-value="CANTERIA OBELISCO A GUARDA"/>
          <table:table-cell table:style-name="Default" office:value-type="string" office:string-value="Cantaría, canteiro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SIETE CAMINOS"/>
          <table:table-cell table:style-name="Default" office:value-type="string" office:string-value="11"/>
          <table:table-cell table:number-columns-repeated="5"/>
          <table:table-cell table:style-name="Default" office:value-type="string" office:string-value="36780"/>
          <table:table-cell table:style-name="Default" office:value-type="string" office:string-value="Pontevedra"/>
          <table:table-cell table:style-name="Default" office:value-type="string" office:string-value="0237"/>
          <table:table-cell table:style-name="Default" office:value-type="string" office:string-value="Guarda (A)"/>
          <table:table-cell table:style-name="Default" office:value-type="string" office:string-value="A GUARDA"/>
          <table:table-cell table:style-name="Default" office:value-type="string" office:string-value="www.canteriaobelisco.com"/>
          <table:table-cell table:style-name="Default" office:value-type="string" office:string-value="699746103"/>
        </table:table-row>
        <table:table-row table:style-name="ro1">
          <table:table-cell table:style-name="Default" office:value-type="string" office:string-value="779"/>
          <table:table-cell table:style-name="Default" office:value-type="string" office:string-value="GLORIA BARCIA SANTOMÉ"/>
          <table:table-cell table:style-name="Default" office:value-type="string" office:string-value="SAIAS LEDAS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A QUIRINGOSTA SANTA MARTA"/>
          <table:table-cell table:style-name="Default" office:value-type="string" office:string-value="6"/>
          <table:table-cell table:number-columns-repeated="5"/>
          <table:table-cell table:style-name="Default" office:value-type="string" office:string-value="36940"/>
          <table:table-cell table:style-name="Default" office:value-type="string" office:string-value="Pontevedra"/>
          <table:table-cell table:style-name="Default" office:value-type="string" office:string-value="0084"/>
          <table:table-cell table:style-name="Default" office:value-type="string" office:string-value="Cangas de Morrazo"/>
          <table:table-cell table:style-name="Default" office:value-type="string" office:string-value="CANGAS"/>
          <table:table-cell table:style-name="Default" office:value-type="string" office:string-value="SAIASLEDAS.COM"/>
          <table:table-cell table:style-name="Default" office:value-type="string" office:string-value="667223910"/>
        </table:table-row>
        <table:table-row table:style-name="ro1">
          <table:table-cell table:style-name="Default" office:value-type="string" office:string-value="704"/>
          <table:table-cell table:style-name="Default" office:value-type="string" office:string-value="JOSEFA CRESPO GONZÁLEZ"/>
          <table:table-cell table:style-name="Default" office:value-type="string" office:string-value="FINARTaller"/>
          <table:table-cell table:style-name="Default" office:value-type="string" office:string-value="Ourivaría, ourive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LA CASILLA"/>
          <table:table-cell table:style-name="Default" office:value-type="string" office:string-value="4"/>
          <table:table-cell table:number-columns-repeated="5"/>
          <table:table-cell table:style-name="Default" office:value-type="string" office:string-value="32350"/>
          <table:table-cell table:style-name="Default" office:value-type="string" office:string-value="Ourense"/>
          <table:table-cell table:style-name="Default" office:value-type="string" office:string-value="0723"/>
          <table:table-cell table:style-name="Default" office:value-type="string" office:string-value="Rúa (A)"/>
          <table:table-cell table:style-name="Default" office:value-type="string" office:string-value="A RÚA"/>
          <table:table-cell/>
          <table:table-cell table:style-name="Default" office:value-type="string" office:string-value="687250918"/>
          <table:table-cell table:style-name="Default" office:value-type="string" office:string-value="Fina Crespo"/>
          <table:table-cell table:style-name="Default" office:value-type="string" office:string-value="finart21"/>
        </table:table-row>
        <table:table-row table:style-name="ro1">
          <table:table-cell table:style-name="Default" office:value-type="string" office:string-value="586"/>
          <table:table-cell table:style-name="Default" office:value-type="string" office:string-value="MARÍA LUISA ESTÉVEZ RODRÍGUEZ"/>
          <table:table-cell table:style-name="Default" office:value-type="string" office:string-value="Belategui Regueiro"/>
          <table:table-cell table:style-name="Default" office:value-type="string" office:string-value="Tecidos, tecedor(a) (alto e baixo lizo, alfombras, tapices)"/>
          <table:table-cell table:style-name="Default" office:value-type="string" office:string-value="Complementos de moda"/>
          <table:table-cell table:style-name="Default" office:value-type="string" office:string-value="Lugar"/>
          <table:table-cell table:style-name="Default" office:value-type="string" office:string-value="OUTEIRO"/>
          <table:table-cell table:style-name="Default" office:value-type="string" office:string-value="15"/>
          <table:table-cell table:number-columns-repeated="3"/>
          <table:table-cell table:style-name="Default" office:value-type="string" office:string-value="Cela"/>
          <table:table-cell/>
          <table:table-cell table:style-name="Default" office:value-type="string" office:string-value="15660"/>
          <table:table-cell table:style-name="Default" office:value-type="string" office:string-value="Coruña (A)"/>
          <table:table-cell table:style-name="Default" office:value-type="string" office:string-value="0177"/>
          <table:table-cell table:style-name="Default" office:value-type="string" office:string-value="Cambre"/>
          <table:table-cell table:style-name="Default" office:value-type="string" office:string-value="CAMBRE"/>
          <table:table-cell table:style-name="Default" office:value-type="string" office:string-value="www.belateguiregueiro.com"/>
          <table:table-cell/>
          <table:table-cell table:style-name="Default" office:value-type="string" office:string-value="Belategui Regueiro"/>
          <table:table-cell table:style-name="Default" office:value-type="string" office:string-value="belategui_regueiro"/>
          <table:table-cell table:style-name="Default" office:value-type="string" office:string-value="Pinterest: Belategui Regueiro"/>
        </table:table-row>
        <table:table-row table:style-name="ro1">
          <table:table-cell table:style-name="Default" office:value-type="string" office:string-value="651"/>
          <table:table-cell table:style-name="Default" office:value-type="string" office:string-value="PEDRO LUÍS HERNÁNDEZ IGLESIAS"/>
          <table:table-cell table:style-name="Default" office:value-type="string" office:string-value="PEDRO LUÍS HERNÁNDEZ IGLESIAS"/>
          <table:table-cell table:style-name="Default" office:value-type="string" office:string-value="Ourivaría, ourive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CASTELAO "/>
          <table:table-cell table:style-name="Default" office:value-type="string" office:string-value="42"/>
          <table:table-cell/>
          <table:table-cell table:style-name="Default" office:value-type="string" office:string-value="2"/>
          <table:table-cell table:style-name="Default" office:value-type="string" office:string-value="B"/>
          <table:table-cell table:number-columns-repeated="2"/>
          <table:table-cell table:style-name="Default" office:value-type="string" office:string-value="15705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620985597"/>
        </table:table-row>
        <table:table-row table:style-name="ro1">
          <table:table-cell table:style-name="Default" office:value-type="string" office:string-value="884"/>
          <table:table-cell table:style-name="Default" office:value-type="string" office:string-value="MARINA ÁLVAREZ RODRÍGUEZ"/>
          <table:table-cell table:style-name="Default" office:value-type="string" office:string-value="MARINA ÁLVAREZ RODRÍGUEZ"/>
          <table:table-cell table:style-name="Default" office:value-type="string" office:string-value="Produtor(a) e reparador(a) de redes, redeiro(a)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COUSELO DE ABAIXO"/>
          <table:table-cell table:style-name="Default" office:value-type="string" office:string-value="12"/>
          <table:table-cell table:number-columns-repeated="3"/>
          <table:table-cell table:style-name="Default" office:value-type="string" office:string-value="O ROSAL"/>
          <table:table-cell table:style-name="Default" office:value-type="string" office:string-value="O ROSAL"/>
          <table:table-cell table:style-name="Default" office:value-type="string" office:string-value="36770"/>
          <table:table-cell table:style-name="Default" office:value-type="string" office:string-value="Pontevedra"/>
          <table:table-cell table:style-name="Default" office:value-type="string" office:string-value="0237"/>
          <table:table-cell table:style-name="Default" office:value-type="string" office:string-value="Guarda (A)"/>
          <table:table-cell table:style-name="Default" office:value-type="string" office:string-value="O ROSAL"/>
          <table:table-cell/>
          <table:table-cell table:style-name="Default" office:value-type="string" office:string-value="661535687"/>
        </table:table-row>
        <table:table-row table:style-name="ro1">
          <table:table-cell table:style-name="Default" office:value-type="string" office:string-value="816"/>
          <table:table-cell table:style-name="Default" office:value-type="string" office:string-value="ADRIANA TERESITA ECHEVERRÍA BOBBA"/>
          <table:table-cell table:style-name="Default" office:value-type="string" office:string-value="ADRIANA ECHEVERRÍA"/>
          <table:table-cell table:style-name="Default" office:value-type="string" office:string-value="Vidreiro(a)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Lugar"/>
          <table:table-cell table:style-name="Default" office:value-type="string" office:string-value="ESPERELA"/>
          <table:table-cell table:style-name="Default" office:value-type="string" office:string-value="19"/>
          <table:table-cell table:number-columns-repeated="3"/>
          <table:table-cell table:style-name="Default" office:value-type="string" office:string-value="SANTO TOMÉ DE PIÑEIRO"/>
          <table:table-cell/>
          <table:table-cell table:style-name="Default" office:value-type="string" office:string-value="36914"/>
          <table:table-cell table:style-name="Default" office:value-type="string" office:string-value="Pontevedra"/>
          <table:table-cell table:style-name="Default" office:value-type="string" office:string-value="0268"/>
          <table:table-cell table:style-name="Default" office:value-type="string" office:string-value="Marín"/>
          <table:table-cell table:number-columns-repeated="3"/>
          <table:table-cell table:style-name="Default" office:value-type="string" office:string-value="infomagma"/>
          <table:table-cell table:style-name="Default" office:value-type="string" office:string-value="magma_adriana"/>
        </table:table-row>
        <table:table-row table:style-name="ro1">
          <table:table-cell table:style-name="Default" office:value-type="string" office:string-value="630"/>
          <table:table-cell table:style-name="Default" office:value-type="string" office:string-value="FRANCISCO MARTÍNEZ BERMÚDEZ"/>
          <table:table-cell table:style-name="Default" office:value-type="string" office:string-value="CARPINTERÍA DE ALEJANDRO"/>
          <table:table-cell table:style-name="Default" office:value-type="string" office:string-value="Carpintaría, carpinteiro(a)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Estrada"/>
          <table:table-cell table:style-name="Default" office:value-type="string" office:string-value="XERAL BAIXO"/>
          <table:table-cell table:style-name="Default" office:value-type="string" office:string-value="S/N"/>
          <table:table-cell table:number-columns-repeated="3"/>
          <table:table-cell table:style-name="Default" office:value-type="string" office:string-value="A PONTENOVA"/>
          <table:table-cell table:style-name="Default" office:value-type="string" office:string-value="A PONTENOVA"/>
          <table:table-cell table:style-name="Default" office:value-type="string" office:string-value="27720"/>
          <table:table-cell table:style-name="Default" office:value-type="string" office:string-value="Lugo"/>
          <table:table-cell table:style-name="Default" office:value-type="string" office:string-value="0484"/>
          <table:table-cell table:style-name="Default" office:value-type="string" office:string-value="Pontenova (A)"/>
          <table:table-cell table:style-name="Default" office:value-type="string" office:string-value="A PONTENOVA"/>
          <table:table-cell table:style-name="Default" office:value-type="string" office:string-value="www.carpinteriaalejandro.com"/>
          <table:table-cell table:style-name="Default" office:value-type="string" office:string-value="982342601"/>
          <table:table-cell/>
          <table:table-cell table:style-name="Default" office:value-type="string" office:string-value="carpinteriadealejandro"/>
        </table:table-row>
        <table:table-row table:style-name="ro1">
          <table:table-cell table:style-name="Default" office:value-type="string" office:string-value="634"/>
          <table:table-cell table:style-name="Default" office:value-type="string" office:string-value="LUCÍA FERNÁNDEZ-CATUXO GARCÍA"/>
          <table:table-cell table:style-name="Default" office:value-type="string" office:string-value="LUCIA FERNANDEZ-CATUXO GARCI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Aldea"/>
          <table:table-cell table:style-name="Default" office:value-type="string" office:string-value="CASA DO CURA, VILAFERNANDO"/>
          <table:table-cell table:style-name="Default" office:value-type="string" office:string-value="8"/>
          <table:table-cell table:number-columns-repeated="3"/>
          <table:table-cell table:style-name="Default" office:value-type="string" office:string-value="A BALVOA"/>
          <table:table-cell table:style-name="Default" office:value-type="string" office:string-value="VILAFERNANDO"/>
          <table:table-cell table:style-name="Default" office:value-type="string" office:string-value="27766"/>
          <table:table-cell table:style-name="Default" office:value-type="string" office:string-value="Lugo"/>
          <table:table-cell table:style-name="Default" office:value-type="string" office:string-value="0615"/>
          <table:table-cell table:style-name="Default" office:value-type="string" office:string-value="Trabada"/>
          <table:table-cell table:style-name="Default" office:value-type="string" office:string-value="TRABADA"/>
          <table:table-cell/>
          <table:table-cell table:style-name="Default" office:value-type="string" office:string-value="669446352"/>
          <table:table-cell table:style-name="Default" office:value-type="string" office:string-value="https://www.facebook.com/casadocura"/>
          <table:table-cell table:style-name="Default" office:value-type="string" office:string-value="@lucia_catuxo"/>
        </table:table-row>
        <table:table-row table:style-name="ro1">
          <table:table-cell table:style-name="Default" office:value-type="string" office:string-value="819"/>
          <table:table-cell table:style-name="Default" office:value-type="string" office:string-value="INÉS RODRÍGUEZ RODRÍGUEZ"/>
          <table:table-cell table:style-name="Default" office:value-type="string" office:string-value="RIR &amp; CO DESEÑO TEXTIL ARTESÁN"/>
          <table:table-cell table:style-name="Default" office:value-type="string" office:string-value="Tecidos, tecedor(a) (alto e baixo lizo, alfombras, tapice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AS HORAS"/>
          <table:table-cell table:style-name="Default" office:value-type="string" office:string-value="7"/>
          <table:table-cell table:number-columns-repeated="5"/>
          <table:table-cell table:style-name="Default" office:value-type="string" office:string-value="32660"/>
          <table:table-cell table:style-name="Default" office:value-type="string" office:string-value="Ourense"/>
          <table:table-cell table:style-name="Default" office:value-type="string" office:string-value="0013"/>
          <table:table-cell table:style-name="Default" office:value-type="string" office:string-value="Allariz"/>
          <table:table-cell table:style-name="Default" office:value-type="string" office:string-value="ALLARIZ"/>
          <table:table-cell table:style-name="Default" office:value-type="string" office:string-value="www.rirandco.com"/>
          <table:table-cell table:style-name="Default" office:value-type="string" office:string-value="647719216"/>
          <table:table-cell table:style-name="Default" office:value-type="string" office:string-value="rirartesaniasyco"/>
          <table:table-cell table:style-name="Default" office:value-type="string" office:string-value="ines_rirandco"/>
          <table:table-cell table:style-name="Default" office:value-type="string" office:string-value="Linkedin Inés RIR"/>
        </table:table-row>
        <table:table-row table:style-name="ro1">
          <table:table-cell table:style-name="Default" office:value-type="string" office:string-value="679"/>
          <table:table-cell table:style-name="Default" office:value-type="string" office:string-value="ERIKA LEIROS CARBALLIDO"/>
          <table:table-cell table:style-name="Default" office:value-type="string" office:string-value="ERIKA"/>
          <table:table-cell table:style-name="Default" office:value-type="string" office:string-value="Tecidos, tecedor(a) (alto e baixo lizo, alfombras, tapices)"/>
          <table:table-cell table:style-name="Default" office:value-type="string" office:string-value=""/>
          <table:table-cell table:style-name="Default" office:value-type="string" office:string-value="Carretera"/>
          <table:table-cell table:style-name="Default" office:value-type="string" office:string-value="VILAVERDE"/>
          <table:table-cell table:style-name="Default" office:value-type="string" office:string-value="150"/>
          <table:table-cell table:number-columns-repeated="3"/>
          <table:table-cell table:style-name="Default" office:value-type="string" office:string-value="ZAMÁNS"/>
          <table:table-cell/>
          <table:table-cell table:style-name="Default" office:value-type="string" office:string-value="36310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opercheiro.com"/>
          <table:table-cell table:style-name="Default" office:value-type="string" office:string-value="626300901"/>
        </table:table-row>
        <table:table-row table:style-name="ro1">
          <table:table-cell table:style-name="Default" office:value-type="string" office:string-value="959"/>
          <table:table-cell table:style-name="Default" office:value-type="string" office:string-value="ESTEBAN GARCÍA ALONSO"/>
          <table:table-cell table:style-name="Default" office:value-type="string" office:string-value="ESTEBAN"/>
          <table:table-cell table:style-name="Default" office:value-type="string" office:string-value="Talla, tallista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ATIOS"/>
          <table:table-cell table:style-name="Default" office:value-type="string" office:string-value="75"/>
          <table:table-cell table:number-columns-repeated="5"/>
          <table:table-cell table:style-name="Default" office:value-type="string" office:string-value="15552"/>
          <table:table-cell table:style-name="Default" office:value-type="string" office:string-value="Coruña (A)"/>
          <table:table-cell table:style-name="Default" office:value-type="string" office:string-value="0872"/>
          <table:table-cell table:style-name="Default" office:value-type="string" office:string-value="Valdoviño"/>
          <table:table-cell table:style-name="Default" office:value-type="string" office:string-value="VALDOVIÑO"/>
        </table:table-row>
        <table:table-row table:style-name="ro1">
          <table:table-cell table:style-name="Default" office:value-type="string" office:string-value="577"/>
          <table:table-cell table:style-name="Default" office:value-type="string" office:string-value="MANUEL ARTURO VILLARES OCHOA"/>
          <table:table-cell table:style-name="Default" office:value-type="string" office:string-value="afeitur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AMÓN Mª ALLER"/>
          <table:table-cell table:style-name="Default" office:value-type="string" office:string-value="1"/>
          <table:table-cell/>
          <table:table-cell table:style-name="Default" office:value-type="string" office:string-value="bajo"/>
          <table:table-cell table:number-columns-repeated="3"/>
          <table:table-cell table:style-name="Default" office:value-type="string" office:string-value="15010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56890337"/>
        </table:table-row>
        <table:table-row table:style-name="ro1">
          <table:table-cell table:style-name="Default" office:value-type="string" office:string-value="595"/>
          <table:table-cell table:style-name="Default" office:value-type="string" office:string-value="APAMP ASOCIACIÓN DE FAMILIARES DE PERSOAS CON PARALISE CEREBRAL"/>
          <table:table-cell table:style-name="Default" office:value-type="string" office:string-value="A CASA RODANTE"/>
          <table:table-cell table:style-name="Default" office:value-type="string" office:string-value="Tecidos, tecedor(a) (alto e baixo lizo, alfombras, tapice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IGUEL HERNÁNDEZ"/>
          <table:table-cell table:style-name="Default" office:value-type="string" office:string-value="1"/>
          <table:table-cell table:number-columns-repeated="5"/>
          <table:table-cell table:style-name="Default" office:value-type="string" office:string-value="36210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apamp.org"/>
          <table:table-cell table:style-name="Default" office:value-type="string" office:string-value="986294422"/>
          <table:table-cell table:style-name="Default" office:value-type="string" office:string-value="https://www.facebook.com/A-casa-rodante-7416781932"/>
          <table:table-cell table:style-name="Default" office:value-type="string" office:string-value="https://instagram.com/a_casa_rodante?igshid=YmMyMTA2M2Y="/>
          <table:table-cell table:style-name="Default" office:value-type="string" office:string-value="Código QR"/>
        </table:table-row>
        <table:table-row table:style-name="ro1">
          <table:table-cell table:style-name="Default" office:value-type="string" office:string-value="846"/>
          <table:table-cell table:style-name="Default" office:value-type="string" office:string-value="ROSA ISABEL RODRÍGUEZ VIDAL"/>
          <table:table-cell table:style-name="Default" office:value-type="string" office:string-value="ROSA ISABEL RODRÍGUEZ VIDAL_REDEIRA ARTESÁ"/>
          <table:table-cell table:style-name="Default" office:value-type="string" office:string-value="Produtor(a) e reparador(a) de redes, redeiro(a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TOURAL 229"/>
          <table:table-cell table:number-columns-repeated="6"/>
          <table:table-cell table:style-name="Default" office:value-type="string" office:string-value="15114"/>
          <table:table-cell table:style-name="Default" office:value-type="string" office:string-value="Coruña (A)"/>
          <table:table-cell table:style-name="Default" office:value-type="string" office:string-value="0682"/>
          <table:table-cell table:style-name="Default" office:value-type="string" office:string-value="Ponteceso"/>
          <table:table-cell table:style-name="Default" office:value-type="string" office:string-value="PONTECESO"/>
          <table:table-cell/>
          <table:table-cell table:style-name="Default" office:value-type="string" office:string-value="635891403"/>
        </table:table-row>
        <table:table-row table:style-name="ro1">
          <table:table-cell table:style-name="Default" office:value-type="string" office:string-value="581"/>
          <table:table-cell table:style-name="Default" office:value-type="string" office:string-value="EVA GARCÍA CAAMAÑO"/>
          <table:table-cell table:style-name="Default" office:value-type="string" office:string-value="RUECA"/>
          <table:table-cell table:style-name="Default" office:value-type="string" office:string-value="Encaixes, encaixeiro(a), palilleiro(a), picador(a) de cartóns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RASO-BRENS"/>
          <table:table-cell table:style-name="Default" office:value-type="string" office:string-value="8"/>
          <table:table-cell table:number-columns-repeated="3"/>
          <table:table-cell table:style-name="Default" office:value-type="string" office:string-value="BRENS"/>
          <table:table-cell table:style-name="Default" office:value-type="string" office:string-value="BRENS"/>
          <table:table-cell table:style-name="Default" office:value-type="string" office:string-value="15270"/>
          <table:table-cell table:style-name="Default" office:value-type="string" office:string-value="Coruña (A)"/>
          <table:table-cell table:style-name="Default" office:value-type="string" office:string-value="0238"/>
          <table:table-cell table:style-name="Default" office:value-type="string" office:string-value="Cee"/>
          <table:table-cell table:style-name="Default" office:value-type="string" office:string-value="CEE"/>
          <table:table-cell/>
          <table:table-cell table:style-name="Default" office:value-type="string" office:string-value="627787427"/>
        </table:table-row>
        <table:table-row table:style-name="ro1">
          <table:table-cell table:style-name="Default" office:value-type="string" office:string-value="661"/>
          <table:table-cell table:style-name="Default" office:value-type="string" office:string-value="maria del carmen FIEIRAS RIFÓN"/>
          <table:table-cell table:style-name="Default" office:value-type="string" office:string-value="Mª CARMEN"/>
          <table:table-cell table:style-name="Default" office:value-type="string" office:string-value="Cestaría, cesteiro(a)"/>
          <table:table-cell table:style-name="Default" office:value-type="string" office:string-value="Cestaría, cesteiro(a)"/>
          <table:table-cell table:style-name="Default" office:value-type="string" office:string-value="Avenida"/>
          <table:table-cell table:style-name="Default" office:value-type="string" office:string-value="coruña"/>
          <table:table-cell table:style-name="Default" office:value-type="string" office:string-value="382"/>
          <table:table-cell/>
          <table:table-cell table:style-name="Default" office:value-type="string" office:string-value="4"/>
          <table:table-cell table:style-name="Default" office:value-type="string" office:string-value="a"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27003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30586825"/>
        </table:table-row>
        <table:table-row table:style-name="ro1">
          <table:table-cell table:style-name="Default" office:value-type="string" office:string-value="557"/>
          <table:table-cell table:style-name="Default" office:value-type="string" office:string-value="PABLO RODRIGUEZ GONZALEZ"/>
          <table:table-cell table:style-name="Default" office:value-type="string" office:string-value="ARMAIOR"/>
          <table:table-cell table:style-name="Default" office:value-type="string" office:string-value="Ebanistaría, ebanist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TOCA"/>
          <table:table-cell table:style-name="Default" office:value-type="string" office:string-value="4"/>
          <table:table-cell table:number-columns-repeated="5"/>
          <table:table-cell table:style-name="Default" office:value-type="string" office:string-value="27320"/>
          <table:table-cell table:style-name="Default" office:value-type="string" office:string-value="Lugo"/>
          <table:table-cell table:style-name="Default" office:value-type="string" office:string-value="0500"/>
          <table:table-cell table:style-name="Default" office:value-type="string" office:string-value="Quiroga"/>
          <table:table-cell table:style-name="Default" office:value-type="string" office:string-value="Hospital"/>
          <table:table-cell/>
          <table:table-cell table:style-name="Default" office:value-type="string" office:string-value="679226862"/>
          <table:table-cell table:style-name="Default" office:value-type="string" office:string-value="https://www.facebook.com/armaior/"/>
          <table:table-cell table:style-name="Default" office:value-type="string" office:string-value="https://www.instagram.com/artesania_armaior/"/>
          <table:table-cell table:style-name="Default" office:value-type="string" office:string-value="https://es.pinterest.com/armaior/"/>
        </table:table-row>
        <table:table-row table:style-name="ro1">
          <table:table-cell table:style-name="Default" office:value-type="string" office:string-value="934"/>
          <table:table-cell table:style-name="Default" office:value-type="string" office:string-value="ROSENDO GONZÁLEZ MARTÍNEZ"/>
          <table:table-cell table:style-name="Default" office:value-type="string" office:string-value="Obradoiro de Cantería Rosendo González Martínez"/>
          <table:table-cell table:style-name="Default" office:value-type="string" office:string-value="Cantaría, canteiro"/>
          <table:table-cell table:style-name="Default" office:value-type="string" office:string-value="Escultura, escultor(a)"/>
          <table:table-cell table:style-name="Default" office:value-type="string" office:string-value="Barrio"/>
          <table:table-cell table:style-name="Default" office:value-type="string" office:string-value="Monte"/>
          <table:table-cell table:style-name="Default" office:value-type="string" office:string-value="1"/>
          <table:table-cell table:number-columns-repeated="3"/>
          <table:table-cell table:style-name="Default" office:value-type="string" office:string-value="S Miguel de Pexegueiro"/>
          <table:table-cell table:style-name="Default" office:value-type="string" office:string-value="Barrio do Monte"/>
          <table:table-cell table:style-name="Default" office:value-type="string" office:string-value="36711"/>
          <table:table-cell table:style-name="Default" office:value-type="string" office:string-value="Pontevedra"/>
          <table:table-cell table:style-name="Default" office:value-type="string" office:string-value="0558"/>
          <table:table-cell table:style-name="Default" office:value-type="string" office:string-value="Tui"/>
          <table:table-cell table:style-name="Default" office:value-type="string" office:string-value="TUI"/>
          <table:table-cell/>
          <table:table-cell table:style-name="Default" office:value-type="string" office:string-value="986633604"/>
          <table:table-cell table:style-name="Default" office:value-type="string" office:string-value="https/www.facebook.com/rosendo.gonzalez martinez"/>
          <table:table-cell table:style-name="Default" office:value-type="string" office:string-value="ros.gonmar"/>
        </table:table-row>
        <table:table-row table:style-name="ro1">
          <table:table-cell table:style-name="Default" office:value-type="string" office:string-value="670"/>
          <table:table-cell table:style-name="Default" office:value-type="string" office:string-value="RUBÉN CHAO BUELA"/>
          <table:table-cell table:style-name="Default" office:value-type="string" office:string-value="DRUÍDA 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G. SUREIROS- SOMOZA"/>
          <table:table-cell table:style-name="Default" office:value-type="string" office:string-value="21"/>
          <table:table-cell table:number-columns-repeated="5"/>
          <table:table-cell table:style-name="Default" office:value-type="string" office:string-value="36684"/>
          <table:table-cell table:style-name="Default" office:value-type="string" office:string-value="Pontevedra"/>
          <table:table-cell table:style-name="Default" office:value-type="string" office:string-value="0176"/>
          <table:table-cell table:style-name="Default" office:value-type="string" office:string-value="Estrada (A)"/>
          <table:table-cell table:style-name="Default" office:value-type="string" office:string-value="A ESTRADA"/>
          <table:table-cell table:style-name="Default" office:value-type="string" office:string-value="www.druida.org"/>
          <table:table-cell table:style-name="Default" office:value-type="string" office:string-value="618186131"/>
          <table:table-cell/>
          <table:table-cell table:style-name="Default" office:value-type="string" office:string-value="@druida_joyas"/>
        </table:table-row>
        <table:table-row table:style-name="ro1">
          <table:table-cell table:style-name="Default" office:value-type="string" office:string-value="617"/>
          <table:table-cell table:style-name="Default" office:value-type="string" office:string-value="LEONOR DÍAZ GONZÁLEZ"/>
          <table:table-cell table:style-name="Default" office:value-type="string" office:string-value="Leonor"/>
          <table:table-cell table:style-name="Default" office:value-type="string" office:string-value="Xoiaría, xoieiro(a)"/>
          <table:table-cell table:style-name="Default" office:value-type="string" office:string-value="Esmaltes, esmaltistas"/>
          <table:table-cell table:style-name="Default" office:value-type="string" office:string-value="Travesía"/>
          <table:table-cell table:style-name="Default" office:value-type="string" office:string-value="da Presa"/>
          <table:table-cell table:style-name="Default" office:value-type="string" office:string-value="40"/>
          <table:table-cell table:number-columns-repeated="5"/>
          <table:table-cell table:style-name="Default" office:value-type="string" office:string-value="36216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981575147"/>
          <table:table-cell table:style-name="Default" office:value-type="string" office:string-value="@comopezenelagua.artesania"/>
          <table:table-cell table:style-name="Default" office:value-type="string" office:string-value="@comopezenelagua.artesania"/>
          <table:table-cell table:style-name="Default" office:value-type="string" office:string-value="Linkedin: Leonor Díaz González"/>
        </table:table-row>
        <table:table-row table:style-name="ro1">
          <table:table-cell table:style-name="Default" office:value-type="string" office:string-value="681"/>
          <table:table-cell table:style-name="Default" office:value-type="string" office:string-value="MARÍA REMEDIOS ESPANTOSO RUBIÑOS"/>
          <table:table-cell table:style-name="Default" office:value-type="string" office:string-value="Remedios Espantoso"/>
          <table:table-cell table:style-name="Default" office:value-type="string" office:string-value="Traxes tradicionais populares, produtor(a) de..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AVENIDA DO VICEDO 9 4 D"/>
          <table:table-cell table:number-columns-repeated="6"/>
          <table:table-cell table:style-name="Default" office:value-type="string" office:string-value="27780"/>
          <table:table-cell table:style-name="Default" office:value-type="string" office:string-value="Lugo"/>
          <table:table-cell table:style-name="Default" office:value-type="string" office:string-value="0193"/>
          <table:table-cell table:style-name="Default" office:value-type="string" office:string-value="Foz"/>
          <table:table-cell table:style-name="Default" office:value-type="string" office:string-value="FOZ"/>
          <table:table-cell/>
          <table:table-cell table:style-name="Default" office:value-type="string" office:string-value="666205595"/>
          <table:table-cell table:style-name="Default" office:value-type="string" office:string-value="https://www.facebook.com/remeespantoso/"/>
          <table:table-cell table:style-name="Default" office:value-type="string" office:string-value="www.instagram.com/remeespantoso"/>
          <table:table-cell table:style-name="Default" office:value-type="string" office:string-value="https://www.linkedin.com/in/reme-espantoso            www.pinterest.es/remeespantoso"/>
        </table:table-row>
        <table:table-row table:style-name="ro1">
          <table:table-cell table:style-name="Default" office:value-type="string" office:string-value="784"/>
          <table:table-cell table:style-name="Default" office:value-type="string" office:string-value="ANDRÉS LOURO REHERMANN"/>
          <table:table-cell table:style-name="Default" office:value-type="string" office:string-value="Ventanas al pasado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 URCELA  "/>
          <table:table-cell table:style-name="Default" office:value-type="string" office:string-value="48"/>
          <table:table-cell table:number-columns-repeated="3"/>
          <table:table-cell table:style-name="Default" office:value-type="string" office:string-value="cristiñade"/>
          <table:table-cell table:style-name="Default" office:value-type="string" office:string-value="urcela"/>
          <table:table-cell table:style-name="Default" office:value-type="string" office:string-value="36863"/>
          <table:table-cell table:style-name="Default" office:value-type="string" office:string-value="Pontevedra"/>
          <table:table-cell table:style-name="Default" office:value-type="string" office:string-value="0427"/>
          <table:table-cell table:style-name="Default" office:value-type="string" office:string-value="Ponteareas"/>
          <table:table-cell table:style-name="Default" office:value-type="string" office:string-value="PONTEAREAS"/>
          <table:table-cell table:style-name="Default" office:value-type="string" office:string-value="www.ventanasalpasado.es"/>
          <table:table-cell table:style-name="Default" office:value-type="string" office:string-value="622724969"/>
          <table:table-cell/>
          <table:table-cell table:style-name="Default" office:value-type="string" office:string-value="@ventanasalpasado"/>
        </table:table-row>
        <table:table-row table:style-name="ro1">
          <table:table-cell table:style-name="Default" office:value-type="string" office:string-value="615"/>
          <table:table-cell table:style-name="Default" office:value-type="string" office:string-value="GONZALO MARTÍN BAYOLO GONZÁLEZ"/>
          <table:table-cell table:style-name="Default" office:value-type="string" office:string-value="GONZALO MARTÍN"/>
          <table:table-cell table:style-name="Default" office:value-type="string" office:string-value="Produtor(a) de instrumentos musicais de corda ou luthier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ORTELA DE VILLESTRO"/>
          <table:table-cell table:style-name="Default" office:value-type="string" office:string-value="48"/>
          <table:table-cell table:number-columns-repeated="3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15896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www.luthierbayolo.com"/>
          <table:table-cell table:style-name="Default" office:value-type="string" office:string-value="981811064"/>
        </table:table-row>
        <table:table-row table:style-name="ro1">
          <table:table-cell table:style-name="Default" office:value-type="string" office:string-value="531"/>
          <table:table-cell table:style-name="Default" office:value-type="string" office:string-value="FRANCISCO FELICÍSIMO ROSENDE CALDERÓN"/>
          <table:table-cell table:style-name="Default" office:value-type="string" office:string-value="Rosende Joyeros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AGDALENA, 116 BXO"/>
          <table:table-cell table:style-name="Default" office:value-type="string" office:string-value="116"/>
          <table:table-cell table:number-columns-repeated="5"/>
          <table:table-cell table:style-name="Default" office:value-type="string" office:string-value="15402"/>
          <table:table-cell table:style-name="Default" office:value-type="string" office:string-value="Coruña (A)"/>
          <table:table-cell table:style-name="Default" office:value-type="string" office:string-value="0367"/>
          <table:table-cell table:style-name="Default" office:value-type="string" office:string-value="Ferrol"/>
          <table:table-cell table:style-name="Default" office:value-type="string" office:string-value="FERROL"/>
          <table:table-cell/>
          <table:table-cell table:style-name="Default" office:value-type="string" office:string-value="981355056"/>
          <table:table-cell table:style-name="Default" office:value-type="string" office:string-value="https://www.facebook.com/rosendejoyeros/"/>
          <table:table-cell table:style-name="Default" office:value-type="string" office:string-value="https://www.instagram.com/rosendejoyeros/"/>
        </table:table-row>
        <table:table-row table:style-name="ro1">
          <table:table-cell table:style-name="Default" office:value-type="string" office:string-value="637"/>
          <table:table-cell table:style-name="Default" office:value-type="string" office:string-value="MARÍA NIEVES RODRÍGUEZ BERRECOSO"/>
          <table:table-cell table:style-name="Default" office:value-type="string" office:string-value="MARÍA NIEVES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Travesía"/>
          <table:table-cell table:style-name="Default" office:value-type="string" office:string-value="CANDEIRA"/>
          <table:table-cell table:style-name="Default" office:value-type="string" office:string-value="2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36780"/>
          <table:table-cell table:style-name="Default" office:value-type="string" office:string-value="Pontevedra"/>
          <table:table-cell table:style-name="Default" office:value-type="string" office:string-value="0237"/>
          <table:table-cell table:style-name="Default" office:value-type="string" office:string-value="Guarda (A)"/>
          <table:table-cell table:style-name="Default" office:value-type="string" office:string-value="A GUARDA"/>
          <table:table-cell/>
          <table:table-cell table:style-name="Default" office:value-type="string" office:string-value="646354830"/>
        </table:table-row>
        <table:table-row table:style-name="ro1">
          <table:table-cell table:style-name="Default" office:value-type="string" office:string-value="503"/>
          <table:table-cell table:style-name="Default" office:value-type="string" office:string-value="CARPINTERÍA CÉSAR SL"/>
          <table:table-cell table:style-name="Default" office:value-type="string" office:string-value="CARPINTERÍA CÉSAR, S.L."/>
          <table:table-cell table:style-name="Default" office:value-type="string" office:string-value="Carpintaría, carpint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G. RECECENDE"/>
          <table:table-cell table:style-name="Default" office:value-type="string" office:string-value="26"/>
          <table:table-cell table:number-columns-repeated="3"/>
          <table:table-cell table:style-name="Default" office:value-type="string" office:string-value="RECECENDE"/>
          <table:table-cell/>
          <table:table-cell table:style-name="Default" office:value-type="string" office:string-value="27725"/>
          <table:table-cell table:style-name="Default" office:value-type="string" office:string-value="Lugo"/>
          <table:table-cell table:style-name="Default" office:value-type="string" office:string-value="0484"/>
          <table:table-cell table:style-name="Default" office:value-type="string" office:string-value="Pontenova (A)"/>
          <table:table-cell table:style-name="Default" office:value-type="string" office:string-value="A PONTENOVA"/>
          <table:table-cell/>
          <table:table-cell table:style-name="Default" office:value-type="string" office:string-value="637545130"/>
        </table:table-row>
        <table:table-row table:style-name="ro1">
          <table:table-cell table:style-name="Default" office:value-type="string" office:string-value="695"/>
          <table:table-cell table:style-name="Default" office:value-type="string" office:string-value="VÍCTOR MANUEL ARES CES"/>
          <table:table-cell table:style-name="Default" office:value-type="string" office:string-value="Taller de cerámica Víctor Ares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ARENAL 49 4"/>
          <table:table-cell table:number-columns-repeated="6"/>
          <table:table-cell table:style-name="Default" office:value-type="string" office:string-value="15007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style-name="Default" office:value-type="string" office:string-value="www.vmartesania.com"/>
          <table:table-cell table:style-name="Default" office:value-type="string" office:string-value="645428159"/>
          <table:table-cell table:style-name="Default" office:value-type="string" office:string-value="Victor Ares Ces"/>
          <table:table-cell table:style-name="Default" office:value-type="string" office:string-value="Varesces"/>
        </table:table-row>
        <table:table-row table:style-name="ro1">
          <table:table-cell table:style-name="Default" office:value-type="string" office:string-value="633"/>
          <table:table-cell table:style-name="Default" office:value-type="string" office:string-value="MARÍA FE GONZÁLEZ PÉREZ"/>
          <table:table-cell table:style-name="Default" office:value-type="string" office:string-value="MARÍA FE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Barrio"/>
          <table:table-cell table:style-name="Default" office:value-type="string" office:string-value="Camiño do Piniño "/>
          <table:table-cell table:style-name="Default" office:value-type="string" office:string-value="7"/>
          <table:table-cell table:number-columns-repeated="3"/>
          <table:table-cell table:style-name="Default" office:value-type="string" office:string-value="Pedornes"/>
          <table:table-cell table:style-name="Default" office:value-type="string" office:string-value="O Piniño"/>
          <table:table-cell table:style-name="Default" office:value-type="string" office:string-value="36309"/>
          <table:table-cell table:style-name="Default" office:value-type="string" office:string-value="Pontevedra"/>
          <table:table-cell table:style-name="Default" office:value-type="string" office:string-value="0366"/>
          <table:table-cell table:style-name="Default" office:value-type="string" office:string-value="Oia"/>
          <table:table-cell table:style-name="Default" office:value-type="string" office:string-value="Oia"/>
          <table:table-cell/>
          <table:table-cell table:style-name="Default" office:value-type="string" office:string-value="669426026"/>
          <table:table-cell table:style-name="Default" office:value-type="string" office:string-value="*areladefe"/>
          <table:table-cell table:style-name="Default" office:value-type="string" office:string-value="areladefe"/>
        </table:table-row>
        <table:table-row table:style-name="ro1">
          <table:table-cell table:style-name="Default" office:value-type="string" office:string-value="481"/>
          <table:table-cell table:style-name="Default" office:value-type="string" office:string-value="RODRIGUEZ ARXIZ CB"/>
          <table:table-cell table:style-name="Default" office:value-type="string" office:string-value="RODRIGUEZ ARXIZ, C.B."/>
          <table:table-cell table:style-name="Default" office:value-type="string" office:string-value="Carpintaría, carpin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OLÍGONO INDUSTRIAL"/>
          <table:table-cell table:style-name="Default" office:value-type="string" office:string-value="9"/>
          <table:table-cell table:number-columns-repeated="5"/>
          <table:table-cell table:style-name="Default" office:value-type="string" office:string-value="27540"/>
          <table:table-cell table:style-name="Default" office:value-type="string" office:string-value="Lugo"/>
          <table:table-cell table:style-name="Default" office:value-type="string" office:string-value="0581"/>
          <table:table-cell table:style-name="Default" office:value-type="string" office:string-value="Saviñao (O)"/>
          <table:table-cell table:style-name="Default" office:value-type="string" office:string-value="O SAVIÑAO"/>
          <table:table-cell/>
          <table:table-cell table:style-name="Default" office:value-type="string" office:string-value="687474462"/>
        </table:table-row>
        <table:table-row table:style-name="ro1">
          <table:table-cell table:style-name="Default" office:value-type="string" office:string-value="675"/>
          <table:table-cell table:style-name="Default" office:value-type="string" office:string-value="MARÍA ESTHER FERREIRO ROMAR"/>
          <table:table-cell table:style-name="Default" office:value-type="string" office:string-value="ESTHER FERREIRO"/>
          <table:table-cell table:style-name="Default" office:value-type="string" office:string-value="Xoiaría, xoieiro(a)"/>
          <table:table-cell table:style-name="Default" office:value-type="string" office:string-value="Vidreiro(a)"/>
          <table:table-cell table:style-name="Default" office:value-type="string" office:string-value=""/>
          <table:table-cell table:style-name="Default" office:value-type="string" office:string-value="NOVA 7"/>
          <table:table-cell table:number-columns-repeated="6"/>
          <table:table-cell table:style-name="Default" office:value-type="string" office:string-value="15840"/>
          <table:table-cell table:style-name="Default" office:value-type="string" office:string-value="Coruña (A)"/>
          <table:table-cell table:style-name="Default" office:value-type="string" office:string-value="0774"/>
          <table:table-cell table:style-name="Default" office:value-type="string" office:string-value="Santa Comba"/>
          <table:table-cell table:style-name="Default" office:value-type="string" office:string-value="SANTA COMBA"/>
          <table:table-cell/>
          <table:table-cell table:style-name="Default" office:value-type="string" office:string-value="617742465"/>
          <table:table-cell table:style-name="Default" office:value-type="string" office:string-value="ESTHER FERREIRO. ARTE EN PLATA Y VIDRIO"/>
          <table:table-cell table:style-name="Default" office:value-type="string" office:string-value="PLATAYVIDRIO"/>
        </table:table-row>
        <table:table-row table:style-name="ro1">
          <table:table-cell table:style-name="Default" office:value-type="string" office:string-value="702"/>
          <table:table-cell table:style-name="Default" office:value-type="string" office:string-value="GRACIELA NORMA JIMÉNEZ AZCOITIA"/>
          <table:table-cell table:style-name="Default" office:value-type="string" office:string-value="LA AGUADA ARTESANÍAS"/>
          <table:table-cell table:style-name="Default" office:value-type="string" office:string-value="Esmaltes, esmaltistas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BARZAMEDELLE"/>
          <table:table-cell table:style-name="Default" office:value-type="string" office:string-value="5"/>
          <table:table-cell table:number-columns-repeated="3"/>
          <table:table-cell table:style-name="Default" office:value-type="string" office:string-value="BIEITE"/>
          <table:table-cell/>
          <table:table-cell table:style-name="Default" office:value-type="string" office:string-value="32420"/>
          <table:table-cell table:style-name="Default" office:value-type="string" office:string-value="Ourense"/>
          <table:table-cell table:style-name="Default" office:value-type="string" office:string-value="0408"/>
          <table:table-cell table:style-name="Default" office:value-type="string" office:string-value="Leiro"/>
          <table:table-cell table:number-columns-repeated="2"/>
          <table:table-cell table:style-name="Default" office:value-type="string" office:string-value="888268614"/>
          <table:table-cell/>
          <table:table-cell table:style-name="Default" office:value-type="string" office:string-value="artes.del.fuego"/>
        </table:table-row>
        <table:table-row table:style-name="ro1">
          <table:table-cell table:style-name="Default" office:value-type="string" office:string-value="821"/>
          <table:table-cell table:style-name="Default" office:value-type="string" office:string-value="NOELA FEAL JIMÉNEZ"/>
          <table:table-cell table:style-name="Default" office:value-type="string" office:string-value="SRA. MARÍA "/>
          <table:table-cell table:style-name="Default" office:value-type="string" office:string-value="Cestaría, cesteiro(a)"/>
          <table:table-cell table:style-name="Default" office:value-type="string" office:string-value="Tecidos, tecedor(a) (alto e baixo lizo, alfombras, tapices)"/>
          <table:table-cell table:style-name="Default" office:value-type="string" office:string-value="Avenida"/>
          <table:table-cell table:style-name="Default" office:value-type="string" office:string-value="CIDADE DE LUGO"/>
          <table:table-cell table:style-name="Default" office:value-type="string" office:string-value="122"/>
          <table:table-cell table:number-columns-repeated="5"/>
          <table:table-cell table:style-name="Default" office:value-type="string" office:string-value="27810"/>
          <table:table-cell table:style-name="Default" office:value-type="string" office:string-value="Lugo"/>
          <table:table-cell table:style-name="Default" office:value-type="string" office:string-value="0654"/>
          <table:table-cell table:style-name="Default" office:value-type="string" office:string-value="Vilalba"/>
          <table:table-cell table:style-name="Default" office:value-type="string" office:string-value="VILALBA"/>
          <table:table-cell/>
          <table:table-cell table:style-name="Default" office:value-type="string" office:string-value="636737608"/>
        </table:table-row>
        <table:table-row table:style-name="ro1">
          <table:table-cell table:style-name="Default" office:value-type="string" office:string-value="568"/>
          <table:table-cell table:style-name="Default" office:value-type="string" office:string-value="JOSÉ LUIS LATAS VILANOVA"/>
          <table:table-cell table:style-name="Default" office:value-type="string" office:string-value="LATAS VILANOVA JOSE LUIS"/>
          <table:table-cell table:style-name="Default" office:value-type="string" office:string-value="Produtor(a) de instrumentos tradicionais populares galego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CEROLEIRO"/>
          <table:table-cell table:style-name="Default" office:value-type="string" office:string-value="10"/>
          <table:table-cell table:style-name="Default" office:value-type="string" office:string-value="BAIXO"/>
          <table:table-cell table:style-name="Default" office:value-type="string" office:string-value="BAIXO"/>
          <table:table-cell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27003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www.lislatas.com"/>
          <table:table-cell table:style-name="Default" office:value-type="string" office:string-value="670994914"/>
          <table:table-cell table:style-name="Default" office:value-type="string" office:string-value="OBRADOIRO DE GAITAS LIS"/>
        </table:table-row>
        <table:table-row table:style-name="ro1">
          <table:table-cell table:style-name="Default" office:value-type="string" office:string-value="626"/>
          <table:table-cell table:style-name="Default" office:value-type="string" office:string-value="ROSA MARÍA MÉNDEZ MERAYO"/>
          <table:table-cell table:style-name="Default" office:value-type="string" office:string-value="rosamendez"/>
          <table:table-cell table:style-name="Default" office:value-type="string" office:string-value="Vidr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CABOVILA"/>
          <table:table-cell table:style-name="Default" office:value-type="string" office:string-value="23"/>
          <table:table-cell table:number-columns-repeated="5"/>
          <table:table-cell table:style-name="Default" office:value-type="string" office:string-value="15866"/>
          <table:table-cell table:style-name="Default" office:value-type="string" office:string-value="Coruña (A)"/>
          <table:table-cell table:style-name="Default" office:value-type="string" office:string-value="0829"/>
          <table:table-cell table:style-name="Default" office:value-type="string" office:string-value="Teo"/>
          <table:table-cell table:style-name="Default" office:value-type="string" office:string-value="TEO"/>
          <table:table-cell/>
          <table:table-cell table:style-name="Default" office:value-type="string" office:string-value="667266098"/>
          <table:table-cell/>
          <table:table-cell table:style-name="Default" office:value-type="string" office:string-value="rosamendez.jewelry"/>
        </table:table-row>
        <table:table-row table:style-name="ro1">
          <table:table-cell table:style-name="Default" office:value-type="string" office:string-value="772"/>
          <table:table-cell table:style-name="Default" office:value-type="string" office:string-value="JOSÉ ELÍAS GONZÁLEZ PRIETO"/>
          <table:table-cell table:style-name="Default" office:value-type="string" office:string-value="JOSÉ ELÍAS"/>
          <table:table-cell table:style-name="Default" office:value-type="string" office:string-value="Olaría, ol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IGREXA DE GUNDIVÓS"/>
          <table:table-cell table:style-name="Default" office:value-type="string" office:string-value="51"/>
          <table:table-cell table:number-columns-repeated="5"/>
          <table:table-cell table:style-name="Default" office:value-type="string" office:string-value="27460"/>
          <table:table-cell table:style-name="Default" office:value-type="string" office:string-value="Lugo"/>
          <table:table-cell table:style-name="Default" office:value-type="string" office:string-value="0594"/>
          <table:table-cell table:style-name="Default" office:value-type="string" office:string-value="Sober"/>
          <table:table-cell table:style-name="Default" office:value-type="string" office:string-value="SOBER"/>
          <table:table-cell/>
          <table:table-cell table:style-name="Default" office:value-type="string" office:string-value="626966280"/>
        </table:table-row>
        <table:table-row table:style-name="ro1">
          <table:table-cell table:style-name="Default" office:value-type="string" office:string-value="998"/>
          <table:table-cell table:style-name="Default" office:value-type="string" office:string-value="MARÍA RODRÍGUEZ ARIAS"/>
          <table:table-cell table:style-name="Default" office:value-type="string" office:string-value="María Rodriguez Arias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DAS ANDURIÑAS 5-15 (BAIXO)"/>
          <table:table-cell table:style-name="Default" office:value-type="string" office:string-value="5-15"/>
          <table:table-cell table:number-columns-repeated="5"/>
          <table:table-cell table:style-name="Default" office:value-type="string" office:string-value="27004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 table:style-name="Default" office:value-type="string" office:string-value="www.mynjoyas.com"/>
          <table:table-cell table:style-name="Default" office:value-type="string" office:string-value="982212069"/>
        </table:table-row>
        <table:table-row table:style-name="ro1">
          <table:table-cell table:style-name="Default" office:value-type="string" office:string-value="375"/>
          <table:table-cell table:style-name="Default" office:value-type="string" office:string-value="JOSÉ FRANCISCO CANDÁN GARCÍA"/>
          <table:table-cell table:style-name="Default" office:value-type="string" office:string-value="JOSÉ FRANCISCO CANDÁN GARCÍA"/>
          <table:table-cell table:style-name="Default" office:value-type="string" office:string-value="Cantaría, canteiro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CANS-SEQUEIRAS "/>
          <table:table-cell table:style-name="Default" office:value-type="string" office:string-value="155"/>
          <table:table-cell table:number-columns-repeated="3"/>
          <table:table-cell table:style-name="Default" office:value-type="string" office:string-value="CANS"/>
          <table:table-cell table:style-name="Default" office:value-type="string" office:string-value="PORRIÑO"/>
          <table:table-cell table:style-name="Default" office:value-type="string" office:string-value="36411"/>
          <table:table-cell table:style-name="Default" office:value-type="string" office:string-value="Pontevedra"/>
          <table:table-cell table:style-name="Default" office:value-type="string" office:string-value="0391"/>
          <table:table-cell table:style-name="Default" office:value-type="string" office:string-value="Porriño (O)"/>
          <table:table-cell table:style-name="Default" office:value-type="string" office:string-value="O PORRIÑO"/>
          <table:table-cell/>
          <table:table-cell table:style-name="Default" office:value-type="string" office:string-value="652944150"/>
        </table:table-row>
        <table:table-row table:style-name="ro1">
          <table:table-cell table:style-name="Default" office:value-type="string" office:string-value="404"/>
          <table:table-cell table:style-name="Default" office:value-type="string" office:string-value="MARÍA OTILIA ARIAS GARCÍA"/>
          <table:table-cell table:style-name="Default" office:value-type="string" office:string-value="FIGULUS"/>
          <table:table-cell table:style-name="Default" office:value-type="string" office:string-value="Olaría, oleiro(a)"/>
          <table:table-cell table:style-name="Default" office:value-type="string" office:string-value=""/>
          <table:table-cell table:style-name="Default" office:value-type="string" office:string-value="Barrio"/>
          <table:table-cell table:style-name="Default" office:value-type="string" office:string-value="CORVELLE - PROENDOS"/>
          <table:table-cell table:style-name="Default" office:value-type="string" office:string-value="1"/>
          <table:table-cell table:number-columns-repeated="5"/>
          <table:table-cell table:style-name="Default" office:value-type="string" office:string-value="27460"/>
          <table:table-cell table:style-name="Default" office:value-type="string" office:string-value="Lugo"/>
          <table:table-cell table:style-name="Default" office:value-type="string" office:string-value="0594"/>
          <table:table-cell table:style-name="Default" office:value-type="string" office:string-value="Sober"/>
          <table:table-cell table:style-name="Default" office:value-type="string" office:string-value="SOBER"/>
          <table:table-cell/>
          <table:table-cell table:style-name="Default" office:value-type="string" office:string-value="616706356"/>
        </table:table-row>
        <table:table-row table:style-name="ro1">
          <table:table-cell table:style-name="Default" office:value-type="string" office:string-value="398"/>
          <table:table-cell table:style-name="Default" office:value-type="string" office:string-value="HILARIO RUBAL GARCÍA"/>
          <table:table-cell table:style-name="Default" office:value-type="string" office:string-value="TALLER DE XOARIA CRISOL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PONTELLAS"/>
          <table:table-cell table:style-name="Default" office:value-type="string" office:string-value="1"/>
          <table:table-cell table:number-columns-repeated="5"/>
          <table:table-cell table:style-name="Default" office:value-type="string" office:string-value="27850"/>
          <table:table-cell table:style-name="Default" office:value-type="string" office:string-value="Lugo"/>
          <table:table-cell table:style-name="Default" office:value-type="string" office:string-value="0667"/>
          <table:table-cell table:style-name="Default" office:value-type="string" office:string-value="Viveiro"/>
          <table:table-cell table:style-name="Default" office:value-type="string" office:string-value="VIVEIRO"/>
          <table:table-cell/>
          <table:table-cell table:style-name="Default" office:value-type="string" office:string-value="665350062"/>
          <table:table-cell table:style-name="Default" office:value-type="string" office:string-value="@CRISOLVIVEIRO"/>
          <table:table-cell table:style-name="Default" office:value-type="string" office:string-value="@CRISOL_VIVEIRO"/>
        </table:table-row>
        <table:table-row table:style-name="ro1">
          <table:table-cell table:style-name="Default" office:value-type="string" office:string-value="353"/>
          <table:table-cell table:style-name="Default" office:value-type="string" office:string-value="CADENOTE YACHT SL"/>
          <table:table-cell table:style-name="Default" office:value-type="string" office:string-value="CADENOTE"/>
          <table:table-cell table:style-name="Default" office:value-type="string" office:string-value="Produtor(a) de artigos deportivos"/>
          <table:table-cell table:style-name="Default" office:value-type="string" office:string-value=""/>
          <table:table-cell table:style-name="Default" office:value-type="string" office:string-value="Acceso"/>
          <table:table-cell table:style-name="Default" office:value-type="string" office:string-value="PUERTO DEPORTIVO MARINA SADA"/>
          <table:table-cell table:style-name="Default" office:value-type="string" office:string-value="A4"/>
          <table:table-cell table:number-columns-repeated="3"/>
          <table:table-cell table:style-name="Default" office:value-type="string" office:string-value="SADA"/>
          <table:table-cell table:style-name="Default" office:value-type="string" office:string-value="SADA"/>
          <table:table-cell table:style-name="Default" office:value-type="string" office:string-value="15160"/>
          <table:table-cell table:style-name="Default" office:value-type="string" office:string-value="Coruña (A)"/>
          <table:table-cell table:style-name="Default" office:value-type="string" office:string-value="0755"/>
          <table:table-cell table:style-name="Default" office:value-type="string" office:string-value="Sada"/>
          <table:table-cell table:style-name="Default" office:value-type="string" office:string-value="SADA"/>
          <table:table-cell/>
          <table:table-cell table:style-name="Default" office:value-type="string" office:string-value="981619100"/>
          <table:table-cell table:style-name="Default" office:value-type="string" office:string-value="Cadenote Yacht S.L. "/>
          <table:table-cell table:style-name="Default" office:value-type="string" office:string-value="cadenote_yacht  "/>
        </table:table-row>
        <table:table-row table:style-name="ro1">
          <table:table-cell table:style-name="Default" office:value-type="string" office:string-value="402"/>
          <table:table-cell table:style-name="Default" office:value-type="string" office:string-value="JESÚS OLIMPIO GIRÁLDEZ RÍO"/>
          <table:table-cell table:style-name="Default" office:value-type="string" office:string-value="Oli Xiráldez"/>
          <table:table-cell table:style-name="Default" office:value-type="string" office:string-value="Produtor(a) de instrumentos musicais de vento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SCANDELO 18, CALO"/>
          <table:table-cell table:style-name="Default" office:value-type="string" office:string-value="18"/>
          <table:table-cell table:number-columns-repeated="3"/>
          <table:table-cell table:style-name="Default" office:value-type="string" office:string-value="Calo"/>
          <table:table-cell/>
          <table:table-cell table:style-name="Default" office:value-type="string" office:string-value="15886"/>
          <table:table-cell table:style-name="Default" office:value-type="string" office:string-value="Coruña (A)"/>
          <table:table-cell table:style-name="Default" office:value-type="string" office:string-value="0829"/>
          <table:table-cell table:style-name="Default" office:value-type="string" office:string-value="Teo"/>
          <table:table-cell table:style-name="Default" office:value-type="string" office:string-value="TEO"/>
          <table:table-cell/>
          <table:table-cell table:style-name="Default" office:value-type="string" office:string-value="629421544"/>
          <table:table-cell table:style-name="Default" office:value-type="string" office:string-value="Oli Xiráldez"/>
        </table:table-row>
        <table:table-row table:style-name="ro1">
          <table:table-cell table:style-name="Default" office:value-type="string" office:string-value="693"/>
          <table:table-cell table:style-name="Default" office:value-type="string" office:string-value="ÓSCAR BARROS GARCÍA"/>
          <table:table-cell table:style-name="Default" office:value-type="string" office:string-value="ÓSCAR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FUENTE DEL OESTE"/>
          <table:table-cell table:style-name="Default" office:value-type="string" office:string-value="28"/>
          <table:table-cell table:number-columns-repeated="2"/>
          <table:table-cell table:style-name="Default" office:value-type="string" office:string-value="INT"/>
          <table:table-cell table:number-columns-repeated="2"/>
          <table:table-cell table:style-name="Default" office:value-type="string" office:string-value="36900"/>
          <table:table-cell table:style-name="Default" office:value-type="string" office:string-value="Pontevedra"/>
          <table:table-cell table:style-name="Default" office:value-type="string" office:string-value="0268"/>
          <table:table-cell table:style-name="Default" office:value-type="string" office:string-value="Marín"/>
          <table:table-cell table:style-name="Default" office:value-type="string" office:string-value="MARÍN"/>
          <table:table-cell/>
          <table:table-cell table:style-name="Default" office:value-type="string" office:string-value="652479672"/>
        </table:table-row>
        <table:table-row table:style-name="ro1">
          <table:table-cell table:style-name="Default" office:value-type="string" office:string-value="395"/>
          <table:table-cell table:style-name="Default" office:value-type="string" office:string-value="JUAN CARLOS PÉREZ VAQUERO"/>
          <table:table-cell table:style-name="Default" office:value-type="string" office:string-value="JUAN CARLOS PÉREZ VAQUERO"/>
          <table:table-cell table:style-name="Default" office:value-type="string" office:string-value="Cerrallaría decorativa ou artística, cerralleiro decorativo ou artístico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BRASIL"/>
          <table:table-cell table:style-name="Default" office:value-type="string" office:string-value="69"/>
          <table:table-cell table:number-columns-repeated="3"/>
          <table:table-cell table:style-name="Default" office:value-type="string" office:string-value="GOIÁN"/>
          <table:table-cell/>
          <table:table-cell table:style-name="Default" office:value-type="string" office:string-value="36750"/>
          <table:table-cell table:style-name="Default" office:value-type="string" office:string-value="Pontevedra"/>
          <table:table-cell table:style-name="Default" office:value-type="string" office:string-value="0545"/>
          <table:table-cell table:style-name="Default" office:value-type="string" office:string-value="Tomiño"/>
          <table:table-cell table:style-name="Default" office:value-type="string" office:string-value="TOMIÑO"/>
          <table:table-cell table:style-name="Default" office:value-type="string" office:string-value="www.perezvaquero.com"/>
        </table:table-row>
        <table:table-row table:style-name="ro1">
          <table:table-cell table:style-name="Default" office:value-type="string" office:string-value="372"/>
          <table:table-cell table:style-name="Default" office:value-type="string" office:string-value="ALFARERIA E CERAMICA DE BUÑO SL"/>
          <table:table-cell table:style-name="Default" office:value-type="string" office:string-value="ALFARERÍA E CERÁMICA DE BUÑO, S.L."/>
          <table:table-cell table:style-name="Default" office:value-type="string" office:string-value="Olaría, ol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OS BARREIROS, S/N - BUÑO"/>
          <table:table-cell table:style-name="Default" office:value-type="string" office:string-value="0"/>
          <table:table-cell table:number-columns-repeated="5"/>
          <table:table-cell table:style-name="Default" office:value-type="string" office:string-value="15111"/>
          <table:table-cell table:style-name="Default" office:value-type="string" office:string-value="Coruña (A)"/>
          <table:table-cell table:style-name="Default" office:value-type="string" office:string-value="0434"/>
          <table:table-cell table:style-name="Default" office:value-type="string" office:string-value="Malpica de Bergantiños"/>
          <table:table-cell table:style-name="Default" office:value-type="string" office:string-value="MALPICA DE BERGANTIÑOS"/>
          <table:table-cell/>
          <table:table-cell table:style-name="Default" office:value-type="string" office:string-value="981721658"/>
        </table:table-row>
        <table:table-row table:style-name="ro1">
          <table:table-cell table:style-name="Default" office:value-type="string" office:string-value="452"/>
          <table:table-cell table:style-name="Default" office:value-type="string" office:string-value="Francisco Vázquez Lameiras"/>
          <table:table-cell table:style-name="Default" office:value-type="string" office:string-value="VG TAPIZADOS"/>
          <table:table-cell table:style-name="Default" office:value-type="string" office:string-value="Tapizaría, tapic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RXENTO RODRÍGUEZ,"/>
          <table:table-cell table:style-name="Default" office:value-type="string" office:string-value="6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32630"/>
          <table:table-cell table:style-name="Default" office:value-type="string" office:string-value="Ourense"/>
          <table:table-cell table:style-name="Default" office:value-type="string" office:string-value="0322"/>
          <table:table-cell table:style-name="Default" office:value-type="string" office:string-value="Xinzo de Limia"/>
          <table:table-cell table:style-name="Default" office:value-type="string" office:string-value="XINZO DE LIMIA"/>
          <table:table-cell/>
          <table:table-cell table:style-name="Default" office:value-type="string" office:string-value="607900375"/>
        </table:table-row>
        <table:table-row table:style-name="ro1">
          <table:table-cell table:style-name="Default" office:value-type="string" office:string-value="580"/>
          <table:table-cell table:style-name="Default" office:value-type="string" office:string-value="SONIA ARES PEREZ"/>
          <table:table-cell table:style-name="Default" office:value-type="string" office:string-value="SONIA ARES"/>
          <table:table-cell table:style-name="Default" office:value-type="string" office:string-value="Vidreiro(a)"/>
          <table:table-cell table:style-name="Default" office:value-type="string" office:string-value="Xoiaría, xoieiro(a)"/>
          <table:table-cell table:style-name="Default" office:value-type="string" office:string-value="Aldea"/>
          <table:table-cell table:style-name="Default" office:value-type="string" office:string-value="LIÑARES"/>
          <table:table-cell table:style-name="Default" office:value-type="string" office:string-value="24"/>
          <table:table-cell table:number-columns-repeated="3"/>
          <table:table-cell table:style-name="Default" office:value-type="string" office:string-value="SAN MIGUEL DA COSTA"/>
          <table:table-cell table:style-name="Default" office:value-type="string" office:string-value="ROIS"/>
          <table:table-cell table:style-name="Default" office:value-type="string" office:string-value="15912"/>
          <table:table-cell table:style-name="Default" office:value-type="string" office:string-value="Coruña (A)"/>
          <table:table-cell table:style-name="Default" office:value-type="string" office:string-value="0742"/>
          <table:table-cell table:style-name="Default" office:value-type="string" office:string-value="Rois"/>
          <table:table-cell table:style-name="Default" office:value-type="string" office:string-value="ROIS"/>
          <table:table-cell/>
          <table:table-cell table:style-name="Default" office:value-type="string" office:string-value="654834274"/>
          <table:table-cell table:style-name="Default" office:value-type="string" office:string-value="https://www.facebook.com/soniaaresourive"/>
          <table:table-cell table:style-name="Default" office:value-type="string" office:string-value="https://www.instagram.com/sonia_aress/?hl=es"/>
        </table:table-row>
        <table:table-row table:style-name="ro1">
          <table:table-cell table:style-name="Default" office:value-type="string" office:string-value="334"/>
          <table:table-cell table:style-name="Default" office:value-type="string" office:string-value="LUIS MIGUEL ROCA OROSA"/>
          <table:table-cell table:style-name="Default" office:value-type="string" office:string-value="TAPICERIAS LUCKY"/>
          <table:table-cell table:style-name="Default" office:value-type="string" office:string-value="Tapizaría, tapiceiro(a)"/>
          <table:table-cell table:style-name="Default" office:value-type="string" office:string-value=""/>
          <table:table-cell table:style-name="Default" office:value-type="string" office:string-value="Polígono"/>
          <table:table-cell table:style-name="Default" office:value-type="string" office:string-value="POL. IND. SETE PONTES RÚA FREIXO P87"/>
          <table:table-cell table:style-name="Default" office:value-type="string" office:string-value="87"/>
          <table:table-cell table:number-columns-repeated="5"/>
          <table:table-cell table:style-name="Default" office:value-type="string" office:string-value="27800"/>
          <table:table-cell table:style-name="Default" office:value-type="string" office:string-value="Lugo"/>
          <table:table-cell table:style-name="Default" office:value-type="string" office:string-value="0654"/>
          <table:table-cell table:style-name="Default" office:value-type="string" office:string-value="Vilalba"/>
          <table:table-cell table:style-name="Default" office:value-type="string" office:string-value="VILALBA"/>
        </table:table-row>
        <table:table-row table:style-name="ro1">
          <table:table-cell table:style-name="Default" office:value-type="string" office:string-value="333"/>
          <table:table-cell table:style-name="Default" office:value-type="string" office:string-value="JOSÉ RAMÓN FERNÁNDEZ LÓPEZ"/>
          <table:table-cell table:style-name="Default" office:value-type="string" office:string-value="."/>
          <table:table-cell table:style-name="Default" office:value-type="string" office:string-value="Carpintaría, carpin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LGAR. PESQUEIRAS SAN ESTEBAN 29"/>
          <table:table-cell table:style-name="Default" office:value-type="string" office:string-value="29"/>
          <table:table-cell table:number-columns-repeated="5"/>
          <table:table-cell table:style-name="Default" office:value-type="string" office:string-value="27547"/>
          <table:table-cell table:style-name="Default" office:value-type="string" office:string-value="Lugo"/>
          <table:table-cell table:style-name="Default" office:value-type="string" office:string-value="0581"/>
          <table:table-cell table:style-name="Default" office:value-type="string" office:string-value="Saviñao (O)"/>
          <table:table-cell table:style-name="Default" office:value-type="string" office:string-value="O SAVIÑAO"/>
          <table:table-cell/>
          <table:table-cell table:style-name="Default" office:value-type="string" office:string-value="609049083"/>
        </table:table-row>
        <table:table-row table:style-name="ro1">
          <table:table-cell table:style-name="Default" office:value-type="string" office:string-value="341"/>
          <table:table-cell table:style-name="Default" office:value-type="string" office:string-value="LIÑO DE GALICIA SL"/>
          <table:table-cell table:style-name="Default" office:value-type="string" office:string-value="LIÑO DE GALICIA S.L."/>
          <table:table-cell table:style-name="Default" office:value-type="string" office:string-value="Tecidos, tecedor(a) (alto e baixo lizo, alfombras, tapice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VDA. DA CORUÑA - BAIO"/>
          <table:table-cell table:style-name="Default" office:value-type="string" office:string-value="S/N"/>
          <table:table-cell table:number-columns-repeated="5"/>
          <table:table-cell table:style-name="Default" office:value-type="string" office:string-value="15855"/>
          <table:table-cell table:style-name="Default" office:value-type="string" office:string-value="Coruña (A)"/>
          <table:table-cell table:style-name="Default" office:value-type="string" office:string-value="0933"/>
          <table:table-cell table:style-name="Default" office:value-type="string" office:string-value="Zas"/>
          <table:table-cell table:style-name="Default" office:value-type="string" office:string-value="ZAS"/>
          <table:table-cell/>
          <table:table-cell table:style-name="Default" office:value-type="string" office:string-value="981718596"/>
        </table:table-row>
        <table:table-row table:style-name="ro1">
          <table:table-cell table:style-name="Default" office:value-type="string" office:string-value="116"/>
          <table:table-cell table:style-name="Default" office:value-type="string" office:string-value="CASTELO OBRADOIRO DE PEDRA SL"/>
          <table:table-cell table:style-name="Default" office:value-type="string" office:string-value="CASTELO OBRADOIRO DE PEDRA, S.L."/>
          <table:table-cell table:style-name="Default" office:value-type="string" office:string-value="Talla de pedra ou mármore, tallista de pedra ou mármore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PICARAÑA"/>
          <table:table-cell table:style-name="Default" office:value-type="string" office:string-value="5"/>
          <table:table-cell table:number-columns-repeated="3"/>
          <table:table-cell table:style-name="Default" office:value-type="string" office:string-value="ESCRAVITUDE"/>
          <table:table-cell table:style-name="Default" office:value-type="string" office:string-value="PICARAÑA"/>
          <table:table-cell table:style-name="Default" office:value-type="string" office:string-value="15980"/>
          <table:table-cell table:style-name="Default" office:value-type="string" office:string-value="Coruña (A)"/>
          <table:table-cell table:style-name="Default" office:value-type="string" office:string-value="0657"/>
          <table:table-cell table:style-name="Default" office:value-type="string" office:string-value="Padrón"/>
          <table:table-cell table:style-name="Default" office:value-type="string" office:string-value="PADRÓN"/>
          <table:table-cell/>
          <table:table-cell table:style-name="Default" office:value-type="string" office:string-value="981803204"/>
        </table:table-row>
        <table:table-row table:style-name="ro1">
          <table:table-cell table:style-name="Default" office:value-type="string" office:string-value="325"/>
          <table:table-cell table:style-name="Default" office:value-type="string" office:string-value="ADOLFO  DOMÍNGUEZ CASAIS"/>
          <table:table-cell table:style-name="Default" office:value-type="string" office:string-value="."/>
          <table:table-cell table:style-name="Default" office:value-type="string" office:string-value="Prataría, prat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LAMAS DE PRADO"/>
          <table:table-cell table:style-name="Default" office:value-type="string" office:string-value="88"/>
          <table:table-cell/>
          <table:table-cell table:style-name="Default" office:value-type="string" office:string-value="1"/>
          <table:table-cell table:number-columns-repeated="3"/>
          <table:table-cell table:style-name="Default" office:value-type="string" office:string-value="27004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39610500"/>
        </table:table-row>
        <table:table-row table:style-name="ro1">
          <table:table-cell table:style-name="Default" office:value-type="string" office:string-value="552"/>
          <table:table-cell table:style-name="Default" office:value-type="string" office:string-value="BARREIROS ARTESANÍA SOCIEDAD LIMITADA"/>
          <table:table-cell table:style-name="Default" office:value-type="string" office:string-value="BARREIROS ARTESANÍA, S.L.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AS DORNAS"/>
          <table:table-cell table:style-name="Default" office:value-type="string" office:string-value="7"/>
          <table:table-cell table:number-columns-repeated="3"/>
          <table:table-cell table:style-name="Default" office:value-type="string" office:string-value="SAN MIGUEL DO CAMPO"/>
          <table:table-cell/>
          <table:table-cell table:style-name="Default" office:value-type="string" office:string-value="32160"/>
          <table:table-cell table:style-name="Default" office:value-type="string" office:string-value="Ourense"/>
          <table:table-cell table:style-name="Default" office:value-type="string" office:string-value="0527"/>
          <table:table-cell table:style-name="Default" office:value-type="string" office:string-value="Nogueira de Ramuín"/>
          <table:table-cell table:style-name="Default" office:value-type="string" office:string-value="NOGUEIRA DE RAMUIN"/>
          <table:table-cell/>
          <table:table-cell table:style-name="Default" office:value-type="string" office:string-value="988201141"/>
          <table:table-cell table:style-name="Default" office:value-type="string" office:string-value="http://www.facebook.com/BarreirosArtesania"/>
          <table:table-cell table:style-name="Default" office:value-type="string" office:string-value="http://www.instagram.com/BarreirosArtesania/"/>
          <table:table-cell table:style-name="Default" office:value-type="string" office:string-value="https://www.linkedin.com/company/barreirosartesania"/>
        </table:table-row>
        <table:table-row table:style-name="ro1">
          <table:table-cell table:style-name="Default" office:value-type="string" office:string-value="310"/>
          <table:table-cell table:style-name="Default" office:value-type="string" office:string-value="PABLO OTERO PINO"/>
          <table:table-cell table:style-name="Default" office:value-type="string" office:string-value="OTERO PINO PABLO"/>
          <table:table-cell table:style-name="Default" office:value-type="string" office:string-value="Encadernación, encadernador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ROMIL, 75 BAIXO"/>
          <table:table-cell table:style-name="Default" office:value-type="string" office:string-value="75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36211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pinoencuadernaciones.com"/>
          <table:table-cell table:style-name="Default" office:value-type="string" office:string-value="986251700"/>
        </table:table-row>
        <table:table-row table:style-name="ro1">
          <table:table-cell table:style-name="Default" office:value-type="string" office:string-value="298"/>
          <table:table-cell table:style-name="Default" office:value-type="string" office:string-value="ASOCIACIÓN DE PALILLEIRAS AS NEMANQUIÑAS"/>
          <table:table-cell table:style-name="Default" office:value-type="string" office:string-value="ASOCIACIÓN DE PALILLEIRAS AS NEMANQUIÑAS"/>
          <table:table-cell table:style-name="Default" office:value-type="string" office:string-value="Encaixes, encaixeiro(a), palilleiro(a), picador(a) de cartón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DA TORRE"/>
          <table:table-cell table:style-name="Default" office:value-type="string" office:string-value="s/n"/>
          <table:table-cell table:number-columns-repeated="5"/>
          <table:table-cell table:style-name="Default" office:value-type="string" office:string-value="15129"/>
          <table:table-cell table:style-name="Default" office:value-type="string" office:string-value="Coruña (A)"/>
          <table:table-cell table:style-name="Default" office:value-type="string" office:string-value="0927"/>
          <table:table-cell table:style-name="Default" office:value-type="string" office:string-value="Vimianzo"/>
          <table:table-cell table:style-name="Default" office:value-type="string" office:string-value="VIMIANZO"/>
          <table:table-cell/>
          <table:table-cell table:style-name="Default" office:value-type="string" office:string-value="981716354"/>
        </table:table-row>
        <table:table-row table:style-name="ro1">
          <table:table-cell table:style-name="Default" office:value-type="string" office:string-value="279"/>
          <table:table-cell table:style-name="Default" office:value-type="string" office:string-value="XOSÉ RAMÓN LAIA GÓMEZ"/>
          <table:table-cell table:style-name="Default" office:value-type="string" office:string-value="LAIAZAPATEIROS"/>
          <table:table-cell table:style-name="Default" office:value-type="string" office:string-value="Zapataría, zapateiro(a)"/>
          <table:table-cell table:style-name="Default" office:value-type="string" office:string-value="Marroquinaría, marroquineiro(a)"/>
          <table:table-cell table:style-name="Default" office:value-type="string" office:string-value="Praza"/>
          <table:table-cell table:style-name="Default" office:value-type="string" office:string-value="PRAZA DO CONVENTO, Nº 4"/>
          <table:table-cell table:style-name="Default" office:value-type="string" office:string-value="3"/>
          <table:table-cell/>
          <table:table-cell table:style-name="Default" office:value-type="string" office:string-value="3"/>
          <table:table-cell/>
          <table:table-cell table:style-name="Default" office:value-type="string" office:string-value="melide"/>
          <table:table-cell table:style-name="Default" office:value-type="string" office:string-value="melide"/>
          <table:table-cell table:style-name="Default" office:value-type="string" office:string-value="15800"/>
          <table:table-cell table:style-name="Default" office:value-type="string" office:string-value="Coruña (A)"/>
          <table:table-cell table:style-name="Default" office:value-type="string" office:string-value="0465"/>
          <table:table-cell table:style-name="Default" office:value-type="string" office:string-value="Melide"/>
          <table:table-cell table:style-name="Default" office:value-type="string" office:string-value="MELIDE"/>
          <table:table-cell/>
          <table:table-cell table:style-name="Default" office:value-type="string" office:string-value="626252054"/>
          <table:table-cell table:style-name="Default" office:value-type="string" office:string-value=" https://www.facebook.com/laiazapateirosmelide"/>
          <table:table-cell table:style-name="Default" office:value-type="string" office:string-value="https://www.instagram.com/laia_zapateiros/"/>
        </table:table-row>
        <table:table-row table:style-name="ro1">
          <table:table-cell table:style-name="Default" office:value-type="string" office:string-value="278"/>
          <table:table-cell table:style-name="Default" office:value-type="string" office:string-value="OBRADOIRO DE GAITAS SEIVANE SL"/>
          <table:table-cell table:style-name="Default" office:value-type="string" office:string-value="OBRADOIRO DE GAITAS SEIVANE SL"/>
          <table:table-cell table:style-name="Default" office:value-type="string" office:string-value="Produtor(a) de instrumentos tradicionais populares galegos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VOLTEIRO"/>
          <table:table-cell table:style-name="Default" office:value-type="string" office:string-value="1B"/>
          <table:table-cell table:number-columns-repeated="3"/>
          <table:table-cell table:style-name="Default" office:value-type="string" office:string-value="CECEBRE"/>
          <table:table-cell/>
          <table:table-cell table:style-name="Default" office:value-type="string" office:string-value="15650"/>
          <table:table-cell table:style-name="Default" office:value-type="string" office:string-value="Coruña (A)"/>
          <table:table-cell table:style-name="Default" office:value-type="string" office:string-value="0177"/>
          <table:table-cell table:style-name="Default" office:value-type="string" office:string-value="Cambre"/>
          <table:table-cell table:style-name="Default" office:value-type="string" office:string-value="CAMBRE"/>
          <table:table-cell/>
          <table:table-cell table:style-name="Default" office:value-type="string" office:string-value="981676656"/>
          <table:table-cell table:style-name="Default" office:value-type="string" office:string-value="@obradoiro.de.gaitas.seivane"/>
          <table:table-cell table:style-name="Default" office:value-type="string" office:string-value="@gaitas_seivane"/>
          <table:table-cell table:style-name="Default" office:value-type="string" office:string-value="youtube, twitter, vimeo"/>
        </table:table-row>
        <table:table-row table:style-name="ro1">
          <table:table-cell table:style-name="Default" office:value-type="string" office:string-value="248"/>
          <table:table-cell table:style-name="Default" office:value-type="string" office:string-value="ALDEAS ARTESÁNS DE GALICIA"/>
          <table:table-cell table:style-name="Default" office:value-type="string" office:string-value="Aldea Artesán de A Fraga"/>
          <table:table-cell table:style-name="Default" office:value-type="string" office:string-value="Tonelaría, toneleiro(a), selleiro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Lugar"/>
          <table:table-cell table:style-name="Default" office:value-type="string" office:string-value="A FRAGA"/>
          <table:table-cell table:style-name="Default" office:value-type="string" office:string-value="S/N"/>
          <table:table-cell table:number-columns-repeated="3"/>
          <table:table-cell table:style-name="Default" office:value-type="string" office:string-value="CAZÁS"/>
          <table:table-cell/>
          <table:table-cell table:style-name="Default" office:value-type="string" office:string-value="27824"/>
          <table:table-cell table:style-name="Default" office:value-type="string" office:string-value="Lugo"/>
          <table:table-cell table:style-name="Default" office:value-type="string" office:string-value="0214"/>
          <table:table-cell table:style-name="Default" office:value-type="string" office:string-value="Xermade"/>
          <table:table-cell table:style-name="Default" office:value-type="string" office:string-value="XERMADE"/>
          <table:table-cell table:style-name="Default" office:value-type="string" office:string-value="WWW.CASADAFRAGA.COM"/>
          <table:table-cell table:style-name="Default" office:value-type="string" office:string-value="982188322"/>
          <table:table-cell table:style-name="Default" office:value-type="string" office:string-value="Aldea Artesán de A Fraga"/>
        </table:table-row>
        <table:table-row table:style-name="ro1">
          <table:table-cell table:style-name="Default" office:value-type="string" office:string-value="204"/>
          <table:table-cell table:style-name="Default" office:value-type="string" office:string-value="ASOC  PROFESIONAL DE PALILLEIRAS DE CAMARIÑAS RENDAS"/>
          <table:table-cell table:style-name="Default" office:value-type="string" office:string-value="ASOC. PROF. DE PALILLEIRAS RENDAS"/>
          <table:table-cell table:style-name="Default" office:value-type="string" office:string-value="Encaixes, encaixeiro(a), palilleiro(a), picador(a) de cartón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AMBROSIO FEIJOO, S/N"/>
          <table:table-cell table:style-name="Default" office:value-type="string" office:string-value="11"/>
          <table:table-cell table:number-columns-repeated="3"/>
          <table:table-cell table:style-name="Default" office:value-type="string" office:string-value="CAMARIÑAS"/>
          <table:table-cell table:style-name="Default" office:value-type="string" office:string-value="CAMARIÑAS"/>
          <table:table-cell table:style-name="Default" office:value-type="string" office:string-value="15123"/>
          <table:table-cell table:style-name="Default" office:value-type="string" office:string-value="Coruña (A)"/>
          <table:table-cell table:style-name="Default" office:value-type="string" office:string-value="0161"/>
          <table:table-cell table:style-name="Default" office:value-type="string" office:string-value="Camariñas"/>
          <table:table-cell table:style-name="Default" office:value-type="string" office:string-value="CAMARIÑAS"/>
          <table:table-cell/>
          <table:table-cell table:style-name="Default" office:value-type="string" office:string-value="981737121"/>
        </table:table-row>
        <table:table-row table:style-name="ro1">
          <table:table-cell table:style-name="Default" office:value-type="string" office:string-value="185"/>
          <table:table-cell table:style-name="Default" office:value-type="string" office:string-value="LEOPOLDO ENRÍQUEZ SAENZ SANTA MARIA"/>
          <table:table-cell table:style-name="Default" office:value-type="string" office:string-value="LEOPOLDO"/>
          <table:table-cell table:style-name="Default" office:value-type="string" office:string-value="Vitralista (vidreiras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/ EMILIA PARDO BAZÁN, Nº 4-4º -  O TEMPLE"/>
          <table:table-cell table:style-name="Default" office:value-type="string" office:string-value="4"/>
          <table:table-cell/>
          <table:table-cell table:style-name="Default" office:value-type="string" office:string-value="4"/>
          <table:table-cell table:style-name="Default" office:value-type="string" office:string-value="D"/>
          <table:table-cell table:style-name="Default" office:value-type="string" office:string-value="O TEMPLE"/>
          <table:table-cell table:style-name="Default" office:value-type="string" office:string-value="O TEMPLE"/>
          <table:table-cell table:style-name="Default" office:value-type="string" office:string-value="15679"/>
          <table:table-cell table:style-name="Default" office:value-type="string" office:string-value="Coruña (A)"/>
          <table:table-cell table:style-name="Default" office:value-type="string" office:string-value="0177"/>
          <table:table-cell table:style-name="Default" office:value-type="string" office:string-value="Cambre"/>
          <table:table-cell table:style-name="Default" office:value-type="string" office:string-value="CAMBRE"/>
          <table:table-cell/>
          <table:table-cell table:style-name="Default" office:value-type="string" office:string-value="981665888"/>
        </table:table-row>
        <table:table-row table:style-name="ro1">
          <table:table-cell table:style-name="Default" office:value-type="string" office:string-value="183"/>
          <table:table-cell table:style-name="Default" office:value-type="string" office:string-value="GUARNICIONERÍA HERMANOS GÓMEZ, S.L."/>
          <table:table-cell table:style-name="Default" office:value-type="string" office:string-value="GUARNICIONERIA HERMANOS GOMEZ, S.L."/>
          <table:table-cell table:style-name="Default" office:value-type="string" office:string-value="Albardaría e talabartaría, albardeiro(a), ou talabarteiro(a)"/>
          <table:table-cell table:style-name="Default" office:value-type="string" office:string-value=""/>
          <table:table-cell table:style-name="Default" office:value-type="string" office:string-value="Polígono"/>
          <table:table-cell table:style-name="Default" office:value-type="string" office:string-value="PARQUE EMPRESARIAL. PARC-2"/>
          <table:table-cell table:style-name="Default" office:value-type="string" office:string-value="2"/>
          <table:table-cell table:number-columns-repeated="5"/>
          <table:table-cell table:style-name="Default" office:value-type="string" office:string-value="15810"/>
          <table:table-cell table:style-name="Default" office:value-type="string" office:string-value="Coruña (A)"/>
          <table:table-cell table:style-name="Default" office:value-type="string" office:string-value="0063"/>
          <table:table-cell table:style-name="Default" office:value-type="string" office:string-value="Arzúa"/>
          <table:table-cell table:style-name="Default" office:value-type="string" office:string-value="ARZÚA"/>
          <table:table-cell table:style-name="Default" office:value-type="string" office:string-value="www.hermanosgomez.com"/>
          <table:table-cell table:style-name="Default" office:value-type="string" office:string-value="981500558"/>
          <table:table-cell table:style-name="Default" office:value-type="string" office:string-value="https://www.facebook.com/guarnicioneria.gomez/?loc"/>
          <table:table-cell table:style-name="Default" office:value-type="string" office:string-value="https://www.instagram.com/g.h.gomez/?hl=es"/>
        </table:table-row>
        <table:table-row table:style-name="ro1">
          <table:table-cell table:style-name="Default" office:value-type="string" office:string-value="524"/>
          <table:table-cell table:style-name="Default" office:value-type="string" office:string-value="OSCAR RODRIGUEZ JOYEROS SL"/>
          <table:table-cell table:style-name="Default" office:value-type="string" office:string-value="OSCAR RODRIGUEZ JOYEROS,S.L.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CERVANTES, 5-7"/>
          <table:table-cell table:style-name="Default" office:value-type="string" office:string-value="5-7"/>
          <table:table-cell table:number-columns-repeated="5"/>
          <table:table-cell table:style-name="Default" office:value-type="string" office:string-value="27850"/>
          <table:table-cell table:style-name="Default" office:value-type="string" office:string-value="Lugo"/>
          <table:table-cell table:style-name="Default" office:value-type="string" office:string-value="0667"/>
          <table:table-cell table:style-name="Default" office:value-type="string" office:string-value="Viveiro"/>
          <table:table-cell table:style-name="Default" office:value-type="string" office:string-value="VIVEIRO"/>
          <table:table-cell/>
          <table:table-cell table:style-name="Default" office:value-type="string" office:string-value="982550057"/>
          <table:table-cell table:style-name="Default" office:value-type="string" office:string-value="http://es-es.facebook.com/oscarrodriguez.tallerdej"/>
          <table:table-cell table:style-name="Default" office:value-type="string" office:string-value="http://www.instagram.com/oscarrodriguezjoyas/"/>
        </table:table-row>
        <table:table-row table:style-name="ro1">
          <table:table-cell table:style-name="Default" office:value-type="string" office:string-value="175"/>
          <table:table-cell table:style-name="Default" office:value-type="string" office:string-value="NUDIMA DE MADERÁ, S.L."/>
          <table:table-cell table:style-name="Default" office:value-type="string" office:string-value="NUDIMA DE MADERA SL"/>
          <table:table-cell table:style-name="Default" office:value-type="string" office:string-value="Tornaría, torneiro(a) de madeira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O PEREIRO"/>
          <table:table-cell table:style-name="Default" office:value-type="string" office:string-value="21"/>
          <table:table-cell table:number-columns-repeated="3"/>
          <table:table-cell table:style-name="Default" office:value-type="string" office:string-value="BERRES"/>
          <table:table-cell/>
          <table:table-cell table:style-name="Default" office:value-type="string" office:string-value="36688"/>
          <table:table-cell table:style-name="Default" office:value-type="string" office:string-value="Pontevedra"/>
          <table:table-cell table:style-name="Default" office:value-type="string" office:string-value="0176"/>
          <table:table-cell table:style-name="Default" office:value-type="string" office:string-value="Estrada (A)"/>
          <table:table-cell/>
          <table:table-cell table:style-name="Default" office:value-type="string" office:string-value="www.nudima.com"/>
          <table:table-cell table:style-name="Default" office:value-type="string" office:string-value="986588692"/>
        </table:table-row>
        <table:table-row table:style-name="ro1">
          <table:table-cell table:style-name="Default" office:value-type="string" office:string-value="172"/>
          <table:table-cell table:style-name="Default" office:value-type="string" office:string-value="ABEIJON HERMANOS SL"/>
          <table:table-cell table:style-name="Default" office:value-type="string" office:string-value="ASTILLEROS ABEIJON HERMANOS, S.L."/>
          <table:table-cell table:style-name="Default" office:value-type="string" office:string-value="Carpintaría de ribeira, carpinteiro(a) de ribeira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SABARDES"/>
          <table:table-cell table:style-name="Default" office:value-type="string" office:string-value="11"/>
          <table:table-cell table:number-columns-repeated="4"/>
          <table:table-cell table:style-name="Default" office:value-type="string" office:string-value="O FREIXO"/>
          <table:table-cell table:style-name="Default" office:value-type="string" office:string-value="15230"/>
          <table:table-cell table:style-name="Default" office:value-type="string" office:string-value="Coruña (A)"/>
          <table:table-cell table:style-name="Default" office:value-type="string" office:string-value="0623"/>
          <table:table-cell table:style-name="Default" office:value-type="string" office:string-value="Outes"/>
          <table:table-cell table:style-name="Default" office:value-type="string" office:string-value="OUTES"/>
          <table:table-cell/>
          <table:table-cell table:style-name="Default" office:value-type="string" office:string-value="626993442"/>
        </table:table-row>
        <table:table-row table:style-name="ro1">
          <table:table-cell table:style-name="Default" office:value-type="string" office:string-value="163"/>
          <table:table-cell table:style-name="Default" office:value-type="string" office:string-value="MARIA INÉS LÓPEZ PENELAS"/>
          <table:table-cell table:style-name="Default" office:value-type="string" office:string-value="INÉS PENELAS BY INPE"/>
          <table:table-cell table:style-name="Default" office:value-type="string" office:string-value="Modist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MAGOY"/>
          <table:table-cell table:style-name="Default" office:value-type="string" office:string-value="68"/>
          <table:table-cell/>
          <table:table-cell table:style-name="Default" office:value-type="string" office:string-value="3"/>
          <table:table-cell table:style-name="Default" office:value-type="string" office:string-value="A"/>
          <table:table-cell table:number-columns-repeated="2"/>
          <table:table-cell table:style-name="Default" office:value-type="string" office:string-value="27002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982253430"/>
          <table:table-cell table:style-name="Default" office:value-type="string" office:string-value="INES PENELAS BY IN PE"/>
          <table:table-cell table:style-name="Default" office:value-type="string" office:string-value="2.I UNIFORMES"/>
        </table:table-row>
        <table:table-row table:style-name="ro1">
          <table:table-cell table:style-name="Default" office:value-type="string" office:string-value="124"/>
          <table:table-cell table:style-name="Default" office:value-type="string" office:string-value="FINK ORFEBRES, S.L."/>
          <table:table-cell table:style-name="Default" office:value-type="string" office:string-value="FINK ORFEBRES SL"/>
          <table:table-cell table:style-name="Default" office:value-type="string" office:string-value="Ourivaría, ourive"/>
          <table:table-cell table:style-name="Default" office:value-type="string" office:string-value=""/>
          <table:table-cell table:style-name="Default" office:value-type="string" office:string-value="Vía"/>
          <table:table-cell table:style-name="Default" office:value-type="string" office:string-value="FARADAY"/>
          <table:table-cell table:style-name="Default" office:value-type="string" office:string-value="1"/>
          <table:table-cell/>
          <table:table-cell table:style-name="Default" office:value-type="string" office:string-value="1"/>
          <table:table-cell table:style-name="Default" office:value-type="string" office:string-value="ESQ"/>
          <table:table-cell table:number-columns-repeated="2"/>
          <table:table-cell table:style-name="Default" office:value-type="string" office:string-value="15890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981593413"/>
        </table:table-row>
        <table:table-row table:style-name="ro1">
          <table:table-cell table:style-name="Default" office:value-type="string" office:string-value="98"/>
          <table:table-cell table:style-name="Default" office:value-type="string" office:string-value="SEVERIANO ARTESANÍA SA"/>
          <table:table-cell table:style-name="Default" office:value-type="string" office:string-value="ADERA"/>
          <table:table-cell table:style-name="Default" office:value-type="string" office:string-value="Tornaría, torneiro(a) de madeira"/>
          <table:table-cell table:style-name="Default" office:value-type="string" office:string-value=""/>
          <table:table-cell table:style-name="Default" office:value-type="string" office:string-value="Polígono"/>
          <table:table-cell table:style-name="Default" office:value-type="string" office:string-value="POL. IND. CRUZ DAS CABEZAS,  S/N"/>
          <table:table-cell table:style-name="Default" office:value-type="string" office:string-value="S/N"/>
          <table:table-cell table:number-columns-repeated="5"/>
          <table:table-cell table:style-name="Default" office:value-type="string" office:string-value="15320"/>
          <table:table-cell table:style-name="Default" office:value-type="string" office:string-value="Coruña (A)"/>
          <table:table-cell table:style-name="Default" office:value-type="string" office:string-value="0709"/>
          <table:table-cell table:style-name="Default" office:value-type="string" office:string-value="Pontes de García Rodríguez (As)"/>
          <table:table-cell table:style-name="Default" office:value-type="string" office:string-value="AS PONTES DE GARCÍA RODRÍ"/>
          <table:table-cell/>
          <table:table-cell table:style-name="Default" office:value-type="string" office:string-value="981452164"/>
        </table:table-row>
        <table:table-row table:style-name="ro1">
          <table:table-cell table:style-name="Default" office:value-type="string" office:string-value="85"/>
          <table:table-cell table:style-name="Default" office:value-type="string" office:string-value="ASOCIACIÓN AIXIÑA"/>
          <table:table-cell table:style-name="Default" office:value-type="string" office:string-value="ASOCIACIÓN AIXIÑA"/>
          <table:table-cell table:style-name="Default" office:value-type="string" office:string-value="Talla de pedra ou mármore, tallista de pedra ou mármore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ECAREDO PAZ"/>
          <table:table-cell table:style-name="Default" office:value-type="string" office:string-value="1"/>
          <table:table-cell table:number-columns-repeated="5"/>
          <table:table-cell table:style-name="Default" office:value-type="string" office:string-value="32005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/>
          <table:table-cell table:style-name="Default" office:value-type="string" office:string-value="988233304"/>
        </table:table-row>
        <table:table-row table:style-name="ro1">
          <table:table-cell table:style-name="Default" office:value-type="string" office:string-value="78"/>
          <table:table-cell table:style-name="Default" office:value-type="string" office:string-value="ARTEFIOS, ASOCIACION PARA LA INCLUSIÓN DE PERSONAS CON DISCAPACIDAD INTELECTUAL"/>
          <table:table-cell table:style-name="Default" office:value-type="string" office:string-value="ARTEFIOS. ASOCIACIÓN PARA LA INCLUSIÓN DE PERSOAS CON DISCAPACIDADE INTELECTUAL"/>
          <table:table-cell table:style-name="Default" office:value-type="string" office:string-value="Tecidos, tecedor(a) (alto e baixo lizo, alfombras, tapices)"/>
          <table:table-cell table:style-name="Default" office:value-type="string" office:string-value="Xoiaría, xoieiro(a)"/>
          <table:table-cell table:style-name="Default" office:value-type="string" office:string-value="Rúa"/>
          <table:table-cell table:style-name="Default" office:value-type="string" office:string-value="RÚA SIMÓN BOLÍVAR, 23 BAIXO"/>
          <table:table-cell table:style-name="Default" office:value-type="string" office:string-value="23"/>
          <table:table-cell/>
          <table:table-cell table:style-name="Default" office:value-type="string" office:string-value="baixo"/>
          <table:table-cell/>
          <table:table-cell table:style-name="Default" office:value-type="string" office:string-value="A CORUÑA"/>
          <table:table-cell table:style-name="Default" office:value-type="string" office:string-value="A CORUÑA"/>
          <table:table-cell table:style-name="Default" office:value-type="string" office:string-value="15011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981129788"/>
          <table:table-cell table:style-name="Default" office:value-type="string" office:string-value="https://www.facebook.com/AsociacionArtefios/"/>
          <table:table-cell table:style-name="Default" office:value-type="string" office:string-value="https://www.instagram.com/artefios/"/>
        </table:table-row>
        <table:table-row table:style-name="ro1">
          <table:table-cell table:style-name="Default" office:value-type="string" office:string-value="56"/>
          <table:table-cell table:style-name="Default" office:value-type="string" office:string-value="AREAZOS S.L"/>
          <table:table-cell table:style-name="Default" office:value-type="string" office:string-value="ATALANTA MADERA ARTESANIA"/>
          <table:table-cell table:style-name="Default" office:value-type="string" office:string-value="Tornaría, torneiro(a) de madeir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OUTEIRA"/>
          <table:table-cell table:style-name="Default" office:value-type="string" office:string-value="10"/>
          <table:table-cell table:number-columns-repeated="3"/>
          <table:table-cell table:style-name="Default" office:value-type="string" office:string-value="BERRES"/>
          <table:table-cell/>
          <table:table-cell table:style-name="Default" office:value-type="string" office:string-value="36688"/>
          <table:table-cell table:style-name="Default" office:value-type="string" office:string-value="Pontevedra"/>
          <table:table-cell table:style-name="Default" office:value-type="string" office:string-value="0176"/>
          <table:table-cell table:style-name="Default" office:value-type="string" office:string-value="Estrada (A)"/>
          <table:table-cell table:style-name="Default" office:value-type="string" office:string-value="A ESTRADA"/>
          <table:table-cell/>
          <table:table-cell table:style-name="Default" office:value-type="string" office:string-value="665144256"/>
          <table:table-cell table:style-name="Default" office:value-type="string" office:string-value="@ATALANTAMADERA"/>
          <table:table-cell table:style-name="Default" office:value-type="string" office:string-value="@ATALANTAMADERA"/>
        </table:table-row>
        <table:table-row table:style-name="ro1">
          <table:table-cell table:style-name="Default" office:value-type="string" office:string-value="5"/>
          <table:table-cell table:style-name="Default" office:value-type="string" office:string-value="ASTELEIROS TRIÑANES DOMÍNGUEZ, S.L"/>
          <table:table-cell table:style-name="Default" office:value-type="string" office:string-value="ASTELEIROS TRIÑANES DOMÍNGUEZ, S.L."/>
          <table:table-cell table:style-name="Default" office:value-type="string" office:string-value="Carpintaría de ribeira, carpinteiro(a) de ribeira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LADEIRA-CHAZO"/>
          <table:table-cell table:style-name="Default" office:value-type="string" office:string-value="33"/>
          <table:table-cell table:number-columns-repeated="3"/>
          <table:table-cell table:style-name="Default" office:value-type="string" office:string-value="ABANQUEIRO"/>
          <table:table-cell/>
          <table:table-cell table:style-name="Default" office:value-type="string" office:string-value="15938"/>
          <table:table-cell table:style-name="Default" office:value-type="string" office:string-value="Coruña (A)"/>
          <table:table-cell table:style-name="Default" office:value-type="string" office:string-value="0119"/>
          <table:table-cell table:style-name="Default" office:value-type="string" office:string-value="Boiro"/>
          <table:table-cell table:style-name="Default" office:value-type="string" office:string-value="BOIRO"/>
          <table:table-cell/>
          <table:table-cell table:style-name="Default" office:value-type="string" office:string-value="981847440"/>
          <table:table-cell table:style-name="Default" office:value-type="string" office:string-value="WWW.FACEBOOK.COM/294927390704280"/>
        </table:table-row>
        <table:table-row table:style-name="ro1">
          <table:table-cell table:style-name="Default" office:value-type="string" office:string-value="267"/>
          <table:table-cell table:style-name="Default" office:value-type="string" office:string-value="Maria Teresa VILLAR REINO"/>
          <table:table-cell table:style-name="Default" office:value-type="string" office:string-value="Musical JR"/>
          <table:table-cell table:style-name="Default" office:value-type="string" office:string-value="Produtor(a) de instrumentos tradicionais populares galegos"/>
          <table:table-cell table:style-name="Default" office:value-type="string" office:string-value="Produtor(a) de instrumentos tradicionais populares galegos"/>
          <table:table-cell table:style-name="Default" office:value-type="string" office:string-value="Rúa"/>
          <table:table-cell table:style-name="Default" office:value-type="string" office:string-value="BOS AIRES"/>
          <table:table-cell table:style-name="Default" office:value-type="string" office:string-value="16"/>
          <table:table-cell/>
          <table:table-cell table:style-name="Default" office:value-type="string" office:string-value="2"/>
          <table:table-cell table:number-columns-repeated="3"/>
          <table:table-cell table:style-name="Default" office:value-type="string" office:string-value="15100"/>
          <table:table-cell table:style-name="Default" office:value-type="string" office:string-value="Coruña (A)"/>
          <table:table-cell table:style-name="Default" office:value-type="string" office:string-value="0196"/>
          <table:table-cell table:style-name="Default" office:value-type="string" office:string-value="Carballo"/>
          <table:table-cell table:style-name="Default" office:value-type="string" office:string-value="CARBALLO"/>
          <table:table-cell/>
          <table:table-cell table:style-name="Default" office:value-type="string" office:string-value="981701326"/>
        </table:table-row>
        <table:table-row table:style-name="ro1">
          <table:table-cell table:style-name="Default" office:value-type="string" office:string-value="489"/>
          <table:table-cell table:style-name="Default" office:value-type="string" office:string-value="JACOBO OTERO GARRIDO"/>
          <table:table-cell table:style-name="Default" office:value-type="string" office:string-value="ARTEGALIA XOIERI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STELAO"/>
          <table:table-cell table:style-name="Default" office:value-type="string" office:string-value="3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36930"/>
          <table:table-cell table:style-name="Default" office:value-type="string" office:string-value="Pontevedra"/>
          <table:table-cell table:style-name="Default" office:value-type="string" office:string-value="0046"/>
          <table:table-cell table:style-name="Default" office:value-type="string" office:string-value="Bueu"/>
          <table:table-cell table:style-name="Default" office:value-type="string" office:string-value="BUEU"/>
          <table:table-cell/>
          <table:table-cell table:style-name="Default" office:value-type="string" office:string-value="986322529"/>
        </table:table-row>
        <table:table-row table:style-name="ro1">
          <table:table-cell table:style-name="Default" office:value-type="string" office:string-value="480"/>
          <table:table-cell table:style-name="Default" office:value-type="string" office:string-value="RAQUEL MARÍA ÁLVAREZ ESTÉVEZ"/>
          <table:table-cell table:style-name="Default" office:value-type="string" office:string-value="TALLER CASCABEL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CAMELIAS"/>
          <table:table-cell table:style-name="Default" office:value-type="string" office:string-value="64"/>
          <table:table-cell/>
          <table:table-cell table:style-name="Default" office:value-type="string" office:string-value="1"/>
          <table:table-cell table:style-name="Default" office:value-type="string" office:string-value="DTA"/>
          <table:table-cell table:number-columns-repeated="2"/>
          <table:table-cell table:style-name="Default" office:value-type="string" office:string-value="36211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tallercascabel.es"/>
          <table:table-cell table:style-name="Default" office:value-type="string" office:string-value="679567608"/>
          <table:table-cell/>
          <table:table-cell table:style-name="Default" office:value-type="string" office:string-value="@joyascascabel"/>
        </table:table-row>
        <table:table-row table:style-name="ro1">
          <table:table-cell table:style-name="Default" office:value-type="string" office:string-value="997"/>
          <table:table-cell table:style-name="Default" office:value-type="string" office:string-value="INMACULADA DÍAZ CABADO"/>
          <table:table-cell table:style-name="Default" office:value-type="string" office:string-value="La Bellota Mágic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Otero Pedrayo"/>
          <table:table-cell table:style-name="Default" office:value-type="string" office:string-value="48"/>
          <table:table-cell/>
          <table:table-cell table:style-name="Default" office:value-type="string" office:string-value="5"/>
          <table:table-cell table:style-name="Default" office:value-type="string" office:string-value="D"/>
          <table:table-cell table:number-columns-repeated="2"/>
          <table:table-cell table:style-name="Default" office:value-type="string" office:string-value="27003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53286297"/>
          <table:table-cell table:style-name="Default" office:value-type="string" office:string-value="La Bellota Mágica"/>
          <table:table-cell table:style-name="Default" office:value-type="string" office:string-value="lbellotamagica"/>
        </table:table-row>
        <table:table-row table:style-name="ro1">
          <table:table-cell table:style-name="Default" office:value-type="string" office:string-value="795"/>
          <table:table-cell table:style-name="Default" office:value-type="string" office:string-value="Mª MARISA HERMIDA OROSA"/>
          <table:table-cell table:style-name="Default" office:value-type="string" office:string-value="MARISA HERMIDA OROSA"/>
          <table:table-cell table:style-name="Default" office:value-type="string" office:string-value="Encaixes, encaixeiro(a), palilleiro(a), picador(a) de cartóns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POBOADO  DAS VEIGAS "/>
          <table:table-cell table:style-name="Default" office:value-type="string" office:string-value="530"/>
          <table:table-cell table:number-columns-repeated="2"/>
          <table:table-cell table:style-name="Default" office:value-type="string" office:string-value="F"/>
          <table:table-cell table:number-columns-repeated="2"/>
          <table:table-cell table:style-name="Default" office:value-type="string" office:string-value="15320"/>
          <table:table-cell table:style-name="Default" office:value-type="string" office:string-value="Coruña (A)"/>
          <table:table-cell table:style-name="Default" office:value-type="string" office:string-value="0709"/>
          <table:table-cell table:style-name="Default" office:value-type="string" office:string-value="Pontes de García Rodríguez (As)"/>
          <table:table-cell table:style-name="Default" office:value-type="string" office:string-value="AS PONTES DE GARCÍA RODRÍ"/>
          <table:table-cell/>
          <table:table-cell table:style-name="Default" office:value-type="string" office:string-value="679258555"/>
        </table:table-row>
        <table:table-row table:style-name="ro1">
          <table:table-cell table:style-name="Default" office:value-type="string" office:string-value="274"/>
          <table:table-cell table:style-name="Default" office:value-type="string" office:string-value="JOSÉ MANUEL GIL RODRÍGUEZ"/>
          <table:table-cell table:style-name="Default" office:value-type="string" office:string-value="OBRADOIRO DE GAITAS GIL"/>
          <table:table-cell table:style-name="Default" office:value-type="string" office:string-value="Produtor(a) de instrumentos tradicionais populares galego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ANTEIRO XOSÉ CERVIÑO"/>
          <table:table-cell table:style-name="Default" office:value-type="string" office:string-value="27"/>
          <table:table-cell table:number-columns-repeated="4"/>
          <table:table-cell table:style-name="Default" office:value-type="string" office:string-value="AS CACHADAS"/>
          <table:table-cell table:style-name="Default" office:value-type="string" office:string-value="36860"/>
          <table:table-cell table:style-name="Default" office:value-type="string" office:string-value="Pontevedra"/>
          <table:table-cell table:style-name="Default" office:value-type="string" office:string-value="0427"/>
          <table:table-cell table:style-name="Default" office:value-type="string" office:string-value="Ponteareas"/>
          <table:table-cell table:style-name="Default" office:value-type="string" office:string-value="PONTEAREAS"/>
          <table:table-cell/>
          <table:table-cell table:style-name="Default" office:value-type="string" office:string-value="658969063"/>
        </table:table-row>
        <table:table-row table:style-name="ro1">
          <table:table-cell table:style-name="Default" office:value-type="string" office:string-value="426"/>
          <table:table-cell table:style-name="Default" office:value-type="string" office:string-value="M ELENA  FERRO Lamela"/>
          <table:table-cell table:style-name="Default" office:value-type="string" office:string-value="EFERRO"/>
          <table:table-cell table:style-name="Default" office:value-type="string" office:string-value="Zoqueiro(a), produtor(a) de zocos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REBOREDO,1, MERZA"/>
          <table:table-cell table:style-name="Default" office:value-type="string" office:string-value="1"/>
          <table:table-cell table:number-columns-repeated="3"/>
          <table:table-cell table:style-name="Default" office:value-type="string" office:string-value="MERZA"/>
          <table:table-cell table:style-name="Default" office:value-type="string" office:string-value="MERZA"/>
          <table:table-cell table:style-name="Default" office:value-type="string" office:string-value="36580"/>
          <table:table-cell table:style-name="Default" office:value-type="string" office:string-value="Pontevedra"/>
          <table:table-cell table:style-name="Default" office:value-type="string" office:string-value="0596"/>
          <table:table-cell table:style-name="Default" office:value-type="string" office:string-value="Vila de Cruces"/>
          <table:table-cell table:style-name="Default" office:value-type="string" office:string-value="Vila de Cruces"/>
          <table:table-cell table:style-name="Default" office:value-type="string" office:string-value="www.elenaferro.com"/>
          <table:table-cell table:style-name="Default" office:value-type="string" office:string-value="986583524"/>
          <table:table-cell table:style-name="Default" office:value-type="string" office:string-value="EFERRO"/>
          <table:table-cell table:style-name="Default" office:value-type="string" office:string-value="EFERRO_ELENAFERRO"/>
        </table:table-row>
        <table:table-row table:style-name="ro1">
          <table:table-cell table:style-name="Default" office:value-type="string" office:string-value="348"/>
          <table:table-cell table:style-name="Default" office:value-type="string" office:string-value="Mª DOLORES SILVA PÉREZ"/>
          <table:table-cell table:style-name="Default" office:value-type="string" office:string-value="Mª DOLORES"/>
          <table:table-cell table:style-name="Default" office:value-type="string" office:string-value="Ourivaría, ourive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PADRÓN 13 BXO"/>
          <table:table-cell table:style-name="Default" office:value-type="string" office:string-value="13"/>
          <table:table-cell table:number-columns-repeated="5"/>
          <table:table-cell table:style-name="Default" office:value-type="string" office:string-value="36680"/>
          <table:table-cell table:style-name="Default" office:value-type="string" office:string-value="Pontevedra"/>
          <table:table-cell table:style-name="Default" office:value-type="string" office:string-value="0176"/>
          <table:table-cell table:style-name="Default" office:value-type="string" office:string-value="Estrada (A)"/>
          <table:table-cell table:style-name="Default" office:value-type="string" office:string-value="A ESTRADA"/>
          <table:table-cell table:style-name="Default" office:value-type="string" office:string-value="www.maysil.com"/>
          <table:table-cell table:style-name="Default" office:value-type="string" office:string-value="986570595"/>
        </table:table-row>
        <table:table-row table:style-name="ro1">
          <table:table-cell table:style-name="Default" office:value-type="string" office:string-value="648"/>
          <table:table-cell table:style-name="Default" office:value-type="string" office:string-value="EDITA RODRÍGUEZ OCA"/>
          <table:table-cell table:style-name="Default" office:value-type="string" office:string-value="EDITA rodríguez oca"/>
          <table:table-cell table:style-name="Default" office:value-type="string" office:string-value="Marroquinaría, marroquineiro(a)"/>
          <table:table-cell table:style-name="Default" office:value-type="string" office:string-value="Marroquinaría, marroquineiro(a)"/>
          <table:table-cell table:style-name="Default" office:value-type="string" office:string-value="Travesía"/>
          <table:table-cell table:style-name="Default" office:value-type="string" office:string-value="de basquiños"/>
          <table:table-cell table:style-name="Default" office:value-type="string" office:string-value="14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15704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www.jatafarta.com"/>
          <table:table-cell table:style-name="Default" office:value-type="string" office:string-value="600295633"/>
          <table:table-cell table:style-name="Default" office:value-type="string" office:string-value="https://www.facebook.com/jatafarta"/>
          <table:table-cell table:style-name="Default" office:value-type="string" office:string-value="https://www.instagram.com/jatafarta/?hl=es"/>
        </table:table-row>
        <table:table-row table:style-name="ro1">
          <table:table-cell table:style-name="Default" office:value-type="string" office:string-value="622"/>
          <table:table-cell table:style-name="Default" office:value-type="string" office:string-value="TERESA MÍGUEZ GARCÍA"/>
          <table:table-cell table:style-name="Default" office:value-type="string" office:string-value="MARÍA TERESA"/>
          <table:table-cell table:style-name="Default" office:value-type="string" office:string-value="Encadernación, encadernador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JOSÉ REGOJO"/>
          <table:table-cell table:style-name="Default" office:value-type="string" office:string-value="12"/>
          <table:table-cell/>
          <table:table-cell table:style-name="Default" office:value-type="string" office:string-value="3"/>
          <table:table-cell table:style-name="Default" office:value-type="string" office:string-value="C"/>
          <table:table-cell table:number-columns-repeated="2"/>
          <table:table-cell table:style-name="Default" office:value-type="string" office:string-value="36800"/>
          <table:table-cell table:style-name="Default" office:value-type="string" office:string-value="Pontevedra"/>
          <table:table-cell table:style-name="Default" office:value-type="string" office:string-value="0451"/>
          <table:table-cell table:style-name="Default" office:value-type="string" office:string-value="Redondela"/>
          <table:table-cell table:style-name="Default" office:value-type="string" office:string-value="REDONDELA"/>
          <table:table-cell/>
          <table:table-cell table:style-name="Default" office:value-type="string" office:string-value="659422117"/>
        </table:table-row>
        <table:table-row table:style-name="ro1">
          <table:table-cell table:style-name="Default" office:value-type="string" office:string-value="194"/>
          <table:table-cell table:style-name="Default" office:value-type="string" office:string-value="FRANCISCO PAZOS MARTÍNEZ"/>
          <table:table-cell table:style-name="Default" office:value-type="string" office:string-value="FRANCISCO PAZOS MARTINEZ"/>
          <table:table-cell table:style-name="Default" office:value-type="string" office:string-value="Escultura, escultor(a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VISTA ALEGRE 6 A MEAÑO"/>
          <table:table-cell table:number-columns-repeated="6"/>
          <table:table-cell table:style-name="Default" office:value-type="string" office:string-value="36968"/>
          <table:table-cell table:style-name="Default" office:value-type="string" office:string-value="Pontevedra"/>
          <table:table-cell table:style-name="Default" office:value-type="string" office:string-value="0274"/>
          <table:table-cell table:style-name="Default" office:value-type="string" office:string-value="Meaño"/>
          <table:table-cell table:style-name="Default" office:value-type="string" office:string-value="MEAÑO"/>
          <table:table-cell table:style-name="Default" office:value-type="string" office:string-value="www.fpazos.es"/>
          <table:table-cell table:style-name="Default" office:value-type="string" office:string-value="986747153"/>
        </table:table-row>
        <table:table-row table:style-name="ro1">
          <table:table-cell table:style-name="Default" office:value-type="string" office:string-value="824"/>
          <table:table-cell table:style-name="Default" office:value-type="string" office:string-value="OLGA BARROS GATO"/>
          <table:table-cell table:style-name="Default" office:value-type="string" office:string-value="OLG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ÉNDEZ NÚÑEZ "/>
          <table:table-cell table:style-name="Default" office:value-type="string" office:string-value="10"/>
          <table:table-cell/>
          <table:table-cell table:style-name="Default" office:value-type="string" office:string-value="BX"/>
          <table:table-cell table:number-columns-repeated="3"/>
          <table:table-cell table:style-name="Default" office:value-type="string" office:string-value="36202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https://www.facebook.com/o.gatoconjoyas"/>
          <table:table-cell table:style-name="Default" office:value-type="string" office:string-value="986377081"/>
        </table:table-row>
        <table:table-row table:style-name="ro1">
          <table:table-cell table:style-name="Default" office:value-type="string" office:string-value="544"/>
          <table:table-cell table:style-name="Default" office:value-type="string" office:string-value="JOSÉ CALVIÑO DOVAL"/>
          <table:table-cell table:style-name="Default" office:value-type="string" office:string-value="O ESTEVO"/>
          <table:table-cell table:style-name="Default" office:value-type="string" office:string-value="Cantaría, canteiro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GAR.VISTUIDE,  4-AZ"/>
          <table:table-cell table:style-name="Default" office:value-type="string" office:string-value="4"/>
          <table:table-cell table:number-columns-repeated="3"/>
          <table:table-cell table:style-name="Default" office:value-type="string" office:string-value="AZ"/>
          <table:table-cell/>
          <table:table-cell table:style-name="Default" office:value-type="string" office:string-value="36538"/>
          <table:table-cell table:style-name="Default" office:value-type="string" office:string-value="Pontevedra"/>
          <table:table-cell table:style-name="Default" office:value-type="string" office:string-value="0470"/>
          <table:table-cell table:style-name="Default" office:value-type="string" office:string-value="Rodeiro"/>
          <table:table-cell table:style-name="Default" office:value-type="string" office:string-value="RODEIRO"/>
          <table:table-cell/>
          <table:table-cell table:style-name="Default" office:value-type="string" office:string-value="634415309"/>
          <table:table-cell table:style-name="Default" office:value-type="string" office:string-value="https://www.facebook.com/jose.calvino.33046"/>
        </table:table-row>
        <table:table-row table:style-name="ro1">
          <table:table-cell table:style-name="Default" office:value-type="string" office:string-value="434"/>
          <table:table-cell table:style-name="Default" office:value-type="string" office:string-value="ESTEFANÍA SÁNCHEZ BARREIRO"/>
          <table:table-cell table:style-name="Default" office:value-type="string" office:string-value="ESTEFANÍ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LUIS DE CAMOENS"/>
          <table:table-cell table:style-name="Default" office:value-type="string" office:string-value="6"/>
          <table:table-cell/>
          <table:table-cell table:style-name="Default" office:value-type="string" office:string-value="1"/>
          <table:table-cell table:number-columns-repeated="3"/>
          <table:table-cell table:style-name="Default" office:value-type="string" office:string-value="15011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style-name="Default" office:value-type="string" office:string-value="www.facebook.com/fanisanchezbarreiroceramica"/>
          <table:table-cell table:style-name="Default" office:value-type="string" office:string-value="600070098"/>
          <table:table-cell table:style-name="Default" office:value-type="string" office:string-value="fanisanchezbarreiroceramica"/>
          <table:table-cell table:style-name="Default" office:value-type="string" office:string-value="fanisanchezbarreiro"/>
        </table:table-row>
        <table:table-row table:style-name="ro1">
          <table:table-cell table:style-name="Default" office:value-type="string" office:string-value="181"/>
          <table:table-cell table:style-name="Default" office:value-type="string" office:string-value="GERMÁN ARIAS LÓPEZ"/>
          <table:table-cell table:style-name="Default" office:value-type="string" office:string-value="ARXEMIL LUTHERÍA"/>
          <table:table-cell table:style-name="Default" office:value-type="string" office:string-value="Produtor(a) de instrumentos tradicionais populares galego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MARQUÉS DE UGENA "/>
          <table:table-cell table:style-name="Default" office:value-type="string" office:string-value="48"/>
          <table:table-cell table:number-columns-repeated="5"/>
          <table:table-cell table:style-name="Default" office:value-type="string" office:string-value="27600"/>
          <table:table-cell table:style-name="Default" office:value-type="string" office:string-value="Lugo"/>
          <table:table-cell table:style-name="Default" office:value-type="string" office:string-value="0575"/>
          <table:table-cell table:style-name="Default" office:value-type="string" office:string-value="Sarria"/>
          <table:table-cell table:style-name="Default" office:value-type="string" office:string-value="SARRIA"/>
          <table:table-cell/>
          <table:table-cell table:style-name="Default" office:value-type="string" office:string-value="616130995"/>
        </table:table-row>
        <table:table-row table:style-name="ro1">
          <table:table-cell table:style-name="Default" office:value-type="string" office:string-value="443"/>
          <table:table-cell table:style-name="Default" office:value-type="string" office:string-value="MARIA  CARMEN LOPEZ DÍAZ"/>
          <table:table-cell table:style-name="Default" office:value-type="string" office:string-value="Mª DEL CARMEN LÓPEZ DÍAZ"/>
          <table:table-cell table:style-name="Default" office:value-type="string" office:string-value="Traxes tradicionais populares, produtor(a) de..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BENXAMIN PAZ"/>
          <table:table-cell table:style-name="Default" office:value-type="string" office:string-value="5"/>
          <table:table-cell/>
          <table:table-cell table:style-name="Default" office:value-type="string" office:string-value="ENT"/>
          <table:table-cell table:number-columns-repeated="3"/>
          <table:table-cell table:style-name="Default" office:value-type="string" office:string-value="27800"/>
          <table:table-cell table:style-name="Default" office:value-type="string" office:string-value="Lugo"/>
          <table:table-cell table:style-name="Default" office:value-type="string" office:string-value="0654"/>
          <table:table-cell table:style-name="Default" office:value-type="string" office:string-value="Vilalba"/>
          <table:table-cell table:style-name="Default" office:value-type="string" office:string-value="VILALBA"/>
          <table:table-cell/>
          <table:table-cell table:style-name="Default" office:value-type="string" office:string-value="619869861"/>
        </table:table-row>
        <table:table-row table:style-name="ro1">
          <table:table-cell table:style-name="Default" office:value-type="string" office:string-value="570"/>
          <table:table-cell table:style-name="Default" office:value-type="string" office:string-value="JOSÉ LUÍS ESTAR LÓPEZ"/>
          <table:table-cell table:style-name="Default" office:value-type="string" office:string-value="PATINA TALLER DE RESTAURACIÓN DE MOBLES"/>
          <table:table-cell table:style-name="Default" office:value-type="string" office:string-value="Restauración, restaurador(a) (madeira, mobiliario, papel, pintura, arqueoloxía, coiro, pedra, etc.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AS TABERNAS"/>
          <table:table-cell table:style-name="Default" office:value-type="string" office:string-value="7"/>
          <table:table-cell table:number-columns-repeated="5"/>
          <table:table-cell table:style-name="Default" office:value-type="string" office:string-value="27294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59498439"/>
        </table:table-row>
        <table:table-row table:style-name="ro1">
          <table:table-cell table:style-name="Default" office:value-type="string" office:string-value="406"/>
          <table:table-cell table:style-name="Default" office:value-type="string" office:string-value="JAIME PIÑEIRO BORRAJO"/>
          <table:table-cell table:style-name="Default" office:value-type="string" office:string-value="JAIME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ANTÓN VILAR PONTE"/>
          <table:table-cell table:style-name="Default" office:value-type="string" office:string-value="4"/>
          <table:table-cell/>
          <table:table-cell table:style-name="Default" office:value-type="string" office:string-value="4"/>
          <table:table-cell table:style-name="Default" office:value-type="string" office:string-value="D"/>
          <table:table-cell table:style-name="Default" office:value-type="string" office:string-value="O CASTIÑEIRIÑO"/>
          <table:table-cell table:style-name="Default" office:value-type="string" office:string-value="SANTIAGO DE COMPOISTELA "/>
          <table:table-cell table:style-name="Default" office:value-type="string" office:string-value="15702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xaimepineiro.gal"/>
          <table:table-cell table:style-name="Default" office:value-type="string" office:string-value="981590348"/>
        </table:table-row>
        <table:table-row table:style-name="ro1">
          <table:table-cell table:style-name="Default" office:value-type="string" office:string-value="972"/>
          <table:table-cell table:style-name="Default" office:value-type="string" office:string-value="LUCÍA FIGUEROA RODRÍGUEZ"/>
          <table:table-cell table:style-name="Default" office:value-type="string" office:string-value="ENCAIXES LUCITA"/>
          <table:table-cell table:style-name="Default" office:value-type="string" office:string-value="Encaixes, encaixeiro(a), palilleiro(a), picador(a) de cartóns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OZÓN"/>
          <table:table-cell table:style-name="Default" office:value-type="string" office:string-value="41"/>
          <table:table-cell table:number-columns-repeated="5"/>
          <table:table-cell table:style-name="Default" office:value-type="string" office:string-value="15126"/>
          <table:table-cell table:style-name="Default" office:value-type="string" office:string-value="Coruña (A)"/>
          <table:table-cell table:style-name="Default" office:value-type="string" office:string-value="0525"/>
          <table:table-cell table:style-name="Default" office:value-type="string" office:string-value="Muxía"/>
          <table:table-cell table:style-name="Default" office:value-type="string" office:string-value="MUXÍA"/>
          <table:table-cell/>
          <table:table-cell table:style-name="Default" office:value-type="string" office:string-value="600208148"/>
          <table:table-cell table:style-name="Default" office:value-type="string" office:string-value="https://www.facebook.com/EncajesLucita"/>
          <table:table-cell table:style-name="Default" office:value-type="string" office:string-value="https://www.instagram.com/encaixeslucita/"/>
        </table:table-row>
        <table:table-row table:style-name="ro1">
          <table:table-cell table:style-name="Default" office:value-type="string" office:string-value="329"/>
          <table:table-cell table:style-name="Default" office:value-type="string" office:string-value="MARÍA  DEL PILAR GÓMEZ CAAMAÑO"/>
          <table:table-cell table:style-name="Default" office:value-type="string" office:string-value="Mª DEL PILAR"/>
          <table:table-cell table:style-name="Default" office:value-type="string" office:string-value="Olaría, ol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CEIDE"/>
          <table:table-cell table:style-name="Default" office:value-type="string" office:string-value="1"/>
          <table:table-cell table:number-columns-repeated="3"/>
          <table:table-cell table:style-name="Default" office:value-type="string" office:string-value="SISAMO"/>
          <table:table-cell/>
          <table:table-cell table:style-name="Default" office:value-type="string" office:string-value="15106"/>
          <table:table-cell table:style-name="Default" office:value-type="string" office:string-value="Coruña (A)"/>
          <table:table-cell table:style-name="Default" office:value-type="string" office:string-value="0196"/>
          <table:table-cell table:style-name="Default" office:value-type="string" office:string-value="Carballo"/>
          <table:table-cell table:style-name="Default" office:value-type="string" office:string-value="CARBALLO"/>
          <table:table-cell/>
          <table:table-cell table:style-name="Default" office:value-type="string" office:string-value="981724125"/>
        </table:table-row>
        <table:table-row table:style-name="ro1">
          <table:table-cell table:style-name="Default" office:value-type="string" office:string-value="584"/>
          <table:table-cell table:style-name="Default" office:value-type="string" office:string-value="GINGKO TALLER SL"/>
          <table:table-cell table:style-name="Default" office:value-type="string" office:string-value="GINGKO TALLER SL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TA COMBA "/>
          <table:table-cell table:style-name="Default" office:value-type="string" office:string-value="5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15705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981582965"/>
        </table:table-row>
        <table:table-row table:style-name="ro1">
          <table:table-cell table:style-name="Default" office:value-type="string" office:string-value="420"/>
          <table:table-cell table:style-name="Default" office:value-type="string" office:string-value="Inés PALLARES López"/>
          <table:table-cell table:style-name="Default" office:value-type="string" office:string-value="Inés Pallares López"/>
          <table:table-cell table:style-name="Default" office:value-type="string" office:string-value="Encadernación, encadernador(a)"/>
          <table:table-cell table:style-name="Default" office:value-type="string" office:string-value=""/>
          <table:table-cell table:style-name="Default" office:value-type="string" office:string-value="Aldea"/>
          <table:table-cell table:style-name="Default" office:value-type="string" office:string-value="MOUGÁN"/>
          <table:table-cell table:style-name="Default" office:value-type="string" office:string-value="40"/>
          <table:table-cell table:number-columns-repeated="3"/>
          <table:table-cell table:style-name="Default" office:value-type="string" office:string-value="MOUGÁN"/>
          <table:table-cell table:style-name="Default" office:value-type="string" office:string-value="MOUGÁN"/>
          <table:table-cell table:style-name="Default" office:value-type="string" office:string-value="27185"/>
          <table:table-cell table:style-name="Default" office:value-type="string" office:string-value="Lugo"/>
          <table:table-cell table:style-name="Default" office:value-type="string" office:string-value="0235"/>
          <table:table-cell table:style-name="Default" office:value-type="string" office:string-value="Guntín"/>
          <table:table-cell table:style-name="Default" office:value-type="string" office:string-value="GUNTÍN"/>
          <table:table-cell/>
          <table:table-cell table:style-name="Default" office:value-type="string" office:string-value="677088697"/>
        </table:table-row>
        <table:table-row table:style-name="ro1">
          <table:table-cell table:style-name="Default" office:value-type="string" office:string-value="213"/>
          <table:table-cell table:style-name="Default" office:value-type="string" office:string-value="XOAN MANUEL TUBÍO FERNÁNDEZ"/>
          <table:table-cell table:style-name="Default" office:value-type="string" office:string-value="XANECO"/>
          <table:table-cell table:style-name="Default" office:value-type="string" office:string-value="Produtor(a) de instrumentos tradicionais populares galegos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ABELADOIRA"/>
          <table:table-cell table:style-name="Default" office:value-type="string" office:string-value="1"/>
          <table:table-cell table:number-columns-repeated="3"/>
          <table:table-cell table:style-name="Default" office:value-type="string" office:string-value="SAN FIZ DE PAZ"/>
          <table:table-cell/>
          <table:table-cell table:style-name="Default" office:value-type="string" office:string-value="27153"/>
          <table:table-cell table:style-name="Default" office:value-type="string" office:string-value="Lugo"/>
          <table:table-cell table:style-name="Default" office:value-type="string" office:string-value="0399"/>
          <table:table-cell table:style-name="Default" office:value-type="string" office:string-value="Outeiro de Rei"/>
          <table:table-cell table:style-name="Default" office:value-type="string" office:string-value="OUTEIRO DE REI"/>
          <table:table-cell/>
          <table:table-cell table:style-name="Default" office:value-type="string" office:string-value="982393278"/>
          <table:table-cell table:style-name="Default" office:value-type="string" office:string-value="https://www.facebook.com/obradoiroxaneco/"/>
          <table:table-cell table:style-name="Default" office:value-type="string" office:string-value="https://www.instagram.com/xanecotubio/"/>
        </table:table-row>
        <table:table-row table:style-name="ro1">
          <table:table-cell table:style-name="Default" office:value-type="string" office:string-value="130"/>
          <table:table-cell table:style-name="Default" office:value-type="string" office:string-value="RICARDO ANTELO PARGA"/>
          <table:table-cell table:style-name="Default" office:value-type="string" office:string-value="."/>
          <table:table-cell table:style-name="Default" office:value-type="string" office:string-value="Cantaría, canteiro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TALLO S/N, A BUGALLEIRA"/>
          <table:table-cell table:style-name="Default" office:value-type="string" office:string-value="0"/>
          <table:table-cell table:number-columns-repeated="5"/>
          <table:table-cell table:style-name="Default" office:value-type="string" office:string-value="15110"/>
          <table:table-cell table:style-name="Default" office:value-type="string" office:string-value="Coruña (A)"/>
          <table:table-cell table:style-name="Default" office:value-type="string" office:string-value="0682"/>
          <table:table-cell table:style-name="Default" office:value-type="string" office:string-value="Ponteceso"/>
          <table:table-cell table:style-name="Default" office:value-type="string" office:string-value="PONTECESO"/>
          <table:table-cell table:style-name="Default" office:value-type="string" office:string-value="www.ricardoantelo.com"/>
        </table:table-row>
        <table:table-row table:style-name="ro1">
          <table:table-cell table:style-name="Default" office:value-type="string" office:string-value="237"/>
          <table:table-cell table:style-name="Default" office:value-type="string" office:string-value="FRANCISCO JAVIER RODRÍGUEZ GÓMEZ"/>
          <table:table-cell table:style-name="Default" office:value-type="string" office:string-value="FRANCISCO JAVIER "/>
          <table:table-cell table:style-name="Default" office:value-type="string" office:string-value="Tecidos, tecedor(a) (alto e baixo lizo, alfombras, tapices)"/>
          <table:table-cell table:style-name="Default" office:value-type="string" office:string-value=""/>
          <table:table-cell table:style-name="Default" office:value-type="string" office:string-value="Ronda"/>
          <table:table-cell table:style-name="Default" office:value-type="string" office:string-value="DE OUTEIRO "/>
          <table:table-cell table:style-name="Default" office:value-type="string" office:string-value="99"/>
          <table:table-cell/>
          <table:table-cell table:style-name="Default" office:value-type="string" office:string-value="1"/>
          <table:table-cell table:style-name="Default" office:value-type="string" office:string-value="A"/>
          <table:table-cell table:number-columns-repeated="2"/>
          <table:table-cell table:style-name="Default" office:value-type="string" office:string-value="15007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style-name="Default" office:value-type="string" office:string-value="www.tapizgalicia.artelista.com"/>
          <table:table-cell table:style-name="Default" office:value-type="string" office:string-value="981230589"/>
        </table:table-row>
        <table:table-row table:style-name="ro1">
          <table:table-cell table:style-name="Default" office:value-type="string" office:string-value="346"/>
          <table:table-cell table:style-name="Default" office:value-type="string" office:string-value="PIA CAROLINA CABRERO GONZÁLEZ"/>
          <table:table-cell table:style-name="Default" office:value-type="string" office:string-value=".TALLER VIOLA"/>
          <table:table-cell table:style-name="Default" office:value-type="string" office:string-value="Arranxos florais con flores naturais ou secas, fabricación de flores de papel ou teas, etc.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CARRACEDA"/>
          <table:table-cell table:style-name="Default" office:value-type="string" office:string-value="102"/>
          <table:table-cell table:number-columns-repeated="3"/>
          <table:table-cell table:style-name="Default" office:value-type="string" office:string-value="San Pedro"/>
          <table:table-cell/>
          <table:table-cell table:style-name="Default" office:value-type="string" office:string-value="15380"/>
          <table:table-cell table:style-name="Default" office:value-type="string" office:string-value="Coruña (A)"/>
          <table:table-cell table:style-name="Default" office:value-type="string" office:string-value="9027"/>
          <table:table-cell table:style-name="Default" office:value-type="string" office:string-value="Oza Cesuras"/>
          <table:table-cell table:style-name="Default" office:value-type="string" office:string-value="Oza dodsRios"/>
          <table:table-cell/>
          <table:table-cell table:style-name="Default" office:value-type="string" office:string-value="+34618870583"/>
          <table:table-cell table:style-name="Default" office:value-type="string" office:string-value="facebook.com/tallerviola"/>
          <table:table-cell table:style-name="Default" office:value-type="string" office:string-value="instagram.com/tallerviola"/>
        </table:table-row>
        <table:table-row table:style-name="ro1">
          <table:table-cell table:style-name="Default" office:value-type="string" office:string-value="799"/>
          <table:table-cell table:style-name="Default" office:value-type="string" office:string-value="LUIS SANTÍN MOSQUERA"/>
          <table:table-cell table:style-name="Default" office:value-type="string" office:string-value="SANTÍN 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PUEBLO IGREXA"/>
          <table:table-cell table:style-name="Default" office:value-type="string" office:string-value="3-C"/>
          <table:table-cell table:number-columns-repeated="3"/>
          <table:table-cell table:style-name="Default" office:value-type="string" office:string-value="SAN XULIÁN DE CELA"/>
          <table:table-cell table:style-name="Default" office:value-type="string" office:string-value="CAMBRE"/>
          <table:table-cell table:style-name="Default" office:value-type="string" office:string-value="15669"/>
          <table:table-cell table:style-name="Default" office:value-type="string" office:string-value="Coruña (A)"/>
          <table:table-cell table:style-name="Default" office:value-type="string" office:string-value="0177"/>
          <table:table-cell table:style-name="Default" office:value-type="string" office:string-value="Cambre"/>
          <table:table-cell table:style-name="Default" office:value-type="string" office:string-value="CAMBRE"/>
          <table:table-cell table:style-name="Default" office:value-type="string" office:string-value="www.santincuero.com"/>
          <table:table-cell table:style-name="Default" office:value-type="string" office:string-value="619187702"/>
        </table:table-row>
        <table:table-row table:style-name="ro1">
          <table:table-cell table:style-name="Default" office:value-type="string" office:string-value="534"/>
          <table:table-cell table:style-name="Default" office:value-type="string" office:string-value="ANA MARIA MARTINEZ GOMEZ"/>
          <table:table-cell table:style-name="Default" office:value-type="string" office:string-value="ANA MARTINEZ GOMEZ - ANAROSETON"/>
          <table:table-cell table:style-name="Default" office:value-type="string" office:string-value="Ourivaría, ourive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LUGAR DE BRAXE"/>
          <table:table-cell table:style-name="Default" office:value-type="string" office:string-value="9"/>
          <table:table-cell table:number-columns-repeated="3"/>
          <table:table-cell table:style-name="Default" office:value-type="string" office:string-value="SAN MARTIN DE TIOBRE"/>
          <table:table-cell table:style-name="Default" office:value-type="string" office:string-value="BRAXE"/>
          <table:table-cell table:style-name="Default" office:value-type="string" office:string-value="15319"/>
          <table:table-cell table:style-name="Default" office:value-type="string" office:string-value="Coruña (A)"/>
          <table:table-cell table:style-name="Default" office:value-type="string" office:string-value="0098"/>
          <table:table-cell table:style-name="Default" office:value-type="string" office:string-value="Betanzos"/>
          <table:table-cell table:style-name="Default" office:value-type="string" office:string-value="Betanzos"/>
          <table:table-cell/>
          <table:table-cell table:style-name="Default" office:value-type="string" office:string-value="628649775"/>
        </table:table-row>
        <table:table-row table:style-name="ro1">
          <table:table-cell table:style-name="Default" office:value-type="string" office:string-value="808"/>
          <table:table-cell table:style-name="Default" office:value-type="string" office:string-value="JUAN RODRÍGUEZ FERREIRA"/>
          <table:table-cell table:style-name="Default" office:value-type="string" office:string-value="JUAN RODRÍGUEZ FERREIR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FRIÁN"/>
          <table:table-cell table:style-name="Default" office:value-type="string" office:string-value="49"/>
          <table:table-cell table:number-columns-repeated="3"/>
          <table:table-cell table:style-name="Default" office:value-type="string" office:string-value="TEIS"/>
          <table:table-cell table:style-name="Default" office:value-type="string" office:string-value="VIGO"/>
          <table:table-cell table:style-name="Default" office:value-type="string" office:string-value="36207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986223672"/>
        </table:table-row>
        <table:table-row table:style-name="ro1">
          <table:table-cell table:style-name="Default" office:value-type="string" office:string-value="109"/>
          <table:table-cell table:style-name="Default" office:value-type="string" office:string-value="FERNANDO PORTO MATO"/>
          <table:table-cell table:style-name="Default" office:value-type="string" office:string-value=".OBRADOIRO F.PORT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Ourivaría, ourive"/>
          <table:table-cell table:style-name="Default" office:value-type="string" office:string-value="Rúa"/>
          <table:table-cell table:style-name="Default" office:value-type="string" office:string-value="IRYDA"/>
          <table:table-cell table:style-name="Default" office:value-type="string" office:string-value="29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36680"/>
          <table:table-cell table:style-name="Default" office:value-type="string" office:string-value="Pontevedra"/>
          <table:table-cell table:style-name="Default" office:value-type="string" office:string-value="0176"/>
          <table:table-cell table:style-name="Default" office:value-type="string" office:string-value="Estrada (A)"/>
          <table:table-cell table:style-name="Default" office:value-type="string" office:string-value="A ESTRADA"/>
          <table:table-cell table:style-name="Default" office:value-type="string" office:string-value="www.fernandoporto.com"/>
          <table:table-cell table:style-name="Default" office:value-type="string" office:string-value="678531565"/>
        </table:table-row>
        <table:table-row table:style-name="ro1">
          <table:table-cell table:style-name="Default" office:value-type="string" office:string-value="247"/>
          <table:table-cell table:style-name="Default" office:value-type="string" office:string-value="María Belén Soto Cameselle"/>
          <table:table-cell table:style-name="Default" office:value-type="string" office:string-value="CERÁMICA BELÉN SOT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RAMON NIETO"/>
          <table:table-cell table:style-name="Default" office:value-type="string" office:string-value="23"/>
          <table:table-cell table:number-columns-repeated="5"/>
          <table:table-cell table:style-name="Default" office:value-type="string" office:string-value="36205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29826977"/>
          <table:table-cell table:style-name="Default" office:value-type="string" office:string-value="CERAMICABELENSOTO"/>
        </table:table-row>
        <table:table-row table:style-name="ro1">
          <table:table-cell table:style-name="Default" office:value-type="string" office:string-value="433"/>
          <table:table-cell table:style-name="Default" office:value-type="string" office:string-value="ROSA MARÍA CARNERERO HIGUERO"/>
          <table:table-cell table:style-name="Default" office:value-type="string" office:string-value="ROSA MARIA CARNERERO HIGUERO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Avenida"/>
          <table:table-cell table:style-name="Default" office:value-type="string" office:string-value="ESTRADA PROVINCIAL O VAL- PORTO 50B"/>
          <table:table-cell table:style-name="Default" office:value-type="string" office:string-value="82"/>
          <table:table-cell table:number-columns-repeated="3"/>
          <table:table-cell table:style-name="Default" office:value-type="string" office:string-value="San Martiño do Porto"/>
          <table:table-cell/>
          <table:table-cell table:style-name="Default" office:value-type="string" office:string-value="15621"/>
          <table:table-cell table:style-name="Default" office:value-type="string" office:string-value="Coruña (A)"/>
          <table:table-cell table:style-name="Default" office:value-type="string" office:string-value="0158"/>
          <table:table-cell table:style-name="Default" office:value-type="string" office:string-value="Cabanas"/>
          <table:table-cell table:style-name="Default" office:value-type="string" office:string-value="CABANAS"/>
          <table:table-cell table:style-name="Default" office:value-type="string" office:string-value="www.rosahiguero.com"/>
          <table:table-cell table:style-name="Default" office:value-type="string" office:string-value="981433895"/>
          <table:table-cell table:style-name="Default" office:value-type="string" office:string-value="joyasrosahiguero"/>
          <table:table-cell table:style-name="Default" office:value-type="string" office:string-value="@rosahiguero"/>
        </table:table-row>
        <table:table-row table:style-name="ro1">
          <table:table-cell table:style-name="Default" office:value-type="string" office:string-value="101"/>
          <table:table-cell table:style-name="Default" office:value-type="string" office:string-value="MANUEL ALONSO FOJACA"/>
          <table:table-cell table:style-name="Default" office:value-type="string" office:string-value="MAF Artesanía"/>
          <table:table-cell table:style-name="Default" office:value-type="string" office:string-value="Forxa e ferraría, ferreiro(a)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HERMIDA"/>
          <table:table-cell table:style-name="Default" office:value-type="string" office:string-value="20"/>
          <table:table-cell table:number-columns-repeated="5"/>
          <table:table-cell table:style-name="Default" office:value-type="string" office:string-value="27744"/>
          <table:table-cell table:style-name="Default" office:value-type="string" office:string-value="Lugo"/>
          <table:table-cell table:style-name="Default" office:value-type="string" office:string-value="0543"/>
          <table:table-cell table:style-name="Default" office:value-type="string" office:string-value="Riotorto"/>
          <table:table-cell table:style-name="Default" office:value-type="string" office:string-value="RIOTORTO"/>
          <table:table-cell table:style-name="Default" office:value-type="string" office:string-value="http://mafartesania.com/"/>
          <table:table-cell table:style-name="Default" office:value-type="string" office:string-value="628886708"/>
          <table:table-cell/>
          <table:table-cell table:style-name="Default" office:value-type="string" office:string-value="@MAFARTESANIA"/>
        </table:table-row>
        <table:table-row table:style-name="ro1">
          <table:table-cell table:style-name="Default" office:value-type="string" office:string-value="126"/>
          <table:table-cell table:style-name="Default" office:value-type="string" office:string-value="MARIA DEL CARMEN PEREIRA RAMOS"/>
          <table:table-cell table:style-name="Default" office:value-type="string" office:string-value="DOSEL"/>
          <table:table-cell table:style-name="Default" office:value-type="string" office:string-value="Bordados, bordador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NOVA, Nº 26 BXO"/>
          <table:table-cell table:style-name="Default" office:value-type="string" office:string-value="26"/>
          <table:table-cell table:number-columns-repeated="5"/>
          <table:table-cell table:style-name="Default" office:value-type="string" office:string-value="15705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/>
          <table:table-cell table:style-name="Default" office:value-type="string" office:string-value="981566078"/>
        </table:table-row>
        <table:table-row table:style-name="ro1">
          <table:table-cell table:style-name="Default" office:value-type="string" office:string-value="641"/>
          <table:table-cell table:style-name="Default" office:value-type="string" office:string-value="CONCEPCIÓN CANOURA LEIRA"/>
          <table:table-cell table:style-name="Default" office:value-type="string" office:string-value="C. CANOURA"/>
          <table:table-cell table:style-name="Default" office:value-type="string" office:string-value="Encaixes, encaixeiro(a), palilleiro(a), picador(a) de cartóns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VISITACION DE LA ENCINA"/>
          <table:table-cell table:style-name="Default" office:value-type="string" office:string-value="8"/>
          <table:table-cell table:style-name="Default" office:value-type="string" office:string-value="A"/>
          <table:table-cell table:style-name="Default" office:value-type="string" office:string-value="2"/>
          <table:table-cell table:style-name="Default" office:value-type="string" office:string-value="ESQ."/>
          <table:table-cell table:number-columns-repeated="2"/>
          <table:table-cell table:style-name="Default" office:value-type="string" office:string-value="15670"/>
          <table:table-cell table:style-name="Default" office:value-type="string" office:string-value="Coruña (A)"/>
          <table:table-cell table:style-name="Default" office:value-type="string" office:string-value="0315"/>
          <table:table-cell table:style-name="Default" office:value-type="string" office:string-value="Culleredo"/>
          <table:table-cell table:style-name="Default" office:value-type="string" office:string-value="O BURGO"/>
          <table:table-cell/>
          <table:table-cell table:style-name="Default" office:value-type="string" office:string-value="609856554"/>
          <table:table-cell table:style-name="Default" office:value-type="string" office:string-value="C.CANOURA"/>
          <table:table-cell table:style-name="Default" office:value-type="string" office:string-value="CONCHACANOURA"/>
        </table:table-row>
        <table:table-row table:style-name="ro1">
          <table:table-cell table:style-name="Default" office:value-type="string" office:string-value="92"/>
          <table:table-cell table:style-name="Default" office:value-type="string" office:string-value="JOSÉ MANUEL SÁNCHEZ CASTIÑEIRAS"/>
          <table:table-cell table:style-name="Default" office:value-type="string" office:string-value="LA FIRMA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EMILIO GONZÁLEZ LÓPEZ"/>
          <table:table-cell table:style-name="Default" office:value-type="string" office:string-value="51"/>
          <table:table-cell/>
          <table:table-cell table:style-name="Default" office:value-type="string" office:string-value="9"/>
          <table:table-cell table:style-name="Default" office:value-type="string" office:string-value="H"/>
          <table:table-cell table:number-columns-repeated="2"/>
          <table:table-cell table:style-name="Default" office:value-type="string" office:string-value="15011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981246124"/>
        </table:table-row>
        <table:table-row table:style-name="ro1">
          <table:table-cell table:style-name="Default" office:value-type="string" office:string-value="140"/>
          <table:table-cell table:style-name="Default" office:value-type="string" office:string-value="ALBERTO IGNACIO MONTENEGRO GARCÍA"/>
          <table:table-cell table:style-name="Default" office:value-type="string" office:string-value="MONTENEGRO GARCIA ALBERTO"/>
          <table:table-cell table:style-name="Default" office:value-type="string" office:string-value="Xoiaría, xoieiro(a)"/>
          <table:table-cell table:style-name="Default" office:value-type="string" office:string-value="Ourivaría, ourive"/>
          <table:table-cell table:style-name="Default" office:value-type="string" office:string-value="Rúa"/>
          <table:table-cell table:style-name="Default" office:value-type="string" office:string-value=" PIZARRO"/>
          <table:table-cell table:style-name="Default" office:value-type="string" office:string-value="71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36204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aijoyasdeautor.com"/>
          <table:table-cell table:style-name="Default" office:value-type="string" office:string-value="986481168"/>
          <table:table-cell table:style-name="Default" office:value-type="string" office:string-value="AI Joyas De Autor"/>
          <table:table-cell table:style-name="Default" office:value-type="string" office:string-value="aijoyasdeautor"/>
        </table:table-row>
        <table:table-row table:style-name="ro1">
          <table:table-cell table:style-name="Default" office:value-type="string" office:string-value="87"/>
          <table:table-cell table:style-name="Default" office:value-type="string" office:string-value="JOSÉ JUAN UNZUETA OLALDE"/>
          <table:table-cell table:style-name="Default" office:value-type="string" office:string-value="CERÁMICA UNZUET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GONDAR"/>
          <table:table-cell table:style-name="Default" office:value-type="string" office:string-value="8"/>
          <table:table-cell table:number-columns-repeated="5"/>
          <table:table-cell table:style-name="Default" office:value-type="string" office:string-value="15865"/>
          <table:table-cell table:style-name="Default" office:value-type="string" office:string-value="Coruña (A)"/>
          <table:table-cell table:style-name="Default" office:value-type="string" office:string-value="0130"/>
          <table:table-cell table:style-name="Default" office:value-type="string" office:string-value="Brión"/>
          <table:table-cell table:style-name="Default" office:value-type="string" office:string-value="BRIÓN"/>
          <table:table-cell table:style-name="Default" office:value-type="string" office:string-value="www.unzuetaceramica.com"/>
          <table:table-cell table:style-name="Default" office:value-type="string" office:string-value="687765337"/>
        </table:table-row>
        <table:table-row table:style-name="ro1">
          <table:table-cell table:style-name="Default" office:value-type="string" office:string-value="90"/>
          <table:table-cell table:style-name="Default" office:value-type="string" office:string-value="JOSÉ IGNACIO PORTO MATO"/>
          <table:table-cell table:style-name="Default" office:value-type="string" office:string-value="JOSÉ IGNACI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Aldea"/>
          <table:table-cell table:style-name="Default" office:value-type="string" office:string-value="RÚA CORNIDO"/>
          <table:table-cell table:style-name="Default" office:value-type="string" office:string-value="20"/>
          <table:table-cell table:number-columns-repeated="3"/>
          <table:table-cell table:style-name="Default" office:value-type="string" office:string-value="Sam Mamed"/>
          <table:table-cell table:style-name="Default" office:value-type="string" office:string-value="Cornido"/>
          <table:table-cell table:style-name="Default" office:value-type="string" office:string-value="15293"/>
          <table:table-cell table:style-name="Default" office:value-type="string" office:string-value="Coruña (A)"/>
          <table:table-cell table:style-name="Default" office:value-type="string" office:string-value="0200"/>
          <table:table-cell table:style-name="Default" office:value-type="string" office:string-value="Carnota"/>
          <table:table-cell table:style-name="Default" office:value-type="string" office:string-value="CORNIDO"/>
          <table:table-cell/>
          <table:table-cell table:style-name="Default" office:value-type="string" office:string-value="981762500"/>
          <table:table-cell table:style-name="Default" office:value-type="string" office:string-value="Nacho Porto cerámica"/>
          <table:table-cell table:style-name="Default" office:value-type="string" office:string-value="nachoportoceramica"/>
        </table:table-row>
        <table:table-row table:style-name="ro1">
          <table:table-cell table:style-name="Default" office:value-type="string" office:string-value="104"/>
          <table:table-cell table:style-name="Default" office:value-type="string" office:string-value="TEODORO  SATURNINO CASTRO RODRÍGUEZ"/>
          <table:table-cell table:style-name="Default" office:value-type="string" office:string-value="Teodoro Castro Rodríguez"/>
          <table:table-cell table:style-name="Default" office:value-type="string" office:string-value="Metalistaría, metalisteiro(a) (traballos de diverso tipo en metais-latón, cobre, estaño, titanio, alpaca, gravados decorativos, cicelados, repuxados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 LORENZO"/>
          <table:table-cell table:style-name="Default" office:value-type="string" office:string-value="4"/>
          <table:table-cell table:number-columns-repeated="2"/>
          <table:table-cell table:style-name="Default" office:value-type="string" office:string-value="A"/>
          <table:table-cell table:number-columns-repeated="2"/>
          <table:table-cell table:style-name="Default" office:value-type="string" office:string-value="15660"/>
          <table:table-cell table:style-name="Default" office:value-type="string" office:string-value="Coruña (A)"/>
          <table:table-cell table:style-name="Default" office:value-type="string" office:string-value="0177"/>
          <table:table-cell table:style-name="Default" office:value-type="string" office:string-value="Cambre"/>
          <table:table-cell table:style-name="Default" office:value-type="string" office:string-value="Cambre"/>
          <table:table-cell table:style-name="Default" office:value-type="string" office:string-value="http://tallerdeartesaniameteoro.blogspot.com.es/"/>
          <table:table-cell table:style-name="Default" office:value-type="string" office:string-value="677112888"/>
        </table:table-row>
        <table:table-row table:style-name="ro1">
          <table:table-cell table:style-name="Default" office:value-type="string" office:string-value="79"/>
          <table:table-cell table:style-name="Default" office:value-type="string" office:string-value="ESQUINA ATLANTICA SOCIEDAD LIMITADA"/>
          <table:table-cell table:style-name="Default" office:value-type="string" office:string-value="Esquina Atlantica SL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Olaría, oleiro(a)"/>
          <table:table-cell table:style-name="Default" office:value-type="string" office:string-value="Rúa"/>
          <table:table-cell table:style-name="Default" office:value-type="string" office:string-value="Muiños de Arriba"/>
          <table:table-cell table:style-name="Default" office:value-type="string" office:string-value="37"/>
          <table:table-cell table:number-columns-repeated="5"/>
          <table:table-cell table:style-name="Default" office:value-type="string" office:string-value="27740"/>
          <table:table-cell table:style-name="Default" office:value-type="string" office:string-value="Lugo"/>
          <table:table-cell table:style-name="Default" office:value-type="string" office:string-value="0305"/>
          <table:table-cell table:style-name="Default" office:value-type="string" office:string-value="Mondoñedo"/>
          <table:table-cell table:style-name="Default" office:value-type="string" office:string-value="Mondoñedo"/>
          <table:table-cell/>
          <table:table-cell table:style-name="Default" office:value-type="string" office:string-value="605607425"/>
          <table:table-cell table:style-name="Default" office:value-type="string" office:string-value="https://www.facebook.com/esquinaatlantica/"/>
          <table:table-cell table:style-name="Default" office:value-type="string" office:string-value="https://www.instagram.com/esquina_atlantica/"/>
        </table:table-row>
        <table:table-row table:style-name="ro1">
          <table:table-cell table:style-name="Default" office:value-type="string" office:string-value="538"/>
          <table:table-cell table:style-name="Default" office:value-type="string" office:string-value="IGNACIO SERGIO TELLERÍA LORENZO"/>
          <table:table-cell table:style-name="Default" office:value-type="string" office:string-value="IÑAKI TELLERÍ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LEIRA DO MUIÑO"/>
          <table:table-cell table:style-name="Default" office:value-type="string" office:string-value="25"/>
          <table:table-cell table:number-columns-repeated="3"/>
          <table:table-cell table:style-name="Default" office:value-type="string" office:string-value="trasmaño"/>
          <table:table-cell/>
          <table:table-cell table:style-name="Default" office:value-type="string" office:string-value="36811"/>
          <table:table-cell table:style-name="Default" office:value-type="string" office:string-value="Pontevedra"/>
          <table:table-cell table:style-name="Default" office:value-type="string" office:string-value="0451"/>
          <table:table-cell table:style-name="Default" office:value-type="string" office:string-value="Redondela"/>
          <table:table-cell table:style-name="Default" office:value-type="string" office:string-value="REDONDELA"/>
          <table:table-cell/>
          <table:table-cell table:style-name="Default" office:value-type="string" office:string-value="986453558"/>
          <table:table-cell table:style-name="Default" office:value-type="string" office:string-value="TELLERIA LORENZO ARTESANIA"/>
          <table:table-cell table:style-name="Default" office:value-type="string" office:string-value="TELLERIA LORENZO ARTESANIA"/>
        </table:table-row>
        <table:table-row table:style-name="ro1">
          <table:table-cell table:style-name="Default" office:value-type="string" office:string-value="62"/>
          <table:table-cell table:style-name="Default" office:value-type="string" office:string-value="MIGUEL ÁNGEL SÁNCHEZ IGLESIAS"/>
          <table:table-cell table:style-name="Default" office:value-type="string" office:string-value="SÁNCHEZ-CANO ORFEBRES"/>
          <table:table-cell table:style-name="Default" office:value-type="string" office:string-value="Xoiaría, xoieiro(a)"/>
          <table:table-cell table:style-name="Default" office:value-type="string" office:string-value="Xoiaría, xoieiro(a)"/>
          <table:table-cell table:style-name="Default" office:value-type="string" office:string-value="Rúa"/>
          <table:table-cell table:style-name="Default" office:value-type="string" office:string-value="URZÁIZ"/>
          <table:table-cell table:style-name="Default" office:value-type="string" office:string-value="54"/>
          <table:table-cell table:style-name="Default" office:value-type="string" office:string-value="bajo"/>
          <table:table-cell/>
          <table:table-cell table:style-name="Default" office:value-type="string" office:string-value="dcha."/>
          <table:table-cell table:number-columns-repeated="2"/>
          <table:table-cell table:style-name="Default" office:value-type="string" office:string-value="36201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sanchez-canoorfebres.es"/>
          <table:table-cell table:number-columns-repeated="2"/>
          <table:table-cell table:style-name="Default" office:value-type="string" office:string-value="sanchezcano.orfebres"/>
        </table:table-row>
        <table:table-row table:style-name="ro1">
          <table:table-cell table:style-name="Default" office:value-type="string" office:string-value="241"/>
          <table:table-cell table:style-name="Default" office:value-type="string" office:string-value="ANA MARIA SERRA GARCÍA"/>
          <table:table-cell table:style-name="Default" office:value-type="string" office:string-value="MEDIA LÚA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Camiño"/>
          <table:table-cell table:style-name="Default" office:value-type="string" office:string-value="DA CHOUSA"/>
          <table:table-cell table:style-name="Default" office:value-type="string" office:string-value="2"/>
          <table:table-cell table:number-columns-repeated="5"/>
          <table:table-cell table:style-name="Default" office:value-type="string" office:string-value="36770"/>
          <table:table-cell table:style-name="Default" office:value-type="string" office:string-value="Pontevedra"/>
          <table:table-cell table:style-name="Default" office:value-type="string" office:string-value="0486"/>
          <table:table-cell table:style-name="Default" office:value-type="string" office:string-value="Rosal (O)"/>
          <table:table-cell table:style-name="Default" office:value-type="string" office:string-value="O ROSAL"/>
          <table:table-cell/>
          <table:table-cell table:style-name="Default" office:value-type="string" office:string-value="639833961"/>
          <table:table-cell/>
          <table:table-cell table:style-name="Default" office:value-type="string" office:string-value="medialua.artesania"/>
        </table:table-row>
        <table:table-row table:style-name="ro1">
          <table:table-cell table:style-name="Default" office:value-type="string" office:string-value="716"/>
          <table:table-cell table:style-name="Default" office:value-type="string" office:string-value="ANA MARÍA ALONSO PÉREZ"/>
          <table:table-cell table:style-name="Default" office:value-type="string" office:string-value="ANA MARÍA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Barrio"/>
          <table:table-cell table:style-name="Default" office:value-type="string" office:string-value="MALLADOURA  9, BALDRÁNS"/>
          <table:table-cell table:style-name="Default" office:value-type="string" office:string-value="9"/>
          <table:table-cell table:number-columns-repeated="3"/>
          <table:table-cell table:style-name="Default" office:value-type="string" office:string-value="TUI"/>
          <table:table-cell table:style-name="Default" office:value-type="string" office:string-value="TUI"/>
          <table:table-cell table:style-name="Default" office:value-type="string" office:string-value="36729"/>
          <table:table-cell table:style-name="Default" office:value-type="string" office:string-value="Pontevedra"/>
          <table:table-cell table:style-name="Default" office:value-type="string" office:string-value="0558"/>
          <table:table-cell table:style-name="Default" office:value-type="string" office:string-value="Tui"/>
          <table:table-cell table:style-name="Default" office:value-type="string" office:string-value="TUI"/>
          <table:table-cell table:style-name="Default" office:value-type="string" office:string-value="www.cabuxa.com"/>
          <table:table-cell table:style-name="Default" office:value-type="string" office:string-value="986629197"/>
        </table:table-row>
        <table:table-row table:style-name="ro1">
          <table:table-cell table:style-name="Default" office:value-type="string" office:string-value="52"/>
          <table:table-cell table:style-name="Default" office:value-type="string" office:string-value="ANTONIO MANUEL PEREIRA RODRÍGUEZ"/>
          <table:table-cell table:style-name="Default" office:value-type="string" office:string-value=".ALFARERIA O RULO"/>
          <table:table-cell table:style-name="Default" office:value-type="string" office:string-value="Olaría, ol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OS MOURÓNS, Nº 18 - BUÑO"/>
          <table:table-cell table:style-name="Default" office:value-type="string" office:string-value="18"/>
          <table:table-cell table:number-columns-repeated="3"/>
          <table:table-cell table:style-name="Default" office:value-type="string" office:string-value="BUÑO"/>
          <table:table-cell table:style-name="Default" office:value-type="string" office:string-value="BUÑO"/>
          <table:table-cell table:style-name="Default" office:value-type="string" office:string-value="15111"/>
          <table:table-cell table:style-name="Default" office:value-type="string" office:string-value="Coruña (A)"/>
          <table:table-cell table:style-name="Default" office:value-type="string" office:string-value="0434"/>
          <table:table-cell table:style-name="Default" office:value-type="string" office:string-value="Malpica de Bergantiños"/>
          <table:table-cell table:style-name="Default" office:value-type="string" office:string-value="MALPICA DE BERGANTIÑOS"/>
          <table:table-cell table:style-name="Default" office:value-type="string" office:string-value="www.alfareriarulo.com"/>
          <table:table-cell table:style-name="Default" office:value-type="string" office:string-value="981711492"/>
        </table:table-row>
        <table:table-row table:style-name="ro1">
          <table:table-cell table:style-name="Default" office:value-type="string" office:string-value="48"/>
          <table:table-cell table:style-name="Default" office:value-type="string" office:string-value="VIDAL REVILLA VILLEGAS"/>
          <table:table-cell table:style-name="Default" office:value-type="string" office:string-value="VIDALREVILLA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"/>
          <table:table-cell table:style-name="Default" office:value-type="string" office:string-value="DAIAN Nº 3 BIS"/>
          <table:table-cell table:number-columns-repeated="6"/>
          <table:table-cell table:style-name="Default" office:value-type="string" office:string-value="27891"/>
          <table:table-cell table:style-name="Default" office:value-type="string" office:string-value="Lugo"/>
          <table:table-cell table:style-name="Default" office:value-type="string" office:string-value="0137"/>
          <table:table-cell table:style-name="Default" office:value-type="string" office:string-value="Cervo"/>
          <table:table-cell table:style-name="Default" office:value-type="string" office:string-value="CERVO"/>
          <table:table-cell table:style-name="Default" office:value-type="string" office:string-value="www.vidalrevilla.com"/>
          <table:table-cell table:style-name="Default" office:value-type="string" office:string-value="982557834"/>
          <table:table-cell/>
          <table:table-cell table:style-name="Default" office:value-type="string" office:string-value="@vidalrevilla-"/>
        </table:table-row>
        <table:table-row table:style-name="ro1">
          <table:table-cell table:style-name="Default" office:value-type="string" office:string-value="46"/>
          <table:table-cell table:style-name="Default" office:value-type="string" office:string-value="ALFONSO OTERO REGAL"/>
          <table:table-cell table:style-name="Default" office:value-type="string" office:string-value="OTERO REGAL CERÁMICA ARTÍSTICA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CURVA DE XUNQUEIRA"/>
          <table:table-cell table:style-name="Default" office:value-type="string" office:string-value="123"/>
          <table:table-cell table:number-columns-repeated="5"/>
          <table:table-cell table:style-name="Default" office:value-type="string" office:string-value="27850"/>
          <table:table-cell table:style-name="Default" office:value-type="string" office:string-value="Lugo"/>
          <table:table-cell table:style-name="Default" office:value-type="string" office:string-value="0667"/>
          <table:table-cell table:style-name="Default" office:value-type="string" office:string-value="Viveiro"/>
          <table:table-cell table:style-name="Default" office:value-type="string" office:string-value="VIVEIRO"/>
          <table:table-cell/>
          <table:table-cell table:style-name="Default" office:value-type="string" office:string-value="664543103"/>
        </table:table-row>
        <table:table-row table:style-name="ro1">
          <table:table-cell table:style-name="Default" office:value-type="string" office:string-value="431"/>
          <table:table-cell table:style-name="Default" office:value-type="string" office:string-value="ROSA MARÍA GONZÁLEZ ALONSO"/>
          <table:table-cell table:style-name="Default" office:value-type="string" office:string-value="ROSA MARÍA GONZALEZ ALONSO"/>
          <table:table-cell table:style-name="Default" office:value-type="string" office:string-value="Xoiaría, xoieiro(a)"/>
          <table:table-cell table:style-name="Default" office:value-type="string" office:string-value="Metalistaría, metalisteiro(a) (traballos de diverso tipo en metais-latón, cobre, estaño, titanio, alpaca, gravados decorativos, cicelados, repuxados, etc.)"/>
          <table:table-cell table:style-name="Default" office:value-type="string" office:string-value="Lugar"/>
          <table:table-cell table:style-name="Default" office:value-type="string" office:string-value="VINCIOS - ARCOS"/>
          <table:table-cell table:style-name="Default" office:value-type="string" office:string-value="5"/>
          <table:table-cell table:number-columns-repeated="5"/>
          <table:table-cell table:style-name="Default" office:value-type="string" office:string-value="36316"/>
          <table:table-cell table:style-name="Default" office:value-type="string" office:string-value="Pontevedra"/>
          <table:table-cell table:style-name="Default" office:value-type="string" office:string-value="0216"/>
          <table:table-cell table:style-name="Default" office:value-type="string" office:string-value="Gondomar"/>
          <table:table-cell table:style-name="Default" office:value-type="string" office:string-value="GONDOMAR"/>
          <table:table-cell/>
          <table:table-cell table:style-name="Default" office:value-type="string" office:string-value="986363345"/>
        </table:table-row>
        <table:table-row table:style-name="ro1">
          <table:table-cell table:style-name="Default" office:value-type="string" office:string-value="376"/>
          <table:table-cell table:style-name="Default" office:value-type="string" office:string-value="JOYAS DE LA RASPA SL"/>
          <table:table-cell table:style-name="Default" office:value-type="string" office:string-value="JOYAS DE LA RASPA, S.L.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éndez Núñez"/>
          <table:table-cell table:style-name="Default" office:value-type="string" office:string-value="16"/>
          <table:table-cell/>
          <table:table-cell table:style-name="Default" office:value-type="string" office:string-value="1"/>
          <table:table-cell table:number-columns-repeated="2"/>
          <table:table-cell table:style-name="Default" office:value-type="string" office:string-value="VIGO"/>
          <table:table-cell table:style-name="Default" office:value-type="string" office:string-value="36202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 table:style-name="Default" office:value-type="string" office:string-value="www.joyasdelaraspa.com"/>
          <table:table-cell table:style-name="Default" office:value-type="string" office:string-value="986221079"/>
          <table:table-cell table:style-name="Default" office:value-type="string" office:string-value="joyasdelaraspa"/>
          <table:table-cell table:style-name="Default" office:value-type="string" office:string-value="joyasdelaraspa"/>
          <table:table-cell table:style-name="Default" office:value-type="string" office:string-value="twitter: joyasdelaraspa"/>
        </table:table-row>
        <table:table-row table:style-name="ro1">
          <table:table-cell table:style-name="Default" office:value-type="string" office:string-value="330"/>
          <table:table-cell table:style-name="Default" office:value-type="string" office:string-value="GAXELA CB"/>
          <table:table-cell table:style-name="Default" office:value-type="string" office:string-value="GAXELA CB"/>
          <table:table-cell table:style-name="Default" office:value-type="string" office:string-value="Xoiaría, xoi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URZAIZ"/>
          <table:table-cell table:style-name="Default" office:value-type="string" office:string-value="97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36204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style-name="Default" office:value-type="string" office:string-value="VIGO"/>
          <table:table-cell/>
          <table:table-cell table:style-name="Default" office:value-type="string" office:string-value="635414989"/>
        </table:table-row>
        <table:table-row table:style-name="ro1">
          <table:table-cell table:style-name="Default" office:value-type="string" office:string-value="10021"/>
          <table:table-cell table:style-name="Default" office:value-type="string" office:string-value="LAURA VILLANUEVA PIÑEIRO"/>
          <table:table-cell table:style-name="Default" office:value-type="string" office:string-value="ALÉN DAS OLAS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JAIME JANER"/>
          <table:table-cell table:style-name="Default" office:value-type="string" office:string-value="10"/>
          <table:table-cell/>
          <table:table-cell table:style-name="Default" office:value-type="string" office:string-value="2"/>
          <table:table-cell table:style-name="Default" office:value-type="string" office:string-value="A"/>
          <table:table-cell table:number-columns-repeated="2"/>
          <table:table-cell table:style-name="Default" office:value-type="string" office:string-value="36900"/>
          <table:table-cell table:style-name="Default" office:value-type="string" office:string-value="Pontevedra"/>
          <table:table-cell table:style-name="Default" office:value-type="string" office:string-value="0268"/>
          <table:table-cell table:style-name="Default" office:value-type="string" office:string-value="Marín"/>
          <table:table-cell table:style-name="Default" office:value-type="string" office:string-value="MARÍN"/>
          <table:table-cell/>
          <table:table-cell table:style-name="Default" office:value-type="string" office:string-value="606994447"/>
        </table:table-row>
        <table:table-row table:style-name="ro1">
          <table:table-cell table:style-name="Default" office:value-type="string" office:string-value="10020"/>
          <table:table-cell table:style-name="Default" office:value-type="string" office:string-value="MARCOS PAZ RODRÍGUEZ-NAVAS"/>
          <table:table-cell table:style-name="Default" office:value-type="string" office:string-value="PAZNAVAS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Praza"/>
          <table:table-cell table:style-name="Default" office:value-type="string" office:string-value="PADRE RUBINOS"/>
          <table:table-cell table:style-name="Default" office:value-type="string" office:string-value="2"/>
          <table:table-cell/>
          <table:table-cell table:style-name="Default" office:value-type="string" office:string-value="BAIXO"/>
          <table:table-cell table:number-columns-repeated="3"/>
          <table:table-cell table:style-name="Default" office:value-type="string" office:string-value="15007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/>
          <table:table-cell table:style-name="Default" office:value-type="string" office:string-value="695441859"/>
        </table:table-row>
        <table:table-row table:style-name="ro1">
          <table:table-cell table:style-name="Default" office:value-type="string" office:string-value="10017"/>
          <table:table-cell table:style-name="Default" office:value-type="string" office:string-value="ANA ISABEL NOVO BARREIRO"/>
          <table:table-cell table:style-name="Default" office:value-type="string" office:string-value="TRES CARACOLES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Ronda"/>
          <table:table-cell table:style-name="Default" office:value-type="string" office:string-value="RONDA DAS FONTIÑAS"/>
          <table:table-cell table:style-name="Default" office:value-type="string" office:string-value="202"/>
          <table:table-cell/>
          <table:table-cell table:style-name="Default" office:value-type="string" office:string-value="1"/>
          <table:table-cell table:style-name="Default" office:value-type="string" office:string-value="A"/>
          <table:table-cell table:number-columns-repeated="2"/>
          <table:table-cell table:style-name="Default" office:value-type="string" office:string-value="27002"/>
          <table:table-cell table:style-name="Default" office:value-type="string" office:string-value="Lugo"/>
          <table:table-cell table:style-name="Default" office:value-type="string" office:string-value="0288"/>
          <table:table-cell table:style-name="Default" office:value-type="string" office:string-value="Lugo"/>
          <table:table-cell table:style-name="Default" office:value-type="string" office:string-value="LUGO"/>
          <table:table-cell/>
          <table:table-cell table:style-name="Default" office:value-type="string" office:string-value="661464551"/>
          <table:table-cell table:style-name="Default" office:value-type="string" office:string-value="TRES Caracoles"/>
          <table:table-cell table:style-name="Default" office:value-type="string" office:string-value="trescaracolesartesania"/>
        </table:table-row>
        <table:table-row table:style-name="ro1">
          <table:table-cell table:style-name="Default" office:value-type="string" office:string-value="10015"/>
          <table:table-cell table:style-name="Default" office:value-type="string" office:string-value="ELECTRA MENENDEZ MUÑOZ"/>
          <table:table-cell table:style-name="Default" office:value-type="string" office:string-value="Pedras de papel. Artesanía e Patrimonio"/>
          <table:table-cell table:style-name="Default" office:value-type="string" office:string-value="Cartón pedra, produtor(a) de obxectos de cartón pedra e similares"/>
          <table:table-cell table:style-name="Default" office:value-type="string" office:string-value=""/>
          <table:table-cell table:style-name="Default" office:value-type="string" office:string-value="Lugar"/>
          <table:table-cell table:style-name="Default" office:value-type="string" office:string-value="Pedrouzos"/>
          <table:table-cell table:style-name="Default" office:value-type="string" office:string-value="32"/>
          <table:table-cell table:number-columns-repeated="5"/>
          <table:table-cell table:style-name="Default" office:value-type="string" office:string-value="15229"/>
          <table:table-cell table:style-name="Default" office:value-type="string" office:string-value="Coruña (A)"/>
          <table:table-cell table:style-name="Default" office:value-type="string" office:string-value="0026"/>
          <table:table-cell table:style-name="Default" office:value-type="string" office:string-value="Ames"/>
          <table:table-cell table:style-name="Default" office:value-type="string" office:string-value="Ames"/>
          <table:table-cell/>
          <table:table-cell table:style-name="Default" office:value-type="string" office:string-value="669955564"/>
          <table:table-cell table:style-name="Default" office:value-type="string" office:string-value="https://www.facebook.com/pedrasartesan/"/>
          <table:table-cell table:style-name="Default" office:value-type="string" office:string-value="https://www.instagram.com/pedrasartesan/"/>
        </table:table-row>
        <table:table-row table:style-name="ro1">
          <table:table-cell table:style-name="Default" office:value-type="string" office:string-value="10014"/>
          <table:table-cell table:style-name="Default" office:value-type="string" office:string-value="MANUEL CELESTINO BARREIRO BARREIRO"/>
          <table:table-cell table:style-name="Default" office:value-type="string" office:string-value="PAPAROLO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RÚA CASTIÑEIRO"/>
          <table:table-cell table:style-name="Default" office:value-type="string" office:string-value="2"/>
          <table:table-cell/>
          <table:table-cell table:style-name="Default" office:value-type="string" office:string-value="BAIXO"/>
          <table:table-cell table:style-name="Default" office:value-type="string" office:string-value="B"/>
          <table:table-cell/>
          <table:table-cell table:style-name="Default" office:value-type="string" office:string-value="OS TILOS"/>
          <table:table-cell table:style-name="Default" office:value-type="string" office:string-value="15894"/>
          <table:table-cell table:style-name="Default" office:value-type="string" office:string-value="Coruña (A)"/>
          <table:table-cell table:style-name="Default" office:value-type="string" office:string-value="0829"/>
          <table:table-cell table:style-name="Default" office:value-type="string" office:string-value="Teo"/>
          <table:table-cell table:number-columns-repeated="2"/>
          <table:table-cell table:style-name="Default" office:value-type="string" office:string-value="674886312"/>
        </table:table-row>
        <table:table-row table:style-name="ro1">
          <table:table-cell table:style-name="Default" office:value-type="string" office:string-value="10013"/>
          <table:table-cell table:style-name="Default" office:value-type="string" office:string-value="SONIA MARÍA DE GERÓNIMO ABELLEIRA"/>
          <table:table-cell table:style-name="Default" office:value-type="string" office:string-value="DEGERONIMO"/>
          <table:table-cell table:style-name="Default" office:value-type="string" office:string-value="Complementos de mod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ADRID"/>
          <table:table-cell table:style-name="Default" office:value-type="string" office:string-value="12"/>
          <table:table-cell table:style-name="Default" office:value-type="string" office:string-value="B"/>
          <table:table-cell table:style-name="Default" office:value-type="string" office:string-value="2"/>
          <table:table-cell table:style-name="Default" office:value-type="string" office:string-value="B"/>
          <table:table-cell table:number-columns-repeated="2"/>
          <table:table-cell table:style-name="Default" office:value-type="string" office:string-value="15707"/>
          <table:table-cell table:style-name="Default" office:value-type="string" office:string-value="Coruña (A)"/>
          <table:table-cell table:style-name="Default" office:value-type="string" office:string-value="0780"/>
          <table:table-cell table:style-name="Default" office:value-type="string" office:string-value="Santiago de Compostela"/>
          <table:table-cell table:style-name="Default" office:value-type="string" office:string-value="SANTIAGO DE COMPOSTELA"/>
          <table:table-cell table:style-name="Default" office:value-type="string" office:string-value="www.degeronimo.com"/>
          <table:table-cell table:style-name="Default" office:value-type="string" office:string-value="656800885"/>
        </table:table-row>
        <table:table-row table:style-name="ro1">
          <table:table-cell table:style-name="Default" office:value-type="string" office:string-value="10009"/>
          <table:table-cell table:style-name="Default" office:value-type="string" office:string-value="NOÉ OLIVEIRA COSTAS"/>
          <table:table-cell table:style-name="Default" office:value-type="string" office:string-value="ARTESANÍA EN COIRO CHORIMA"/>
          <table:table-cell table:style-name="Default" office:value-type="string" office:string-value="Marroquinaría, marroquineiro(a)"/>
          <table:table-cell table:style-name="Default" office:value-type="string" office:string-value=""/>
          <table:table-cell table:style-name="Default" office:value-type="string" office:string-value="Barrio"/>
          <table:table-cell table:style-name="Default" office:value-type="string" office:string-value="ATIOS ROCHA"/>
          <table:table-cell table:style-name="Default" office:value-type="string" office:string-value="63"/>
          <table:table-cell table:number-columns-repeated="5"/>
          <table:table-cell table:style-name="Default" office:value-type="string" office:string-value="36400"/>
          <table:table-cell table:style-name="Default" office:value-type="string" office:string-value="Pontevedra"/>
          <table:table-cell table:style-name="Default" office:value-type="string" office:string-value="0391"/>
          <table:table-cell table:style-name="Default" office:value-type="string" office:string-value="Porriño (O)"/>
          <table:table-cell table:style-name="Default" office:value-type="string" office:string-value="O PORRIÑO"/>
          <table:table-cell/>
          <table:table-cell table:style-name="Default" office:value-type="string" office:string-value="655442214"/>
          <table:table-cell/>
          <table:table-cell table:style-name="Default" office:value-type="string" office:string-value="@coirochorima"/>
        </table:table-row>
        <table:table-row table:style-name="ro1">
          <table:table-cell table:style-name="Default" office:value-type="string" office:string-value="10008"/>
          <table:table-cell table:style-name="Default" office:value-type="string" office:string-value="CARLOS GRAÑA AMOEDO"/>
          <table:table-cell table:style-name="Default" office:value-type="string" office:string-value=" VERDECIMA TALLA DE MADEIRA"/>
          <table:table-cell table:style-name="Default" office:value-type="string" office:string-value="Talla, tallist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DA  AUTOVÍA"/>
          <table:table-cell table:style-name="Default" office:value-type="string" office:string-value="98"/>
          <table:table-cell table:number-columns-repeated="3"/>
          <table:table-cell table:style-name="Default" office:value-type="string" office:string-value="PETELOS"/>
          <table:table-cell/>
          <table:table-cell table:style-name="Default" office:value-type="string" office:string-value="36416"/>
          <table:table-cell table:style-name="Default" office:value-type="string" office:string-value="Pontevedra"/>
          <table:table-cell table:style-name="Default" office:value-type="string" office:string-value="0335"/>
          <table:table-cell table:style-name="Default" office:value-type="string" office:string-value="Mos"/>
          <table:table-cell table:style-name="Default" office:value-type="string" office:string-value="PETELOS"/>
          <table:table-cell/>
          <table:table-cell table:style-name="Default" office:value-type="string" office:string-value="661829233"/>
        </table:table-row>
        <table:table-row table:style-name="ro1">
          <table:table-cell table:style-name="Default" office:value-type="string" office:string-value="10007"/>
          <table:table-cell table:style-name="Default" office:value-type="string" office:string-value="ANA BELÉN CAMPOS COTO"/>
          <table:table-cell table:style-name="Default" office:value-type="string" office:string-value="DIADEMAS CINNIA"/>
          <table:table-cell table:style-name="Default" office:value-type="string" office:string-value="Arranxos florais con flores naturais ou secas, fabricación de flores de papel ou teas, etc."/>
          <table:table-cell table:style-name="Default" office:value-type="string" office:string-value="Complementos de moda"/>
          <table:table-cell table:style-name="Default" office:value-type="string" office:string-value="Camiño"/>
          <table:table-cell table:style-name="Default" office:value-type="string" office:string-value="DO PARAIXAL"/>
          <table:table-cell table:style-name="Default" office:value-type="string" office:string-value="3"/>
          <table:table-cell/>
          <table:table-cell table:style-name="Default" office:value-type="string" office:string-value="1"/>
          <table:table-cell/>
          <table:table-cell table:style-name="Default" office:value-type="string" office:string-value="TEIS"/>
          <table:table-cell/>
          <table:table-cell table:style-name="Default" office:value-type="string" office:string-value="36216"/>
          <table:table-cell table:style-name="Default" office:value-type="string" office:string-value="Pontevedra"/>
          <table:table-cell table:style-name="Default" office:value-type="string" office:string-value="0577"/>
          <table:table-cell table:style-name="Default" office:value-type="string" office:string-value="Vigo"/>
          <table:table-cell table:number-columns-repeated="3"/>
          <table:table-cell table:style-name="Default" office:value-type="string" office:string-value="DIADEMAS CINNIA"/>
          <table:table-cell table:style-name="Default" office:value-type="string" office:string-value="@DIADEMASCINNIA"/>
        </table:table-row>
        <table:table-row table:style-name="ro1">
          <table:table-cell table:style-name="Default" office:value-type="string" office:string-value="10006"/>
          <table:table-cell table:style-name="Default" office:value-type="string" office:string-value="SUSANA ANTA LÓPEZ"/>
          <table:table-cell table:style-name="Default" office:value-type="string" office:string-value="SUSANA ANTA CERAMICS"/>
          <table:table-cell table:style-name="Default" office:value-type="string" office:string-value="Cerámica, ceramista (decorador, muralista, esmaltista modelador(a), etc.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MERCED"/>
          <table:table-cell table:style-name="Default" office:value-type="string" office:string-value="79"/>
          <table:table-cell/>
          <table:table-cell table:style-name="Default" office:value-type="string" office:string-value="4"/>
          <table:table-cell table:style-name="Default" office:value-type="string" office:string-value="D"/>
          <table:table-cell table:number-columns-repeated="2"/>
          <table:table-cell table:style-name="Default" office:value-type="string" office:string-value="15009"/>
          <table:table-cell table:style-name="Default" office:value-type="string" office:string-value="Coruña (A)"/>
          <table:table-cell table:style-name="Default" office:value-type="string" office:string-value="0308"/>
          <table:table-cell table:style-name="Default" office:value-type="string" office:string-value="Coruña (A)"/>
          <table:table-cell table:style-name="Default" office:value-type="string" office:string-value="A CORUÑA"/>
          <table:table-cell table:style-name="Default" office:value-type="string" office:string-value="www.susanaanta.es"/>
          <table:table-cell table:style-name="Default" office:value-type="string" office:string-value="622468041"/>
          <table:table-cell/>
          <table:table-cell table:style-name="Default" office:value-type="string" office:string-value="susana_anta"/>
        </table:table-row>
        <table:table-row table:style-name="ro1">
          <table:table-cell table:style-name="Default" office:value-type="string" office:string-value="10004"/>
          <table:table-cell table:style-name="Default" office:value-type="string" office:string-value="Susana  RODRÍGUEZ Ambrosio"/>
          <table:table-cell table:style-name="Default" office:value-type="string" office:string-value="Susana Ambrosio"/>
          <table:table-cell table:style-name="Default" office:value-type="string" office:string-value="Calceta, calceteiro(a), gancho, gancheiro(a)"/>
          <table:table-cell table:style-name="Default" office:value-type="string" office:string-value="Decoración de teas, decorador(a) de teas"/>
          <table:table-cell table:style-name="Default" office:value-type="string" office:string-value="Rúa"/>
          <table:table-cell table:style-name="Default" office:value-type="string" office:string-value="calle Galicia "/>
          <table:table-cell table:style-name="Default" office:value-type="string" office:string-value="24"/>
          <table:table-cell/>
          <table:table-cell table:style-name="Default" office:value-type="string" office:string-value="5"/>
          <table:table-cell table:style-name="Default" office:value-type="string" office:string-value="D"/>
          <table:table-cell table:style-name="Default" office:value-type="string" office:string-value="Salvaterra de Miño"/>
          <table:table-cell/>
          <table:table-cell table:style-name="Default" office:value-type="string" office:string-value="36450"/>
          <table:table-cell table:style-name="Default" office:value-type="string" office:string-value="Pontevedra"/>
          <table:table-cell table:style-name="Default" office:value-type="string" office:string-value="0502"/>
          <table:table-cell table:style-name="Default" office:value-type="string" office:string-value="Salvaterra de Miño"/>
          <table:table-cell table:style-name="Default" office:value-type="string" office:string-value="Salvaterra de Miño"/>
          <table:table-cell/>
          <table:table-cell table:style-name="Default" office:value-type="string" office:string-value="619436268"/>
        </table:table-row>
        <table:table-row table:style-name="ro1">
          <table:table-cell table:style-name="Default" office:value-type="string" office:string-value="10002"/>
          <table:table-cell table:style-name="Default" office:value-type="string" office:string-value="MARÍA RAQUEL GONZÁLEZ GÓMEZ"/>
          <table:table-cell table:style-name="Default" office:value-type="string" office:string-value="A MAGRO "/>
          <table:table-cell table:style-name="Default" office:value-type="string" office:string-value="Encaixes, encaixeiro(a), palilleiro(a), picador(a) de cartóns"/>
          <table:table-cell table:style-name="Default" office:value-type="string" office:string-value=""/>
          <table:table-cell table:style-name="Default" office:value-type="string" office:string-value="Praza"/>
          <table:table-cell table:style-name="Default" office:value-type="string" office:string-value="A pedreira"/>
          <table:table-cell table:style-name="Default" office:value-type="string" office:string-value="92"/>
          <table:table-cell/>
          <table:table-cell table:style-name="Default" office:value-type="string" office:string-value="BAIXO"/>
          <table:table-cell/>
          <table:table-cell table:style-name="Default" office:value-type="string" office:string-value="San Vicente de moruxo"/>
          <table:table-cell table:style-name="Default" office:value-type="string" office:string-value="Moruxo"/>
          <table:table-cell table:style-name="Default" office:value-type="string" office:string-value="15165"/>
          <table:table-cell table:style-name="Default" office:value-type="string" office:string-value="Coruña (A)"/>
          <table:table-cell table:style-name="Default" office:value-type="string" office:string-value="0085"/>
          <table:table-cell table:style-name="Default" office:value-type="string" office:string-value="Bergondo"/>
          <table:table-cell table:style-name="Default" office:value-type="string" office:string-value="Bergondo"/>
          <table:table-cell table:style-name="Default" office:value-type="string" office:string-value="www.amagro.es"/>
          <table:table-cell table:style-name="Default" office:value-type="string" office:string-value="698108623"/>
          <table:table-cell table:style-name="Default" office:value-type="string" office:string-value="D´amariña "/>
          <table:table-cell table:style-name="Default" office:value-type="string" office:string-value="grosoamagro"/>
        </table:table-row>
        <table:table-row table:style-name="ro1">
          <table:table-cell table:style-name="Default" office:value-type="string" office:string-value="10022"/>
          <table:table-cell table:style-name="Default" office:value-type="string" office:string-value="JULIÁN LORENZO PÉREZ"/>
          <table:table-cell table:style-name="Default" office:value-type="string" office:string-value="JULIÁN TAPICERO"/>
          <table:table-cell table:style-name="Default" office:value-type="string" office:string-value="Tapizaría, tapiceiro(a)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SAN MIGUEL"/>
          <table:table-cell table:style-name="Default" office:value-type="string" office:string-value="1"/>
          <table:table-cell table:number-columns-repeated="5"/>
          <table:table-cell table:style-name="Default" office:value-type="string" office:string-value="32005"/>
          <table:table-cell table:style-name="Default" office:value-type="string" office:string-value="Ourense"/>
          <table:table-cell table:style-name="Default" office:value-type="string" office:string-value="0548"/>
          <table:table-cell table:style-name="Default" office:value-type="string" office:string-value="Ourense"/>
          <table:table-cell table:style-name="Default" office:value-type="string" office:string-value="OURENSE"/>
          <table:table-cell table:style-name="Default" office:value-type="string" office:string-value="www.juliantapicero.com"/>
        </table:table-row>
        <table:table-row table:style-name="ro1">
          <table:table-cell table:style-name="Default" office:value-type="string" office:string-value="807"/>
          <table:table-cell table:style-name="Default" office:value-type="string" office:string-value="Mª MONTSERRAT BETANZOS CACABELOS"/>
          <table:table-cell table:style-name="Default" office:value-type="string" office:string-value="MONTSE BETANZOS"/>
          <table:table-cell table:style-name="Default" office:value-type="string" office:string-value="Bixutería"/>
          <table:table-cell table:style-name="Default" office:value-type="string" office:string-value=""/>
          <table:table-cell table:style-name="Default" office:value-type="string" office:string-value="Rúa"/>
          <table:table-cell table:style-name="Default" office:value-type="string" office:string-value="ESCALINATAS DE CONFÍN"/>
          <table:table-cell table:style-name="Default" office:value-type="string" office:string-value="21"/>
          <table:table-cell table:number-columns-repeated="5"/>
          <table:table-cell table:style-name="Default" office:value-type="string" office:string-value="36980"/>
          <table:table-cell table:style-name="Default" office:value-type="string" office:string-value="Pontevedra"/>
          <table:table-cell table:style-name="Default" office:value-type="string" office:string-value="0221"/>
          <table:table-cell table:style-name="Default" office:value-type="string" office:string-value="Grove (O)"/>
          <table:table-cell table:style-name="Default" office:value-type="string" office:string-value="O Grove"/>
          <table:table-cell table:style-name="Default" office:value-type="string" office:string-value="www.montsebetanzos.com"/>
          <table:table-cell table:style-name="Default" office:value-type="string" office:string-value="636589526"/>
        </table:table-row>
      </table:table>
    </office:spreadsheet>
  </office:body>
</office:document-content>
</file>

<file path=styles.xml><?xml version="1.0" encoding="utf-8"?>
<office:document-styles xmlns:chart="urn:oasis:names:tc:opendocument:xmlns:chart:1.0" xmlns:fo="urn:oasis:names:tc:opendocument:xmlns:xsl-fo-compatible:1.0" xmlns:dr3d="urn:oasis:names:tc:opendocument:xmlns:dr3d:1.0" xmlns:office="urn:oasis:names:tc:opendocument:xmlns:office:1.0" xmlns:text="urn:oasis:names:tc:opendocument:xmlns:text:1.0" xmlns:ooo="http://openoffice.org/2004/office" xmlns:oooc="http://openoffice.org/2004/calc" xmlns:number="urn:oasis:names:tc:opendocument:xmlns:datastyle:1.0" xmlns:script="urn:oasis:names:tc:opendocument:xmlns:script:1.0" xmlns:xlink="http://www.w3.org/1999/xlink" xmlns:draw="urn:oasis:names:tc:opendocument:xmlns:drawing:1.0" xmlns:math="http://www.w3.org/1998/Math/MathML" xmlns:form="urn:oasis:names:tc:opendocument:xmlns:form:1.0" xmlns:ooow="http://openoffice.org/2004/writer" xmlns:style="urn:oasis:names:tc:opendocument:xmlns:style:1.0" xmlns:presentation="urn:oasis:names:tc:opendocument:xmlns:presentation:1.0" xmlns:svg="urn:oasis:names:tc:opendocument:xmlns:svg-compatible:1.0" xmlns:meta="urn:oasis:names:tc:opendocument:xmlns:meta:1.0" xmlns:table="urn:oasis:names:tc:opendocument:xmlns:table:1.0" xmlns:dom="http://www.w3.org/2001/xml-events" xmlns:dc="http://purl.org/dc/elements/1.1/" office:version="1.2">
  <office:font-face-decls>
    <style:font-face style:name="Liberation Sans" svg:font-family="Liberation Sans"/>
  </office:font-face-decls>
  <office:styles>
    <style:style style:name="Default" style:family="table-cell">
      <style:table-cell-properties style:vertical-align="top"/>
      <style:text-properties style:font-name="Liberation Sans"/>
      <style:paragraph-properties fo:margin="0cm"/>
    </style:style>
    <style:style style:name="grey_cell_style" style:family="table-cell" style:parent-style-name="Default">
      <style:table-cell-properties fo:background-color="#cccccc"/>
    </style:style>
    <style:style style:name="Header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/>
    </style:style>
  </office:styles>
  <office:automatic-styles>
    <style:style style:name="none" style:family="text">
      <style:text-properties/>
    </style:style>
    <style:page-layout style:name="Default">
      <style:page-layout-properties fo:page-width="21cm" fo:page-height="29.7cm" style:num-format="1" style:writing-mode="lr-tb" style:print-orientation="portrait" fo:margin="1.5cm"/>
      <style:header-style>
        <style:header-footer-properties fo:min-height="0cm" fo:margin="0cm"/>
      </style:header-style>
      <style:footer-style>
        <style:header-footer-properties fo:min-height="0cm" fo:margin="0cm"/>
      </style:footer-style>
    </style:page-layout>
  </office:automatic-styles>
  <office:master-styles>
    <style:master-page style:name="Default" style:page-layout-name="Default">
      <style:header>
        <text:p><text:span text:style-name="none"/></text:p>
      </style:header>
      <style:header-left style:display="false"/>
      <style:footer>
        <text:p><text:span text:style-name="none"/></text:p>
      </style:footer>
      <style:footer-left style:display="false"/>
    </style:master-page>
  </office:master-styles>
</office:document-styles>
</file>

<file path=meta.xml><?xml version="1.0" encoding="utf-8"?>
<office:document-meta xmlns:xlink="http://www.w3.org/1999/xlink" xmlns:office="urn:oasis:names:tc:opendocument:xmlns:office:1.0" xmlns:ooo="http://openoffice.org/2004/office" xmlns:meta="urn:oasis:names:tc:opendocument:xmlns:meta:1.0" xmlns:dc="http://purl.org/dc/elements/1.1/" office:version="1.2">
  <office:meta>
    <dc:creator>weblogic</dc:creator>
    <dc:date>2026-08-29T05:48:45</dc:date>
    <dc:language>en</dc:language>
    <meta:generator>FastOds/0.7.3</meta:generator>
    <meta:editing-cycles>1</meta:editing-cycles>
    <meta:editing-duration>PT1M00S</meta:editing-duration>
  </office:meta>
</office:document-meta>
</file>